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
  <manifest:file-entry manifest:full-path="ObjectReplacements/Object 3" manifest:media-type=""/>
  <manifest:file-entry manifest:full-path="Object 1" manifest:media-type="application/octet-stream"/>
  <manifest:file-entry manifest:full-path="Configurations2/" manifest:media-type="application/vnd.sun.xml.ui.configuration"/>
  <manifest:file-entry manifest:full-path="Object 2" manifest:media-type="application/octet-stream"/>
  <manifest:file-entry manifest:full-path="Object 3" manifest:media-type="application/octet-stream"/>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Pictures/100000000000045C000004B844FA01A6.png" manifest:media-type="image/png"/>
  <manifest:file-entry manifest:full-path="Pictures/10000000000001BA000002BCF926683A.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DengXian" svg:font-family="DengXian" style:font-family-generic="system" style:font-pitch="variable"/>
    <style:font-face style:name="Liberation Sans" svg:font-family="'Liberation San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system" style:font-pitch="variable"/>
    <style:font-face style:name="標楷體" svg:font-family="標楷體" style:font-family-generic="script" style:font-pitch="fixed"/>
  </office:font-face-decls>
  <office:automatic-styles>
    <style:style style:name="表格1" style:family="table">
      <style:table-properties style:width="15.501cm" fo:margin-left="0.501cm" table:align="left"/>
    </style:style>
    <style:style style:name="表格1.A" style:family="table-column">
      <style:table-column-properties style:column-width="1.998cm"/>
    </style:style>
    <style:style style:name="表格1.B" style:family="table-column">
      <style:table-column-properties style:column-width="7.5cm"/>
    </style:style>
    <style:style style:name="表格1.C" style:family="table-column">
      <style:table-column-properties style:column-width="6.003cm"/>
    </style:style>
    <style:style style:name="表格1.1" style:family="table-row">
      <style:table-row-properties style:min-row-height="0.926cm" style:use-optimal-row-height="false"/>
    </style:style>
    <style:style style:name="表格1.A1" style:family="table-cell">
      <style:table-cell-properties style:vertical-align="middle" fo:background-color="#dbe5f1" fo:padding-left="0.191cm" fo:padding-right="0.191cm" fo:padding-top="0cm" fo:padding-bottom="0cm" fo:border="0.5pt solid #000000" style:writing-mode="lr-tb">
        <style:background-image/>
      </style:table-cell-properties>
    </style:style>
    <style:style style:name="表格1.2" style:family="table-row">
      <style:table-row-properties style:min-row-height="1.235cm" style:use-optimal-row-height="false"/>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A3" style:family="table-cell">
      <style:table-cell-properties style:vertical-align="middle"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4" style:family="table-row">
      <style:table-row-properties style:min-row-height="1.704cm" style:use-optimal-row-height="false"/>
    </style:style>
    <style:style style:name="表格1.A4" style:family="table-cell">
      <style:table-cell-properties style:vertical-align="middle"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C4" style:family="table-cell">
      <style:table-cell-properties fo:padding-left="0.018cm" fo:padding-right="0.018cm" fo:padding-top="0cm" fo:padding-bottom="0cm" fo:border="0.5pt solid #000000" style:writing-mode="lr-tb"/>
    </style:style>
    <style:style style:name="表格1.5" style:family="table-row">
      <style:table-row-properties style:min-row-height="1.508cm" style:use-optimal-row-height="false"/>
    </style:style>
    <style:style style:name="表格1.A5" style:family="table-cell">
      <style:table-cell-properties style:vertical-align="middle"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0.5pt solid #000000" style:writing-mode="lr-tb"/>
    </style:style>
    <style:style style:name="表格1.6" style:family="table-row">
      <style:table-row-properties style:min-row-height="2.937cm" style:use-optimal-row-height="false"/>
    </style:style>
    <style:style style:name="表格1.A6" style:family="table-cell">
      <style:table-cell-properties style:vertical-align="middle" fo:padding-left="0.191cm" fo:padding-right="0.191cm" fo:padding-top="0cm" fo:padding-bottom="0cm" fo:border="0.5pt solid #000000" style:writing-mode="lr-tb"/>
    </style:style>
    <style:style style:name="表格1.B6"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508cm" fo:margin-left="0.494cm" table:align="left"/>
    </style:style>
    <style:style style:name="表格2.A" style:family="table-column">
      <style:table-column-properties style:column-width="1.998cm"/>
    </style:style>
    <style:style style:name="表格2.B" style:family="table-column">
      <style:table-column-properties style:column-width="4.498cm"/>
    </style:style>
    <style:style style:name="表格2.C" style:family="table-column">
      <style:table-column-properties style:column-width="4.505cm"/>
    </style:style>
    <style:style style:name="表格2.D" style:family="table-column">
      <style:table-column-properties style:column-width="4.507cm"/>
    </style:style>
    <style:style style:name="表格2.1" style:family="table-row">
      <style:table-row-properties style:min-row-height="1.106cm" style:use-optimal-row-height="false"/>
    </style:style>
    <style:style style:name="表格2.A1" style:family="table-cell">
      <style:table-cell-properties style:vertical-align="middle" fo:background-color="#dbe5f1" fo:padding-left="0.191cm" fo:padding-right="0.191cm" fo:padding-top="0cm" fo:padding-bottom="0cm" fo:border="0.5pt solid #000000" style:writing-mode="lr-tb">
        <style:background-image/>
      </style:table-cell-properties>
    </style:style>
    <style:style style:name="表格2.2" style:family="table-row">
      <style:table-row-properties style:min-row-height="1.363cm" style:use-optimal-row-height="false"/>
    </style:style>
    <style:style style:name="表格2.A2" style:family="table-cell">
      <style:table-cell-properties style:vertical-align="middle" fo:padding-left="0.191cm" fo:padding-right="0.191cm" fo:padding-top="0cm" fo:padding-bottom="0cm" fo:border="0.5pt solid #000000" style:writing-mode="lr-tb"/>
    </style:style>
    <style:style style:name="表格2.B2" style:family="table-cell">
      <style:table-cell-properties fo:padding-left="0.191cm" fo:padding-right="0.191cm" fo:padding-top="0cm" fo:padding-bottom="0cm" fo:border="0.5pt solid #000000" style:writing-mode="lr-tb"/>
    </style:style>
    <style:style style:name="表格2.C2" style:family="table-cell">
      <style:table-cell-properties fo:padding-left="0.191cm" fo:padding-right="0.191cm" fo:padding-top="0cm" fo:padding-bottom="0cm" fo:border="0.5pt solid #000000" style:writing-mode="lr-tb"/>
    </style:style>
    <style:style style:name="表格2.D2" style:family="table-cell">
      <style:table-cell-properties fo:padding-left="0.191cm" fo:padding-right="0.191cm" fo:padding-top="0cm" fo:padding-bottom="0cm" fo:border="0.5pt solid #000000" style:writing-mode="lr-tb"/>
    </style:style>
    <style:style style:name="表格2.3" style:family="table-row">
      <style:table-row-properties style:min-row-height="3.103cm" style:use-optimal-row-height="false"/>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style:vertical-align="middle" fo:padding-left="0.191cm" fo:padding-right="0.191cm" fo:padding-top="0cm" fo:padding-bottom="0cm" fo:border="0.5pt solid #000000" style:writing-mode="lr-tb"/>
    </style:style>
    <style:style style:name="表格2.4" style:family="table-row">
      <style:table-row-properties style:min-row-height="2.614cm" style:use-optimal-row-height="false"/>
    </style:style>
    <style:style style:name="表格2.A4" style:family="table-cell">
      <style:table-cell-properties style:vertical-align="middle" fo:padding-left="0.191cm" fo:padding-right="0.191cm" fo:padding-top="0cm" fo:padding-bottom="0cm" fo:border="0.5pt solid #000000" style:writing-mode="lr-tb"/>
    </style:style>
    <style:style style:name="表格2.B4" style:family="table-cell">
      <style:table-cell-properties style:vertical-align="middle" fo:padding-left="0.191cm" fo:padding-right="0.191cm" fo:padding-top="0cm" fo:padding-bottom="0cm" fo:border="0.5pt solid #000000" style:writing-mode="lr-tb"/>
    </style:style>
    <style:style style:name="表格2.C4" style:family="table-cell">
      <style:table-cell-properties fo:padding-left="0.191cm" fo:padding-right="0.191cm" fo:padding-top="0cm" fo:padding-bottom="0cm" fo:border="0.5pt solid #000000" style:writing-mode="lr-tb"/>
    </style:style>
    <style:style style:name="表格2.D4" style:family="table-cell">
      <style:table-cell-properties fo:padding-left="0.191cm" fo:padding-right="0.191cm" fo:padding-top="0cm" fo:padding-bottom="0cm" fo:border="0.5pt solid #000000" style:writing-mode="lr-tb"/>
    </style:style>
    <style:style style:name="表格2.5" style:family="table-row">
      <style:table-row-properties style:min-row-height="2.842cm" style:use-optimal-row-height="false"/>
    </style:style>
    <style:style style:name="表格2.A5" style:family="table-cell">
      <style:table-cell-properties style:vertical-align="middle" fo:padding-left="0.191cm" fo:padding-right="0.191cm" fo:padding-top="0cm" fo:padding-bottom="0cm" fo:border="0.5pt solid #000000" style:writing-mode="lr-tb"/>
    </style:style>
    <style:style style:name="表格2.B5"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556cm" fo:margin-left="0.494cm" table:align="left"/>
    </style:style>
    <style:style style:name="表格3.A" style:family="table-column">
      <style:table-column-properties style:column-width="1.976cm"/>
    </style:style>
    <style:style style:name="表格3.B" style:family="table-column">
      <style:table-column-properties style:column-width="13.58cm"/>
    </style:style>
    <style:style style:name="表格3.1" style:family="table-row">
      <style:table-row-properties style:min-row-height="1.078cm" style:use-optimal-row-height="false"/>
    </style:style>
    <style:style style:name="表格3.A1" style:family="table-cell">
      <style:table-cell-properties style:vertical-align="middle" fo:padding-left="0.191cm" fo:padding-right="0.191cm" fo:padding-top="0cm" fo:padding-bottom="0cm" fo:border="0.5pt solid #000000" style:writing-mode="lr-tb"/>
    </style:style>
    <style:style style:name="表格3.A2" style:family="table-cell">
      <style:table-cell-properties fo:padding-left="0.191cm" fo:padding-right="0.191cm" fo:padding-top="0cm" fo:padding-bottom="0cm" fo:border="0.5pt solid #000000" style:writing-mode="lr-tb"/>
    </style:style>
    <style:style style:name="表格3.B2" style:family="table-cell">
      <style:table-cell-properties fo:padding-left="0.191cm" fo:padding-right="0.191cm" fo:padding-top="0cm" fo:padding-bottom="0cm" fo:border="0.5pt solid #000000" style:writing-mode="lr-tb"/>
    </style:style>
    <style:style style:name="表格3.4" style:family="table-row">
      <style:table-row-properties style:min-row-height="1.679cm" style:use-optimal-row-height="false"/>
    </style:style>
    <style:style style:name="表格3.5" style:family="table-row">
      <style:table-row-properties style:min-row-height="1.113cm" style:use-optimal-row-height="false"/>
    </style:style>
    <style:style style:name="表格3.6" style:family="table-row">
      <style:table-row-properties style:min-row-height="1.743cm" style:use-optimal-row-height="false"/>
    </style:style>
    <style:style style:name="表格3.9" style:family="table-row">
      <style:table-row-properties style:min-row-height="1.233cm" style:use-optimal-row-height="false"/>
    </style:style>
    <style:style style:name="表格3.10" style:family="table-row">
      <style:table-row-properties style:min-row-height="1.184cm" style:use-optimal-row-height="false"/>
    </style:style>
    <style:style style:name="表格3.11" style:family="table-row">
      <style:table-row-properties style:min-row-height="0.988cm" style:use-optimal-row-height="false"/>
    </style:style>
    <style:style style:name="表格3.12" style:family="table-row">
      <style:table-row-properties style:min-row-height="2.228cm" style:use-optimal-row-height="false"/>
    </style:style>
    <style:style style:name="表格4" style:family="table">
      <style:table-properties style:width="16.228cm" fo:margin-left="0.025cm" table:align="left"/>
    </style:style>
    <style:style style:name="表格4.A" style:family="table-column">
      <style:table-column-properties style:column-width="1.236cm"/>
    </style:style>
    <style:style style:name="表格4.B" style:family="table-column">
      <style:table-column-properties style:column-width="1.24cm"/>
    </style:style>
    <style:style style:name="表格4.C" style:family="table-column">
      <style:table-column-properties style:column-width="2.249cm"/>
    </style:style>
    <style:style style:name="表格4.D" style:family="table-column">
      <style:table-column-properties style:column-width="7.5cm"/>
    </style:style>
    <style:style style:name="表格4.E" style:family="table-column">
      <style:table-column-properties style:column-width="1.75cm"/>
    </style:style>
    <style:style style:name="表格4.F" style:family="table-column">
      <style:table-column-properties style:column-width="2.252cm"/>
    </style:style>
    <style:style style:name="表格4.1" style:family="table-row">
      <style:table-row-properties style:min-row-height="1.358cm" fo:keep-together="always" style:use-optimal-row-height="false"/>
    </style:style>
    <style:style style:name="表格4.A1" style:family="table-cell">
      <style:table-cell-properties style:vertical-align="middle" fo:background-color="#deeaf6"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F1" style:family="table-cell">
      <style:table-cell-properties style:vertical-align="middle" fo:background-color="#deeaf6" fo:padding-left="0.191cm" fo:padding-right="0.191cm" fo:padding-top="0cm" fo:padding-bottom="0cm" fo:border="0.5pt solid #000000" style:writing-mode="lr-tb">
        <style:background-image/>
      </style:table-cell-properties>
    </style:style>
    <style:style style:name="表格4.2" style:family="table-row">
      <style:table-row-properties style:min-row-height="3.75cm" fo:keep-together="always" style:use-optimal-row-height="false"/>
    </style:style>
    <style:style style:name="表格4.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 style:family="table-cell">
      <style:table-cell-properties style:vertical-align="middle" fo:padding-left="0.191cm" fo:padding-right="0.191cm" fo:padding-top="0cm" fo:padding-bottom="0cm" fo:border="0.5pt solid #000000" style:writing-mode="lr-tb"/>
    </style:style>
    <style:style style:name="表格4.3" style:family="table-row">
      <style:table-row-properties style:min-row-height="3.752cm" fo:keep-together="always" style:use-optimal-row-height="false"/>
    </style:style>
    <style:style style:name="表格4.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3" style:family="table-cell">
      <style:table-cell-properties style:vertical-align="middle" fo:padding-left="0.191cm" fo:padding-right="0.191cm" fo:padding-top="0cm" fo:padding-bottom="0cm" fo:border="0.5pt solid #000000" style:writing-mode="lr-tb"/>
    </style:style>
    <style:style style:name="表格4.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4" style:family="table-cell">
      <style:table-cell-properties style:vertical-align="middle" fo:padding-left="0.191cm" fo:padding-right="0.191cm" fo:padding-top="0cm" fo:padding-bottom="0cm" fo:border="0.5pt solid #000000" style:writing-mode="lr-tb"/>
    </style:style>
    <style:style style:name="表格4.5" style:family="table-row">
      <style:table-row-properties style:min-row-height="0.159cm" fo:keep-together="always" style:use-optimal-row-height="false"/>
    </style:style>
    <style:style style:name="表格4.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5" style:family="table-cell">
      <style:table-cell-properties style:vertical-align="middle" fo:padding-left="0.191cm" fo:padding-right="0.191cm" fo:padding-top="0cm" fo:padding-bottom="0cm" fo:border="0.5pt solid #000000" style:writing-mode="lr-tb"/>
    </style:style>
    <style:style style:name="表格4.6" style:family="table-row">
      <style:table-row-properties style:min-row-height="0.6cm" fo:keep-together="always" style:use-optimal-row-height="false"/>
    </style:style>
    <style:style style:name="表格4.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6" style:family="table-cell">
      <style:table-cell-properties style:vertical-align="middle" fo:padding-left="0.191cm" fo:padding-right="0.191cm" fo:padding-top="0cm" fo:padding-bottom="0cm" fo:border="0.5pt solid #000000" style:writing-mode="lr-tb"/>
    </style:style>
    <style:style style:name="表格4.7" style:family="table-row">
      <style:table-row-properties style:min-row-height="1.709cm" fo:keep-together="always" style:use-optimal-row-height="false"/>
    </style:style>
    <style:style style:name="表格4.A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7" style:family="table-cell">
      <style:table-cell-properties style:vertical-align="middle" fo:padding-left="0.191cm" fo:padding-right="0.191cm" fo:padding-top="0cm" fo:padding-bottom="0cm" fo:border="0.5pt solid #000000" style:writing-mode="lr-tb"/>
    </style:style>
    <style:style style:name="表格4.8" style:family="table-row">
      <style:table-row-properties style:min-row-height="0.176cm" fo:keep-together="always" style:use-optimal-row-height="false"/>
    </style:style>
    <style:style style:name="表格4.A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8" style:family="table-cell">
      <style:table-cell-properties style:vertical-align="middle" fo:padding-left="0.191cm" fo:padding-right="0.191cm" fo:padding-top="0cm" fo:padding-bottom="0cm" fo:border="0.5pt solid #000000" style:writing-mode="lr-tb"/>
    </style:style>
    <style:style style:name="表格4.9" style:family="table-row">
      <style:table-row-properties style:min-row-height="0.891cm" fo:keep-together="always" style:use-optimal-row-height="false"/>
    </style:style>
    <style:style style:name="表格4.A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9" style:family="table-cell">
      <style:table-cell-properties style:vertical-align="middle" fo:padding-left="0.191cm" fo:padding-right="0.191cm" fo:padding-top="0cm" fo:padding-bottom="0cm" fo:border="0.5pt solid #000000" style:writing-mode="lr-tb"/>
    </style:style>
    <style:style style:name="表格4.10" style:family="table-row">
      <style:table-row-properties style:min-row-height="1.884cm" fo:keep-together="always" style:use-optimal-row-height="false"/>
    </style:style>
    <style:style style:name="表格4.A1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0" style:family="table-cell">
      <style:table-cell-properties style:vertical-align="middle" fo:padding-left="0.191cm" fo:padding-right="0.191cm" fo:padding-top="0cm" fo:padding-bottom="0cm" fo:border="0.5pt solid #000000" style:writing-mode="lr-tb"/>
    </style:style>
    <style:style style:name="表格4.11" style:family="table-row">
      <style:table-row-properties style:min-row-height="0.644cm" fo:keep-together="always" style:use-optimal-row-height="false"/>
    </style:style>
    <style:style style:name="表格4.A1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1" style:family="table-cell">
      <style:table-cell-properties style:vertical-align="middle" fo:padding-left="0.191cm" fo:padding-right="0.191cm" fo:padding-top="0cm" fo:padding-bottom="0cm" fo:border="0.5pt solid #000000" style:writing-mode="lr-tb"/>
    </style:style>
    <style:style style:name="表格4.12" style:family="table-row">
      <style:table-row-properties style:min-row-height="1.251cm" fo:keep-together="always" style:use-optimal-row-height="false"/>
    </style:style>
    <style:style style:name="表格4.A1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2" style:family="table-cell">
      <style:table-cell-properties style:vertical-align="middle" fo:padding-left="0.191cm" fo:padding-right="0.191cm" fo:padding-top="0cm" fo:padding-bottom="0cm" fo:border="0.5pt solid #000000" style:writing-mode="lr-tb"/>
    </style:style>
    <style:style style:name="表格4.13" style:family="table-row">
      <style:table-row-properties style:min-row-height="1.249cm" fo:keep-together="always" style:use-optimal-row-height="false"/>
    </style:style>
    <style:style style:name="表格4.A1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3" style:family="table-cell">
      <style:table-cell-properties style:vertical-align="middle" fo:padding-left="0.191cm" fo:padding-right="0.191cm" fo:padding-top="0cm" fo:padding-bottom="0cm" fo:border="0.5pt solid #000000" style:writing-mode="lr-tb"/>
    </style:style>
    <style:style style:name="表格4.14" style:family="table-row">
      <style:table-row-properties style:min-row-height="1.236cm" fo:keep-together="always" style:use-optimal-row-height="false"/>
    </style:style>
    <style:style style:name="表格4.A1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4" style:family="table-cell">
      <style:table-cell-properties style:vertical-align="middle" fo:padding-left="0.191cm" fo:padding-right="0.191cm" fo:padding-top="0cm" fo:padding-bottom="0cm" fo:border="0.5pt solid #000000" style:writing-mode="lr-tb"/>
    </style:style>
    <style:style style:name="表格4.15" style:family="table-row">
      <style:table-row-properties style:min-row-height="2.385cm" fo:keep-together="always" style:use-optimal-row-height="false"/>
    </style:style>
    <style:style style:name="表格4.A1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5" style:family="table-cell">
      <style:table-cell-properties style:vertical-align="middle" fo:padding-left="0.191cm" fo:padding-right="0.191cm" fo:padding-top="0cm" fo:padding-bottom="0cm" fo:border="0.5pt solid #000000" style:writing-mode="lr-tb"/>
    </style:style>
    <style:style style:name="表格4.16" style:family="table-row">
      <style:table-row-properties style:min-row-height="0.34cm" fo:keep-together="always" style:use-optimal-row-height="false"/>
    </style:style>
    <style:style style:name="表格4.A1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6" style:family="table-cell">
      <style:table-cell-properties style:vertical-align="middle" fo:padding-left="0.191cm" fo:padding-right="0.191cm" fo:padding-top="0cm" fo:padding-bottom="0cm" fo:border="0.5pt solid #000000" style:writing-mode="lr-tb"/>
    </style:style>
    <style:style style:name="表格4.17" style:family="table-row">
      <style:table-row-properties style:min-row-height="0.288cm" fo:keep-together="always" style:use-optimal-row-height="false"/>
    </style:style>
    <style:style style:name="表格4.A1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7" style:family="table-cell">
      <style:table-cell-properties style:vertical-align="middle" fo:padding-left="0.191cm" fo:padding-right="0.191cm" fo:padding-top="0cm" fo:padding-bottom="0cm" fo:border="0.5pt solid #000000" style:writing-mode="lr-tb"/>
    </style:style>
    <style:style style:name="表格4.18" style:family="table-row">
      <style:table-row-properties style:min-row-height="2.432cm" fo:keep-together="always" style:use-optimal-row-height="false"/>
    </style:style>
    <style:style style:name="表格4.A1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8" style:family="table-cell">
      <style:table-cell-properties style:vertical-align="middle" fo:padding-left="0.191cm" fo:padding-right="0.191cm" fo:padding-top="0cm" fo:padding-bottom="0cm" fo:border="0.5pt solid #000000" style:writing-mode="lr-tb"/>
    </style:style>
    <style:style style:name="表格4.19" style:family="table-row">
      <style:table-row-properties style:min-row-height="1.168cm" fo:keep-together="always" style:use-optimal-row-height="false"/>
    </style:style>
    <style:style style:name="表格4.A1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1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1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19" style:family="table-cell">
      <style:table-cell-properties style:vertical-align="middle" fo:padding-left="0.191cm" fo:padding-right="0.191cm" fo:padding-top="0cm" fo:padding-bottom="0cm" fo:border="0.5pt solid #000000" style:writing-mode="lr-tb"/>
    </style:style>
    <style:style style:name="表格4.20" style:family="table-row">
      <style:table-row-properties style:min-row-height="0.688cm" fo:keep-together="always" style:use-optimal-row-height="false"/>
    </style:style>
    <style:style style:name="表格4.A2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0" style:family="table-cell">
      <style:table-cell-properties style:vertical-align="middle" fo:padding-left="0.191cm" fo:padding-right="0.191cm" fo:padding-top="0cm" fo:padding-bottom="0cm" fo:border="0.5pt solid #000000" style:writing-mode="lr-tb"/>
    </style:style>
    <style:style style:name="表格4.21" style:family="table-row">
      <style:table-row-properties style:min-row-height="0.635cm" fo:keep-together="always" style:use-optimal-row-height="false"/>
    </style:style>
    <style:style style:name="表格4.A2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1" style:family="table-cell">
      <style:table-cell-properties style:vertical-align="middle" fo:padding-left="0.191cm" fo:padding-right="0.191cm" fo:padding-top="0cm" fo:padding-bottom="0cm" fo:border="0.5pt solid #000000" style:writing-mode="lr-tb"/>
    </style:style>
    <style:style style:name="表格4.A2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2" style:family="table-cell">
      <style:table-cell-properties style:vertical-align="middle" fo:padding-left="0.191cm" fo:padding-right="0.191cm" fo:padding-top="0cm" fo:padding-bottom="0cm" fo:border="0.5pt solid #000000" style:writing-mode="lr-tb"/>
    </style:style>
    <style:style style:name="表格4.A2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3" style:family="table-cell">
      <style:table-cell-properties style:vertical-align="middle" fo:padding-left="0.191cm" fo:padding-right="0.191cm" fo:padding-top="0cm" fo:padding-bottom="0cm" fo:border="0.5pt solid #000000" style:writing-mode="lr-tb"/>
    </style:style>
    <style:style style:name="表格4.24" style:family="table-row">
      <style:table-row-properties style:min-row-height="1.244cm" fo:keep-together="always" style:use-optimal-row-height="false"/>
    </style:style>
    <style:style style:name="表格4.A2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4" style:family="table-cell">
      <style:table-cell-properties style:vertical-align="middle" fo:padding-left="0.191cm" fo:padding-right="0.191cm" fo:padding-top="0cm" fo:padding-bottom="0cm" fo:border="0.5pt solid #000000" style:writing-mode="lr-tb"/>
    </style:style>
    <style:style style:name="表格4.25" style:family="table-row">
      <style:table-row-properties style:min-row-height="4.558cm" fo:keep-together="always" style:use-optimal-row-height="false"/>
    </style:style>
    <style:style style:name="表格4.A2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2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5" style:family="table-cell">
      <style:table-cell-properties style:vertical-align="middle" fo:padding-left="0.191cm" fo:padding-right="0.191cm" fo:padding-top="0cm" fo:padding-bottom="0cm" fo:border="0.5pt solid #000000" style:writing-mode="lr-tb"/>
    </style:style>
    <style:style style:name="表格4.26" style:family="table-row">
      <style:table-row-properties style:min-row-height="2.39cm" fo:keep-together="always" style:use-optimal-row-height="false"/>
    </style:style>
    <style:style style:name="表格4.A2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6" style:family="table-cell">
      <style:table-cell-properties style:vertical-align="middle" fo:padding-left="0.191cm" fo:padding-right="0.191cm" fo:padding-top="0cm" fo:padding-bottom="0cm" fo:border="0.5pt solid #000000" style:writing-mode="lr-tb"/>
    </style:style>
    <style:style style:name="表格4.27" style:family="table-row">
      <style:table-row-properties style:min-row-height="1.235cm" fo:keep-together="always" style:use-optimal-row-height="false"/>
    </style:style>
    <style:style style:name="表格4.A2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7"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7" style:family="table-cell">
      <style:table-cell-properties style:vertical-align="middle" fo:padding-left="0.191cm" fo:padding-right="0.191cm" fo:padding-top="0cm" fo:padding-bottom="0cm" fo:border="0.5pt solid #000000" style:writing-mode="lr-tb"/>
    </style:style>
    <style:style style:name="表格4.A2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8"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8" style:family="table-cell">
      <style:table-cell-properties style:vertical-align="middle" fo:padding-left="0.191cm" fo:padding-right="0.191cm" fo:padding-top="0cm" fo:padding-bottom="0cm" fo:border="0.5pt solid #000000" style:writing-mode="lr-tb"/>
    </style:style>
    <style:style style:name="表格4.A2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2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2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29"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29" style:family="table-cell">
      <style:table-cell-properties style:vertical-align="middle" fo:padding-left="0.191cm" fo:padding-right="0.191cm" fo:padding-top="0cm" fo:padding-bottom="0cm" fo:border="0.5pt solid #000000" style:writing-mode="lr-tb"/>
    </style:style>
    <style:style style:name="表格4.30" style:family="table-row">
      <style:table-row-properties style:min-row-height="1.372cm" fo:keep-together="always" style:use-optimal-row-height="false"/>
    </style:style>
    <style:style style:name="表格4.A3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3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3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30"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30" style:family="table-cell">
      <style:table-cell-properties style:vertical-align="middle" fo:padding-left="0.191cm" fo:padding-right="0.191cm" fo:padding-top="0cm" fo:padding-bottom="0cm" fo:border="0.5pt solid #000000" style:writing-mode="lr-tb"/>
    </style:style>
    <style:style style:name="表格4.A3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3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C3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4.E3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F31" style:family="table-cell">
      <style:table-cell-properties style:vertical-align="middle" fo:padding-left="0.191cm" fo:padding-right="0.191cm" fo:padding-top="0cm" fo:padding-bottom="0cm" fo:border="0.5pt solid #000000" style:writing-mode="lr-tb"/>
    </style:style>
    <style:style style:name="表格4.32" style:family="table-row">
      <style:table-row-properties style:min-row-height="6.092cm" style:use-optimal-row-height="false"/>
    </style:style>
    <style:style style:name="表格4.A32" style:family="table-cell">
      <style:table-cell-properties style:vertical-align="middle" fo:padding-left="0.191cm" fo:padding-right="0.191cm" fo:padding-top="0cm" fo:padding-bottom="0cm" fo:border="0.5pt solid #000000" style:writing-mode="lr-tb"/>
    </style:style>
    <style:style style:name="表格4.B32" style:family="table-cell">
      <style:table-cell-properties style:vertical-align="middle" fo:padding-left="0.018cm" fo:padding-right="0.018cm" fo:padding-top="0cm" fo:padding-bottom="0cm" fo:border="0.5pt solid #000000" style:writing-mode="lr-tb"/>
    </style:style>
    <style:style style:name="表格4.C32" style:family="table-cell">
      <style:table-cell-properties fo:padding-left="0.018cm" fo:padding-right="0.018cm" fo:padding-top="0cm" fo:padding-bottom="0cm" fo:border="0.5pt solid #000000" style:writing-mode="lr-tb"/>
    </style:style>
    <style:style style:name="表格4.33" style:family="table-row">
      <style:table-row-properties style:min-row-height="7.867cm" style:use-optimal-row-height="false"/>
    </style:style>
    <style:style style:name="表格4.A33" style:family="table-cell">
      <style:table-cell-properties fo:padding-left="0.191cm" fo:padding-right="0.191cm" fo:padding-top="0cm" fo:padding-bottom="0cm" fo:border="0.5pt solid #000000" style:writing-mode="lr-tb"/>
    </style:style>
    <style:style style:name="表格5" style:family="table">
      <style:table-properties style:width="15.998cm" style:rel-width="100%" table:align="center"/>
    </style:style>
    <style:style style:name="表格5.A" style:family="table-column">
      <style:table-column-properties style:column-width="1.91cm" style:rel-column-width="1081*"/>
    </style:style>
    <style:style style:name="表格5.B" style:family="table-column">
      <style:table-column-properties style:column-width="2.096cm" style:rel-column-width="1185*"/>
    </style:style>
    <style:style style:name="表格5.C" style:family="table-column">
      <style:table-column-properties style:column-width="11.993cm" style:rel-column-width="6784*"/>
    </style:style>
    <style:style style:name="表格5.1" style:family="table-row">
      <style:table-row-properties style:min-row-height="0.4cm" style:use-optimal-row-height="false"/>
    </style:style>
    <style:style style:name="表格5.A1" style:family="table-cell">
      <style:table-cell-properties style:vertical-align="middle" fo:background-color="#d9d9d9" fo:padding="0.026cm" fo:border="1pt solid #000000" style:writing-mode="lr-tb">
        <style:background-image/>
      </style:table-cell-properties>
    </style:style>
    <style:style style:name="表格5.B1" style:family="table-cell">
      <style:table-cell-properties style:vertical-align="middle" fo:background-color="#d9d9d9" fo:padding-left="0.191cm" fo:padding-right="0.191cm" fo:padding-top="0cm" fo:padding-bottom="0cm" fo:border="1pt solid #000000" style:writing-mode="lr-tb">
        <style:background-image/>
      </style:table-cell-properties>
    </style:style>
    <style:style style:name="表格5.C1" style:family="table-cell">
      <style:table-cell-properties style:vertical-align="middle" fo:background-color="#d9d9d9" fo:padding="0.176cm" fo:border="1pt solid #000000" style:writing-mode="lr-tb">
        <style:background-image/>
      </style:table-cell-properties>
    </style:style>
    <style:style style:name="表格5.2" style:family="table-row">
      <style:table-row-properties style:min-row-height="2.009cm" style:use-optimal-row-height="false"/>
    </style:style>
    <style:style style:name="表格5.A2" style:family="table-cell">
      <style:table-cell-properties style:vertical-align="middle" fo:background-color="#e5b8b7" fo:padding="0.176cm" fo:border="1pt solid #000000" style:writing-mode="lr-tb">
        <style:background-image/>
      </style:table-cell-properties>
    </style:style>
    <style:style style:name="表格5.B2" style:family="table-cell">
      <style:table-cell-properties style:vertical-align="middle" fo:padding-left="0.191cm" fo:padding-right="0.191cm" fo:padding-top="0cm" fo:padding-bottom="0cm" fo:border="1pt solid #000000" style:writing-mode="lr-tb"/>
    </style:style>
    <style:style style:name="表格5.C2" style:family="table-cell">
      <style:table-cell-properties style:vertical-align="middle" fo:padding="0.176cm" fo:border="1pt solid #000000" style:writing-mode="lr-tb"/>
    </style:style>
    <style:style style:name="表格5.3" style:family="table-row">
      <style:table-row-properties style:min-row-height="1.506cm" style:use-optimal-row-height="false"/>
    </style:style>
    <style:style style:name="表格5.B3" style:family="table-cell">
      <style:table-cell-properties style:vertical-align="middle" fo:padding-left="0.191cm" fo:padding-right="0.191cm" fo:padding-top="0cm" fo:padding-bottom="0cm" fo:border="1pt solid #000000" style:writing-mode="lr-tb"/>
    </style:style>
    <style:style style:name="表格5.C3" style:family="table-cell">
      <style:table-cell-properties style:vertical-align="middle" fo:padding="0.176cm" fo:border="1pt solid #000000" style:writing-mode="lr-tb"/>
    </style:style>
    <style:style style:name="表格5.A4" style:family="table-cell">
      <style:table-cell-properties style:vertical-align="middle" fo:background-color="#fbd4b4" fo:padding="0.176cm" fo:border="1pt solid #000000" style:writing-mode="lr-tb">
        <style:background-image/>
      </style:table-cell-properties>
    </style:style>
    <style:style style:name="表格5.B4" style:family="table-cell">
      <style:table-cell-properties style:vertical-align="middle" fo:padding-left="0.191cm" fo:padding-right="0.191cm" fo:padding-top="0cm" fo:padding-bottom="0cm" fo:border="1pt solid #000000" style:writing-mode="lr-tb"/>
    </style:style>
    <style:style style:name="表格5.C4" style:family="table-cell">
      <style:table-cell-properties style:vertical-align="middle" fo:padding="0.176cm" fo:border="1pt solid #000000" style:writing-mode="lr-tb"/>
    </style:style>
    <style:style style:name="表格5.5" style:family="table-row">
      <style:table-row-properties style:min-row-height="1.519cm" style:use-optimal-row-height="false"/>
    </style:style>
    <style:style style:name="表格5.B5" style:family="table-cell">
      <style:table-cell-properties style:vertical-align="middle" fo:padding-left="0.191cm" fo:padding-right="0.191cm" fo:padding-top="0cm" fo:padding-bottom="0cm" fo:border="1pt solid #000000" style:writing-mode="lr-tb"/>
    </style:style>
    <style:style style:name="表格5.C5" style:family="table-cell">
      <style:table-cell-properties style:vertical-align="middle" fo:padding="0.176cm" fo:border="1pt solid #000000" style:writing-mode="lr-tb"/>
    </style:style>
    <style:style style:name="表格5.6" style:family="table-row">
      <style:table-row-properties style:min-row-height="1.199cm" style:use-optimal-row-height="false"/>
    </style:style>
    <style:style style:name="表格5.B6" style:family="table-cell">
      <style:table-cell-properties style:vertical-align="middle" fo:padding-left="0.191cm" fo:padding-right="0.191cm" fo:padding-top="0cm" fo:padding-bottom="0cm" fo:border="1pt solid #000000" style:writing-mode="lr-tb"/>
    </style:style>
    <style:style style:name="表格5.C6" style:family="table-cell">
      <style:table-cell-properties style:vertical-align="middle" fo:padding="0.176cm" fo:border="1pt solid #000000" style:writing-mode="lr-tb"/>
    </style:style>
    <style:style style:name="表格5.7" style:family="table-row">
      <style:table-row-properties style:min-row-height="5.486cm" style:use-optimal-row-height="false"/>
    </style:style>
    <style:style style:name="表格5.A7" style:family="table-cell">
      <style:table-cell-properties style:vertical-align="middle" fo:background-color="#d9d2e9" fo:padding="0.176cm" fo:border="1pt solid #000000" style:writing-mode="lr-tb">
        <style:background-image/>
      </style:table-cell-properties>
    </style:style>
    <style:style style:name="表格5.B7" style:family="table-cell">
      <style:table-cell-properties style:vertical-align="middle" fo:padding-left="0.191cm" fo:padding-right="0.191cm" fo:padding-top="0cm" fo:padding-bottom="0cm" fo:border="1pt solid #000000" style:writing-mode="lr-tb"/>
    </style:style>
    <style:style style:name="表格5.C7" style:family="table-cell">
      <style:table-cell-properties style:vertical-align="middle" fo:padding="0.176cm" fo:border="1pt solid #000000" style:writing-mode="lr-tb"/>
    </style:style>
    <style:style style:name="表格5.8" style:family="table-row">
      <style:table-row-properties style:min-row-height="3.928cm" style:use-optimal-row-height="false"/>
    </style:style>
    <style:style style:name="表格5.B8" style:family="table-cell">
      <style:table-cell-properties style:vertical-align="middle" fo:padding-left="0.191cm" fo:padding-right="0.191cm" fo:padding-top="0cm" fo:padding-bottom="0cm" fo:border="1pt solid #000000" style:writing-mode="lr-tb"/>
    </style:style>
    <style:style style:name="表格5.C8" style:family="table-cell">
      <style:table-cell-properties style:vertical-align="middle" fo:padding="0.176cm" fo:border="1pt solid #000000" style:writing-mode="lr-tb"/>
    </style:style>
    <style:style style:name="表格5.9" style:family="table-row">
      <style:table-row-properties style:min-row-height="2.12cm" style:use-optimal-row-height="false"/>
    </style:style>
    <style:style style:name="表格5.B9" style:family="table-cell">
      <style:table-cell-properties style:vertical-align="middle" fo:padding-left="0.191cm" fo:padding-right="0.191cm" fo:padding-top="0cm" fo:padding-bottom="0cm" fo:border="1pt solid #000000" style:writing-mode="lr-tb"/>
    </style:style>
    <style:style style:name="表格5.C9" style:family="table-cell">
      <style:table-cell-properties style:vertical-align="middle" fo:padding="0.176cm" fo:border="1pt solid #000000" style:writing-mode="lr-tb"/>
    </style:style>
    <style:style style:name="表格5.10" style:family="table-row">
      <style:table-row-properties style:min-row-height="4.507cm" style:use-optimal-row-height="false"/>
    </style:style>
    <style:style style:name="表格5.B10" style:family="table-cell">
      <style:table-cell-properties style:vertical-align="middle" fo:padding-left="0.191cm" fo:padding-right="0.191cm" fo:padding-top="0cm" fo:padding-bottom="0cm" fo:border="1pt solid #000000" style:writing-mode="lr-tb"/>
    </style:style>
    <style:style style:name="表格5.C10" style:family="table-cell">
      <style:table-cell-properties style:vertical-align="middle" fo:padding="0.176cm" fo:border="1pt solid #000000" style:writing-mode="lr-tb"/>
    </style:style>
    <style:style style:name="表格5.11" style:family="table-row">
      <style:table-row-properties style:min-row-height="2.092cm" style:use-optimal-row-height="false"/>
    </style:style>
    <style:style style:name="表格5.A11" style:family="table-cell">
      <style:table-cell-properties style:vertical-align="middle" fo:background-color="#ffff99" fo:padding="0.176cm" fo:border="1pt solid #000000" style:writing-mode="lr-tb">
        <style:background-image/>
      </style:table-cell-properties>
    </style:style>
    <style:style style:name="表格5.B11" style:family="table-cell">
      <style:table-cell-properties style:vertical-align="middle" fo:padding-left="0.191cm" fo:padding-right="0.191cm" fo:padding-top="0cm" fo:padding-bottom="0cm" fo:border="1pt solid #000000" style:writing-mode="lr-tb"/>
    </style:style>
    <style:style style:name="表格5.C11" style:family="table-cell">
      <style:table-cell-properties style:vertical-align="middle" fo:padding="0.176cm" fo:border="1pt solid #000000" style:writing-mode="lr-tb"/>
    </style:style>
    <style:style style:name="表格5.12" style:family="table-row">
      <style:table-row-properties style:min-row-height="5.288cm" style:use-optimal-row-height="false"/>
    </style:style>
    <style:style style:name="表格5.A12" style:family="table-cell">
      <style:table-cell-properties style:vertical-align="middle" fo:background-color="#92cddc" fo:padding="0.176cm" fo:border="1pt solid #000000" style:writing-mode="lr-tb">
        <style:background-image/>
      </style:table-cell-properties>
    </style:style>
    <style:style style:name="表格5.B12" style:family="table-cell">
      <style:table-cell-properties style:vertical-align="middle" fo:padding-left="0.191cm" fo:padding-right="0.191cm" fo:padding-top="0cm" fo:padding-bottom="0cm" fo:border="1pt solid #000000" style:writing-mode="lr-tb"/>
    </style:style>
    <style:style style:name="表格5.C12" style:family="table-cell">
      <style:table-cell-properties fo:padding="0.176cm" fo:border="1pt solid #000000" style:writing-mode="lr-tb"/>
    </style:style>
    <style:style style:name="表格5.13" style:family="table-row">
      <style:table-row-properties style:min-row-height="0.801cm" style:use-optimal-row-height="false"/>
    </style:style>
    <style:style style:name="表格5.B13" style:family="table-cell">
      <style:table-cell-properties style:vertical-align="middle" fo:padding-left="0.191cm" fo:padding-right="0.191cm" fo:padding-top="0cm" fo:padding-bottom="0cm" fo:border="1pt solid #000000" style:writing-mode="lr-tb"/>
    </style:style>
    <style:style style:name="表格5.C13" style:family="table-cell">
      <style:table-cell-properties style:vertical-align="middle" fo:padding="0.176cm" fo:border="1pt solid #000000" style:writing-mode="lr-tb"/>
    </style:style>
    <style:style style:name="表格5.14" style:family="table-row">
      <style:table-row-properties style:min-row-height="1.87cm" style:use-optimal-row-height="false"/>
    </style:style>
    <style:style style:name="表格5.B14" style:family="table-cell">
      <style:table-cell-properties style:vertical-align="middle" fo:padding-left="0.191cm" fo:padding-right="0.191cm" fo:padding-top="0cm" fo:padding-bottom="0cm" fo:border="1pt solid #000000" style:writing-mode="lr-tb"/>
    </style:style>
    <style:style style:name="表格5.C14" style:family="table-cell">
      <style:table-cell-properties style:vertical-align="middle" fo:padding="0.176cm" fo:border="1pt solid #000000" style:writing-mode="lr-tb"/>
    </style:style>
    <style:style style:name="表格6" style:family="table">
      <style:table-properties style:width="15.981cm" fo:margin-left="0.009cm" table:align="left"/>
    </style:style>
    <style:style style:name="表格6.A" style:family="table-column">
      <style:table-column-properties style:column-width="2.492cm"/>
    </style:style>
    <style:style style:name="表格6.B" style:family="table-column">
      <style:table-column-properties style:column-width="7.999cm"/>
    </style:style>
    <style:style style:name="表格6.C" style:family="table-column">
      <style:table-column-properties style:column-width="5.489cm"/>
    </style:style>
    <style:style style:name="表格6.1" style:family="table-row">
      <style:table-row-properties style:min-row-height="1.314cm" style:use-optimal-row-height="false"/>
    </style:style>
    <style:style style:name="表格6.A1" style:family="table-cell">
      <style:table-cell-properties style:vertical-align="middle" fo:background-color="#ccccff" fo:padding-left="0.191cm" fo:padding-right="0.191cm" fo:padding-top="0cm" fo:padding-bottom="0cm" fo:border="0.5pt solid #000000" style:writing-mode="lr-tb">
        <style:background-image/>
      </style:table-cell-properties>
    </style:style>
    <style:style style:name="表格6.2" style:family="table-row">
      <style:table-row-properties style:min-row-height="1.205cm" style:use-optimal-row-height="false"/>
    </style:style>
    <style:style style:name="表格6.3" style:family="table-row">
      <style:table-row-properties style:min-row-height="1.524cm" style:use-optimal-row-height="false"/>
    </style:style>
    <style:style style:name="表格6.B3" style:family="table-cell">
      <style:table-cell-properties style:vertical-align="middle" fo:padding-left="0.191cm" fo:padding-right="0.191cm" fo:padding-top="0cm" fo:padding-bottom="0cm" fo:border="0.5pt solid #000000" style:writing-mode="lr-tb"/>
    </style:style>
    <style:style style:name="表格6.C3" style:family="table-cell">
      <style:table-cell-properties fo:padding-left="0.191cm" fo:padding-right="0.191cm" fo:padding-top="0cm" fo:padding-bottom="0cm" fo:border="0.5pt solid #000000" style:writing-mode="lr-tb"/>
    </style:style>
    <style:style style:name="表格6.B4" style:family="table-cell">
      <style:table-cell-properties style:vertical-align="middle" fo:padding-left="0.191cm" fo:padding-right="0.191cm" fo:padding-top="0cm" fo:padding-bottom="0cm" fo:border="0.5pt solid #000000" style:writing-mode="lr-tb"/>
    </style:style>
    <style:style style:name="表格6.C4" style:family="table-cell">
      <style:table-cell-properties fo:padding-left="0.191cm" fo:padding-right="0.191cm" fo:padding-top="0cm" fo:padding-bottom="0cm" fo:border="0.5pt solid #000000" style:writing-mode="lr-tb"/>
    </style:style>
    <style:style style:name="表格6.B5" style:family="table-cell">
      <style:table-cell-properties style:vertical-align="middle" fo:padding-left="0.191cm" fo:padding-right="0.191cm" fo:padding-top="0cm" fo:padding-bottom="0cm" fo:border="0.5pt solid #000000" style:writing-mode="lr-tb"/>
    </style:style>
    <style:style style:name="表格6.C5" style:family="table-cell">
      <style:table-cell-properties fo:padding-left="0.191cm" fo:padding-right="0.191cm" fo:padding-top="0cm" fo:padding-bottom="0cm" fo:border="0.5pt solid #000000" style:writing-mode="lr-tb"/>
    </style:style>
    <style:style style:name="表格6.B6" style:family="table-cell">
      <style:table-cell-properties style:vertical-align="middle" fo:padding-left="0.191cm" fo:padding-right="0.191cm" fo:padding-top="0cm" fo:padding-bottom="0cm" fo:border="0.5pt solid #000000" style:writing-mode="lr-tb"/>
    </style:style>
    <style:style style:name="表格6.C6" style:family="table-cell">
      <style:table-cell-properties fo:padding-left="0.191cm" fo:padding-right="0.191cm" fo:padding-top="0cm" fo:padding-bottom="0cm" fo:border="0.5pt solid #000000" style:writing-mode="lr-tb"/>
    </style:style>
    <style:style style:name="表格6.B7" style:family="table-cell">
      <style:table-cell-properties style:vertical-align="middle" fo:padding-left="0.191cm" fo:padding-right="0.191cm" fo:padding-top="0cm" fo:padding-bottom="0cm" fo:border="0.5pt solid #000000" style:writing-mode="lr-tb"/>
    </style:style>
    <style:style style:name="表格6.C7" style:family="table-cell">
      <style:table-cell-properties fo:padding-left="0.191cm" fo:padding-right="0.191cm" fo:padding-top="0cm" fo:padding-bottom="0cm" fo:border="0.5pt solid #000000" style:writing-mode="lr-tb"/>
    </style:style>
    <style:style style:name="表格6.B8" style:family="table-cell">
      <style:table-cell-properties style:vertical-align="middle" fo:padding-left="0.191cm" fo:padding-right="0.191cm" fo:padding-top="0cm" fo:padding-bottom="0cm" fo:border="0.5pt solid #000000" style:writing-mode="lr-tb"/>
    </style:style>
    <style:style style:name="表格6.C8" style:family="table-cell">
      <style:table-cell-properties fo:padding-left="0.191cm" fo:padding-right="0.191cm" fo:padding-top="0cm" fo:padding-bottom="0cm" fo:border="0.5pt solid #000000" style:writing-mode="lr-tb"/>
    </style:style>
    <style:style style:name="表格6.B9" style:family="table-cell">
      <style:table-cell-properties style:vertical-align="middle" fo:padding-left="0.191cm" fo:padding-right="0.191cm" fo:padding-top="0cm" fo:padding-bottom="0cm" fo:border="0.5pt solid #000000" style:writing-mode="lr-tb"/>
    </style:style>
    <style:style style:name="表格6.C9" style:family="table-cell">
      <style:table-cell-properties fo:padding-left="0.191cm" fo:padding-right="0.191cm" fo:padding-top="0cm" fo:padding-bottom="0cm" fo:border="0.5pt solid #000000" style:writing-mode="lr-tb"/>
    </style:style>
    <style:style style:name="表格6.B10" style:family="table-cell">
      <style:table-cell-properties style:vertical-align="middle" fo:padding-left="0.191cm" fo:padding-right="0.191cm" fo:padding-top="0cm" fo:padding-bottom="0cm" fo:border="0.5pt solid #000000" style:writing-mode="lr-tb"/>
    </style:style>
    <style:style style:name="表格6.C10" style:family="table-cell">
      <style:table-cell-properties fo:padding-left="0.191cm" fo:padding-right="0.191cm" fo:padding-top="0cm" fo:padding-bottom="0cm" fo:border="0.5pt solid #000000" style:writing-mode="lr-tb"/>
    </style:style>
    <style:style style:name="表格6.B11" style:family="table-cell">
      <style:table-cell-properties style:vertical-align="middle" fo:padding-left="0.191cm" fo:padding-right="0.191cm" fo:padding-top="0cm" fo:padding-bottom="0cm" fo:border="0.5pt solid #000000" style:writing-mode="lr-tb"/>
    </style:style>
    <style:style style:name="表格6.C11" style:family="table-cell">
      <style:table-cell-properties fo:padding-left="0.191cm" fo:padding-right="0.191cm" fo:padding-top="0cm" fo:padding-bottom="0cm" fo:border="0.5pt solid #000000" style:writing-mode="lr-tb"/>
    </style:style>
    <style:style style:name="表格6.12" style:family="table-row">
      <style:table-row-properties style:min-row-height="1.337cm" style:use-optimal-row-height="false"/>
    </style:style>
    <style:style style:name="表格6.B13" style:family="table-cell">
      <style:table-cell-properties style:vertical-align="middle" fo:padding-left="0.191cm" fo:padding-right="0.191cm" fo:padding-top="0cm" fo:padding-bottom="0cm" fo:border="0.5pt solid #000000" style:writing-mode="lr-tb"/>
    </style:style>
    <style:style style:name="表格6.C13" style:family="table-cell">
      <style:table-cell-properties fo:padding-left="0.191cm" fo:padding-right="0.191cm" fo:padding-top="0cm" fo:padding-bottom="0cm" fo:border="0.5pt solid #000000" style:writing-mode="lr-tb"/>
    </style:style>
    <style:style style:name="表格6.B14" style:family="table-cell">
      <style:table-cell-properties style:vertical-align="middle" fo:padding-left="0.191cm" fo:padding-right="0.191cm" fo:padding-top="0cm" fo:padding-bottom="0cm" fo:border="0.5pt solid #000000" style:writing-mode="lr-tb"/>
    </style:style>
    <style:style style:name="表格6.C14" style:family="table-cell">
      <style:table-cell-properties fo:padding-left="0.191cm" fo:padding-right="0.191cm" fo:padding-top="0cm" fo:padding-bottom="0cm" fo:border="0.5pt solid #000000" style:writing-mode="lr-tb"/>
    </style:style>
    <style:style style:name="表格6.B15" style:family="table-cell">
      <style:table-cell-properties style:vertical-align="middle" fo:padding-left="0.191cm" fo:padding-right="0.191cm" fo:padding-top="0cm" fo:padding-bottom="0cm" fo:border="0.5pt solid #000000" style:writing-mode="lr-tb"/>
    </style:style>
    <style:style style:name="表格6.C15" style:family="table-cell">
      <style:table-cell-properties fo:padding-left="0.191cm" fo:padding-right="0.191cm" fo:padding-top="0cm" fo:padding-bottom="0cm" fo:border="0.5pt solid #000000" style:writing-mode="lr-tb"/>
    </style:style>
    <style:style style:name="表格6.B16" style:family="table-cell">
      <style:table-cell-properties style:vertical-align="middle" fo:padding-left="0.191cm" fo:padding-right="0.191cm" fo:padding-top="0cm" fo:padding-bottom="0cm" fo:border="0.5pt solid #000000" style:writing-mode="lr-tb"/>
    </style:style>
    <style:style style:name="表格6.C16" style:family="table-cell">
      <style:table-cell-properties fo:padding-left="0.191cm" fo:padding-right="0.191cm" fo:padding-top="0cm" fo:padding-bottom="0cm" fo:border="0.5pt solid #000000" style:writing-mode="lr-tb"/>
    </style:style>
    <style:style style:name="表格6.B17" style:family="table-cell">
      <style:table-cell-properties style:vertical-align="middle" fo:padding-left="0.191cm" fo:padding-right="0.191cm" fo:padding-top="0cm" fo:padding-bottom="0cm" fo:border="0.5pt solid #000000" style:writing-mode="lr-tb"/>
    </style:style>
    <style:style style:name="表格6.C17" style:family="table-cell">
      <style:table-cell-properties fo:padding-left="0.191cm" fo:padding-right="0.191cm" fo:padding-top="0cm" fo:padding-bottom="0cm" fo:border="0.5pt solid #000000" style:writing-mode="lr-tb"/>
    </style:style>
    <style:style style:name="表格6.B18" style:family="table-cell">
      <style:table-cell-properties style:vertical-align="middle" fo:padding-left="0.191cm" fo:padding-right="0.191cm" fo:padding-top="0cm" fo:padding-bottom="0cm" fo:border="0.5pt solid #000000" style:writing-mode="lr-tb"/>
    </style:style>
    <style:style style:name="表格6.C18" style:family="table-cell">
      <style:table-cell-properties fo:padding-left="0.191cm" fo:padding-right="0.191cm" fo:padding-top="0cm" fo:padding-bottom="0cm" fo:border="0.5pt solid #000000" style:writing-mode="lr-tb"/>
    </style:style>
    <style:style style:name="表格6.B19" style:family="table-cell">
      <style:table-cell-properties style:vertical-align="middle" fo:padding-left="0.191cm" fo:padding-right="0.191cm" fo:padding-top="0cm" fo:padding-bottom="0cm" fo:border="0.5pt solid #000000" style:writing-mode="lr-tb"/>
    </style:style>
    <style:style style:name="表格6.C19" style:family="table-cell">
      <style:table-cell-properties fo:padding-left="0.191cm" fo:padding-right="0.191cm" fo:padding-top="0cm" fo:padding-bottom="0cm" fo:border="0.5pt solid #000000" style:writing-mode="lr-tb"/>
    </style:style>
    <style:style style:name="表格6.B20" style:family="table-cell">
      <style:table-cell-properties style:vertical-align="middle" fo:padding-left="0.191cm" fo:padding-right="0.191cm" fo:padding-top="0cm" fo:padding-bottom="0cm" fo:border="0.5pt solid #000000" style:writing-mode="lr-tb"/>
    </style:style>
    <style:style style:name="表格6.C20" style:family="table-cell">
      <style:table-cell-properties fo:padding-left="0.191cm" fo:padding-right="0.191cm" fo:padding-top="0cm" fo:padding-bottom="0cm" fo:border="0.5pt solid #000000" style:writing-mode="lr-tb"/>
    </style:style>
    <style:style style:name="表格6.21" style:family="table-row">
      <style:table-row-properties style:min-row-height="1.328cm" style:use-optimal-row-height="false"/>
    </style:style>
    <style:style style:name="表格6.B22" style:family="table-cell">
      <style:table-cell-properties style:vertical-align="middle" fo:padding-left="0.191cm" fo:padding-right="0.191cm" fo:padding-top="0cm" fo:padding-bottom="0cm" fo:border="0.5pt solid #000000" style:writing-mode="lr-tb"/>
    </style:style>
    <style:style style:name="表格6.C22" style:family="table-cell">
      <style:table-cell-properties fo:padding-left="0.191cm" fo:padding-right="0.191cm" fo:padding-top="0cm" fo:padding-bottom="0cm" fo:border="0.5pt solid #000000" style:writing-mode="lr-tb"/>
    </style:style>
    <style:style style:name="表格6.23" style:family="table-row">
      <style:table-row-properties style:min-row-height="1.281cm" style:use-optimal-row-height="false"/>
    </style:style>
    <style:style style:name="表格6.B23" style:family="table-cell">
      <style:table-cell-properties fo:padding-left="0.191cm" fo:padding-right="0.191cm" fo:padding-top="0cm" fo:padding-bottom="0cm" fo:border="0.5pt solid #000000" style:writing-mode="lr-tb"/>
    </style:style>
    <style:style style:name="表格6.C23" style:family="table-cell">
      <style:table-cell-properties fo:padding-left="0.191cm" fo:padding-right="0.191cm" fo:padding-top="0cm" fo:padding-bottom="0cm" fo:border="0.5pt solid #000000" style:writing-mode="lr-tb"/>
    </style:style>
    <style:style style:name="表格7" style:family="table">
      <style:table-properties style:width="16.235cm" fo:margin-left="0.018cm" table:align="left"/>
    </style:style>
    <style:style style:name="表格7.A" style:family="table-column">
      <style:table-column-properties style:column-width="2.482cm"/>
    </style:style>
    <style:style style:name="表格7.B" style:family="table-column">
      <style:table-column-properties style:column-width="8.001cm"/>
    </style:style>
    <style:style style:name="表格7.C" style:family="table-column">
      <style:table-column-properties style:column-width="5.752cm"/>
    </style:style>
    <style:style style:name="表格7.1" style:family="table-row">
      <style:table-row-properties style:min-row-height="0.945cm" style:use-optimal-row-height="false"/>
    </style:style>
    <style:style style:name="表格7.A1" style:family="table-cell">
      <style:table-cell-properties style:vertical-align="middle" fo:background-color="#e5dfec" fo:padding="0.026cm" fo:border="1pt solid #000000" style:writing-mode="lr-tb">
        <style:background-image/>
      </style:table-cell-properties>
    </style:style>
    <style:style style:name="表格7.B1" style:family="table-cell">
      <style:table-cell-properties style:vertical-align="middle" fo:background-color="#e5dfec" fo:padding="0.176cm" fo:border="1pt solid #000000" style:writing-mode="lr-tb">
        <style:background-image/>
      </style:table-cell-properties>
    </style:style>
    <style:style style:name="表格7.2" style:family="table-row">
      <style:table-row-properties style:min-row-height="0.612cm" style:use-optimal-row-height="false"/>
    </style:style>
    <style:style style:name="表格7.A2" style:family="table-cell">
      <style:table-cell-properties style:vertical-align="middle" fo:background-color="#d9d2e9" fo:padding="0.176cm" fo:border="1pt solid #000000" style:writing-mode="lr-tb">
        <style:background-image/>
      </style:table-cell-properties>
    </style:style>
    <style:style style:name="表格7.3" style:family="table-row">
      <style:table-row-properties style:min-row-height="1.351cm" style:use-optimal-row-height="false"/>
    </style:style>
    <style:style style:name="表格7.B3" style:family="table-cell">
      <style:table-cell-properties style:vertical-align="middle" fo:padding="0.176cm" fo:border="1pt solid #000000" style:writing-mode="lr-tb"/>
    </style:style>
    <style:style style:name="表格7.C3" style:family="table-cell">
      <style:table-cell-properties fo:padding="0.176cm" fo:border="1pt solid #000000" style:writing-mode="lr-tb"/>
    </style:style>
    <style:style style:name="表格7.4" style:family="table-row">
      <style:table-row-properties style:min-row-height="0.035cm" style:use-optimal-row-height="false"/>
    </style:style>
    <style:style style:name="表格7.B4" style:family="table-cell">
      <style:table-cell-properties style:vertical-align="middle" fo:padding="0.176cm" fo:border="1pt solid #000000" style:writing-mode="lr-tb"/>
    </style:style>
    <style:style style:name="表格7.C4" style:family="table-cell">
      <style:table-cell-properties fo:padding="0.176cm" fo:border="1pt solid #000000" style:writing-mode="lr-tb"/>
    </style:style>
    <style:style style:name="表格7.B5" style:family="table-cell">
      <style:table-cell-properties style:vertical-align="middle" fo:padding="0.176cm" fo:border="1pt solid #000000" style:writing-mode="lr-tb"/>
    </style:style>
    <style:style style:name="表格7.C5" style:family="table-cell">
      <style:table-cell-properties fo:padding="0.176cm" fo:border="1pt solid #000000" style:writing-mode="lr-tb"/>
    </style:style>
    <style:style style:name="表格7.6" style:family="table-row">
      <style:table-row-properties style:min-row-height="0.464cm" style:use-optimal-row-height="false"/>
    </style:style>
    <style:style style:name="表格7.7" style:family="table-row">
      <style:table-row-properties style:min-row-height="1.072cm" style:use-optimal-row-height="false"/>
    </style:style>
    <style:style style:name="表格7.B7" style:family="table-cell">
      <style:table-cell-properties style:vertical-align="middle" fo:padding="0.176cm" fo:border="1pt solid #000000" style:writing-mode="lr-tb"/>
    </style:style>
    <style:style style:name="表格7.C7" style:family="table-cell">
      <style:table-cell-properties fo:padding="0.176cm" fo:border="1pt solid #000000" style:writing-mode="lr-tb"/>
    </style:style>
    <style:style style:name="表格7.B8" style:family="table-cell">
      <style:table-cell-properties style:vertical-align="middle" fo:padding="0.176cm" fo:border="1pt solid #000000" style:writing-mode="lr-tb"/>
    </style:style>
    <style:style style:name="表格7.C8" style:family="table-cell">
      <style:table-cell-properties fo:padding="0.176cm" fo:border="1pt solid #000000" style:writing-mode="lr-tb"/>
    </style:style>
    <style:style style:name="表格7.B9" style:family="table-cell">
      <style:table-cell-properties style:vertical-align="middle" fo:padding="0.176cm" fo:border="1pt solid #000000" style:writing-mode="lr-tb"/>
    </style:style>
    <style:style style:name="表格7.C9" style:family="table-cell">
      <style:table-cell-properties fo:padding="0.176cm" fo:border="1pt solid #000000" style:writing-mode="lr-tb"/>
    </style:style>
    <style:style style:name="表格7.B10" style:family="table-cell">
      <style:table-cell-properties style:vertical-align="middle" fo:padding="0.176cm" fo:border="1pt solid #000000" style:writing-mode="lr-tb"/>
    </style:style>
    <style:style style:name="表格7.C10" style:family="table-cell">
      <style:table-cell-properties fo:padding="0.176cm" fo:border="1pt solid #000000" style:writing-mode="lr-tb"/>
    </style:style>
    <style:style style:name="表格7.B11" style:family="table-cell">
      <style:table-cell-properties style:vertical-align="middle" fo:padding="0.176cm" fo:border="1pt solid #000000" style:writing-mode="lr-tb"/>
    </style:style>
    <style:style style:name="表格7.C11" style:family="table-cell">
      <style:table-cell-properties fo:padding="0.176cm" fo:border="1pt solid #000000" style:writing-mode="lr-tb"/>
    </style:style>
    <style:style style:name="表格7.B13" style:family="table-cell">
      <style:table-cell-properties style:vertical-align="middle" fo:padding="0.176cm" fo:border="1pt solid #000000" style:writing-mode="lr-tb"/>
    </style:style>
    <style:style style:name="表格7.C13" style:family="table-cell">
      <style:table-cell-properties fo:padding="0.176cm" fo:border="1pt solid #000000" style:writing-mode="lr-tb"/>
    </style:style>
    <style:style style:name="表格7.B14" style:family="table-cell">
      <style:table-cell-properties style:vertical-align="middle" fo:padding="0.176cm" fo:border="1pt solid #000000" style:writing-mode="lr-tb"/>
    </style:style>
    <style:style style:name="表格7.C14" style:family="table-cell">
      <style:table-cell-properties fo:padding="0.176cm" fo:border="1pt solid #000000" style:writing-mode="lr-tb"/>
    </style:style>
    <style:style style:name="表格7.B15" style:family="table-cell">
      <style:table-cell-properties style:vertical-align="middle" fo:padding="0.176cm" fo:border="1pt solid #000000" style:writing-mode="lr-tb"/>
    </style:style>
    <style:style style:name="表格7.C15" style:family="table-cell">
      <style:table-cell-properties fo:padding="0.176cm" fo:border="1pt solid #000000" style:writing-mode="lr-tb"/>
    </style:style>
    <style:style style:name="表格8" style:family="table">
      <style:table-properties style:width="15.744cm" fo:margin-left="0.009cm" table:align="left"/>
    </style:style>
    <style:style style:name="表格8.A" style:family="table-column">
      <style:table-column-properties style:column-width="2.491cm"/>
    </style:style>
    <style:style style:name="表格8.B" style:family="table-column">
      <style:table-column-properties style:column-width="0.998cm"/>
    </style:style>
    <style:style style:name="表格8.C" style:family="table-column">
      <style:table-column-properties style:column-width="1.748cm"/>
    </style:style>
    <style:style style:name="表格8.D" style:family="table-column">
      <style:table-column-properties style:column-width="2.004cm"/>
    </style:style>
    <style:style style:name="表格8.E" style:family="table-column">
      <style:table-column-properties style:column-width="3.999cm"/>
    </style:style>
    <style:style style:name="表格8.F" style:family="table-column">
      <style:table-column-properties style:column-width="1.499cm"/>
    </style:style>
    <style:style style:name="表格8.G" style:family="table-column">
      <style:table-column-properties style:column-width="3.006cm"/>
    </style:style>
    <style:style style:name="表格8.1" style:family="table-row">
      <style:table-row-properties style:min-row-height="0.917cm" style:use-optimal-row-height="false"/>
    </style:style>
    <style:style style:name="表格8.A1" style:family="table-cell">
      <style:table-cell-properties fo:padding-left="0.191cm" fo:padding-right="0.191cm" fo:padding-top="0cm" fo:padding-bottom="0cm" fo:border="0.5pt solid #000000" style:writing-mode="lr-tb"/>
    </style:style>
    <style:style style:name="表格8.A2" style:family="table-cell">
      <style:table-cell-properties fo:background-color="#d9d9d9" fo:padding-left="0.191cm" fo:padding-right="0.191cm" fo:padding-top="0cm" fo:padding-bottom="0cm" fo:border="0.5pt solid #000000" style:writing-mode="lr-tb">
        <style:background-image/>
      </style:table-cell-properties>
    </style:style>
    <style:style style:name="表格8.A7" style:family="table-cell">
      <style:table-cell-properties style:vertical-align="middle" fo:padding-left="0.191cm" fo:padding-right="0.191cm" fo:padding-top="0cm" fo:padding-bottom="0cm" fo:border="0.5pt solid #000000" style:writing-mode="lr-tb"/>
    </style:style>
    <style:style style:name="表格8.9" style:family="table-row">
      <style:table-row-properties style:min-row-height="0.598cm" style:use-optimal-row-height="false"/>
    </style:style>
    <style:style style:name="表格8.10" style:family="table-row">
      <style:table-row-properties style:min-row-height="0.76cm" style:use-optimal-row-height="false"/>
    </style:style>
    <style:style style:name="表格8.11" style:family="table-row">
      <style:table-row-properties style:min-row-height="1.231cm" style:use-optimal-row-height="false"/>
    </style:style>
    <style:style style:name="表格8.15" style:family="table-row">
      <style:table-row-properties style:min-row-height="0.785cm" style:use-optimal-row-height="false"/>
    </style:style>
    <style:style style:name="表格8.16" style:family="table-row">
      <style:table-row-properties style:min-row-height="0.721cm" style:use-optimal-row-height="false"/>
    </style:style>
    <style:style style:name="表格8.17" style:family="table-row">
      <style:table-row-properties style:min-row-height="0.796cm" style:use-optimal-row-height="false"/>
    </style:style>
    <style:style style:name="表格8.19" style:family="table-row">
      <style:table-row-properties style:min-row-height="0.734cm" style:use-optimal-row-height="false"/>
    </style:style>
    <style:style style:name="表格8.20" style:family="table-row">
      <style:table-row-properties style:min-row-height="0.732cm" style:use-optimal-row-height="false"/>
    </style:style>
    <style:style style:name="表格8.21" style:family="table-row">
      <style:table-row-properties style:min-row-height="0.743cm" style:use-optimal-row-height="false"/>
    </style:style>
    <style:style style:name="表格8.22" style:family="table-row">
      <style:table-row-properties style:min-row-height="0.728cm" style:use-optimal-row-height="false"/>
    </style:style>
    <style:style style:name="表格8.23" style:family="table-row">
      <style:table-row-properties style:min-row-height="1.318cm" style:use-optimal-row-height="false"/>
    </style:style>
    <style:style style:name="表格8.24" style:family="table-row">
      <style:table-row-properties style:min-row-height="1.235cm" style:use-optimal-row-height="false"/>
    </style:style>
    <style:style style:name="P1" style:family="paragraph" style:parent-style-name="Footer">
      <style:paragraph-properties fo:text-align="center" style:justify-single-word="false"/>
    </style:style>
    <style:style style:name="P2" style:family="paragraph" style:parent-style-name="Text_20_body">
      <style:paragraph-properties fo:text-align="center" style:justify-single-word="false"/>
    </style:style>
    <style:style style:name="P3" style:family="paragraph" style:parent-style-name="Standard_20__28_user_29_">
      <style:paragraph-properties fo:text-align="center" style:justify-single-word="false"/>
    </style:style>
    <style:style style:name="P4" style:family="paragraph" style:parent-style-name="Standard_20__28_user_29_">
      <style:paragraph-properties fo:margin-left="-0.199cm" fo:margin-right="-0.166cm" fo:text-align="center" style:justify-single-word="false">
        <style:tab-stops/>
      </style:paragraph-properties>
    </style:style>
    <style:style style:name="P5" style:family="paragraph" style:parent-style-name="Standard_20__28_user_29_">
      <style:paragraph-properties fo:line-height="0.988cm" fo:text-align="justify" style:justify-single-word="false"/>
      <style:text-properties fo:font-size="18pt" fo:font-weight="bold" style:font-name-asian="標楷體" style:font-size-asian="18pt" style:font-weight-asian="bold" style:font-size-complex="18pt" style:font-weight-complex="bold"/>
    </style:style>
    <style:style style:name="P6" style:family="paragraph" style:parent-style-name="Standard_20__28_user_29_">
      <style:paragraph-properties fo:margin-top="0.318cm" fo:margin-bottom="0cm" style:contextual-spacing="false" fo:line-height="0.847cm" fo:text-align="justify" style:justify-single-word="false"/>
      <style:text-properties fo:font-size="18pt" fo:font-weight="bold" style:font-name-asian="標楷體" style:font-size-asian="18pt" style:font-weight-asian="bold" style:font-size-complex="18pt" style:font-weight-complex="bold"/>
    </style:style>
    <style:style style:name="P7" style:family="paragraph" style:parent-style-name="Standard_20__28_user_29_">
      <style:paragraph-properties fo:margin-right="-0.004cm" fo:line-height="1.552cm" fo:text-align="center" style:justify-single-word="false"/>
      <style:text-properties fo:color="#000000" loext:opacity="100%" fo:font-size="28pt" fo:font-weight="bold" style:font-name-asian="標楷體" style:font-size-asian="28pt" style:font-weight-asian="bold" style:font-size-complex="28pt" style:font-weight-complex="bold"/>
    </style:style>
    <style:style style:name="P8" style:family="paragraph" style:parent-style-name="Standard_20__28_user_29_">
      <style:paragraph-properties fo:line-height="1.552cm" fo:text-align="center" style:justify-single-word="false"/>
      <style:text-properties fo:color="#000000" loext:opacity="100%" fo:font-size="20pt" fo:font-weight="bold" style:font-name-asian="標楷體" style:font-size-asian="20pt" style:font-weight-asian="bold" style:font-size-complex="20pt" style:font-weight-complex="bold"/>
    </style:style>
    <style:style style:name="P9" style:family="paragraph" style:parent-style-name="Standard_20__28_user_29_">
      <style:paragraph-properties fo:margin-left="1.397cm" fo:margin-top="0.127cm" fo:margin-bottom="0cm" style:contextual-spacing="false" fo:line-height="0.847cm" fo:text-align="justify" style:justify-single-word="false">
        <style:tab-stops/>
      </style:paragraph-properties>
      <style:text-properties fo:color="#000000" loext:opacity="100%" fo:font-size="16pt" style:font-name-asian="標楷體" style:font-size-asian="16pt" style:font-size-complex="16pt" style:font-weight-complex="bold"/>
    </style:style>
    <style:style style:name="P10" style:family="paragraph" style:parent-style-name="清單段落">
      <style:paragraph-properties fo:margin-left="2.54cm" fo:margin-right="-0.004cm" fo:margin-top="0.127cm" fo:margin-bottom="0cm" style:contextual-spacing="false" fo:line-height="0.847cm" fo:text-align="justify" style:justify-single-word="false" fo:text-indent="-1.693cm" style:auto-text-indent="false">
        <style:tab-stops/>
      </style:paragraph-properties>
      <style:text-properties fo:color="#000000" loext:opacity="100%" fo:font-size="16pt" style:font-name-asian="標楷體" style:font-size-asian="16pt" style:font-size-complex="16pt"/>
    </style:style>
    <style:style style:name="P11" style:family="paragraph" style:parent-style-name="清單段落">
      <style:paragraph-properties fo:margin-left="0cm" fo:margin-top="0.318cm" fo:margin-bottom="0cm" style:contextual-spacing="false" fo:line-height="0.847cm" fo:text-align="justify" style:justify-single-word="false" fo:text-indent="0.497cm" style:auto-text-indent="false" style:snap-to-layout-grid="false">
        <style:tab-stops/>
      </style:paragraph-properties>
      <style:text-properties fo:color="#000000" loext:opacity="100%" fo:font-size="16pt" style:font-name-asian="標楷體" style:font-size-asian="16pt" style:font-size-complex="16pt"/>
    </style:style>
    <style:style style:name="P12" style:family="paragraph" style:parent-style-name="一_3001_內文">
      <style:paragraph-properties fo:margin-left="0.542cm" fo:margin-top="0.191cm" fo:margin-bottom="0cm" style:contextual-spacing="false" fo:line-height="0.847cm" fo:text-align="justify" style:justify-single-word="false" fo:text-indent="1.101cm" style:auto-text-indent="false">
        <style:tab-stops/>
      </style:paragraph-properties>
      <style:text-properties fo:color="#000000" loext:opacity="100%" fo:font-size="16pt" style:font-size-asian="16pt" style:font-size-complex="16pt"/>
    </style:style>
    <style:style style:name="P13" style:family="paragraph" style:parent-style-name="一_3001_內文">
      <style:paragraph-properties fo:margin-left="0.542cm" fo:margin-top="0.127cm" fo:margin-bottom="0cm" style:contextual-spacing="false" fo:line-height="0.847cm" fo:text-align="justify" style:justify-single-word="false" fo:text-indent="1.101cm" style:auto-text-indent="false">
        <style:tab-stops/>
      </style:paragraph-properties>
      <style:text-properties fo:color="#000000" loext:opacity="100%" fo:font-size="16pt" style:font-size-asian="16pt" style:font-size-complex="16pt"/>
    </style:style>
    <style:style style:name="P14" style:family="paragraph" style:parent-style-name="一_3001_內文">
      <style:paragraph-properties fo:margin-left="2.54cm" fo:line-height="0.847cm" fo:text-align="justify" style:justify-single-word="false" fo:text-indent="0cm" style:auto-text-indent="false" style:snap-to-layout-grid="false">
        <style:tab-stops/>
      </style:paragraph-properties>
      <style:text-properties fo:color="#000000" loext:opacity="100%" fo:font-size="16pt" style:font-size-asian="16pt" style:font-size-complex="16pt"/>
    </style:style>
    <style:style style:name="P15" style:family="paragraph" style:parent-style-name="一_3001_內文">
      <style:paragraph-properties fo:margin-left="2.75cm" fo:line-height="0.847cm" fo:text-align="justify" style:justify-single-word="false" fo:text-indent="-0.85cm" style:auto-text-indent="false" style:snap-to-layout-grid="false">
        <style:tab-stops/>
      </style:paragraph-properties>
      <style:text-properties fo:color="#000000" loext:opacity="100%" fo:font-size="16pt" style:font-size-asian="16pt" style:font-size-complex="16pt"/>
    </style:style>
    <style:style style:name="P16" style:family="paragraph" style:parent-style-name="清單段落">
      <style:paragraph-properties fo:margin-left="0cm" fo:margin-top="0.318cm" fo:margin-bottom="0cm" style:contextual-spacing="false" fo:line-height="0.847cm" fo:text-align="justify" style:justify-single-word="false" fo:text-indent="0.497cm" style:auto-text-indent="false" style:snap-to-layout-grid="false">
        <style:tab-stops/>
      </style:paragraph-properties>
      <style:text-properties fo:color="#000000" loext:opacity="100%" fo:font-size="16pt" fo:font-weight="bold" style:font-name-asian="標楷體" style:font-size-asian="16pt" style:font-weight-asian="bold" style:font-size-complex="16pt"/>
    </style:style>
    <style:style style:name="P17" style:family="paragraph" style:parent-style-name="一_3001_標題">
      <style:paragraph-properties fo:margin-left="1.457cm" fo:margin-top="0.318cm" fo:margin-bottom="0cm" style:contextual-spacing="false" fo:line-height="0.847cm" fo:text-indent="-0.961cm" style:auto-text-indent="false">
        <style:tab-stops/>
      </style:paragraph-properties>
      <style:text-properties fo:color="#000000" loext:opacity="100%" fo:font-size="16pt" fo:font-weight="bold" style:letter-kerning="true" style:font-size-asian="16pt" style:language-asian="zh" style:country-asian="TW" style:font-weight-asian="bold" style:font-size-complex="16pt"/>
    </style:style>
    <style:style style:name="P18" style:family="paragraph" style:parent-style-name="一_3001_標題">
      <style:paragraph-properties fo:line-height="0.741cm" fo:text-align="center" style:justify-single-word="false"/>
      <style:text-properties fo:color="#000000" loext:opacity="100%" fo:font-size="16pt" style:letter-kerning="true" fo:background-color="#ffffff" style:font-size-asian="16pt" style:font-size-complex="16pt"/>
    </style:style>
    <style:style style:name="P19" style:family="paragraph" style:parent-style-name="一_3001_標題">
      <style:paragraph-properties fo:line-height="0.741cm" fo:text-align="center" style:justify-single-word="false"/>
      <style:text-properties fo:color="#000000" loext:opacity="100%" fo:font-size="16pt" style:letter-kerning="true" fo:background-color="#ffffff" style:font-size-asian="16pt" style:language-asian="zh" style:country-asian="TW" style:font-size-complex="16pt"/>
    </style:style>
    <style:style style:name="P20" style:family="paragraph" style:parent-style-name="一_3001_內文">
      <style:paragraph-properties fo:margin-left="0.06cm" fo:line-height="0.741cm" fo:text-align="center" style:justify-single-word="false" fo:text-indent="0cm" style:auto-text-indent="false">
        <style:tab-stops/>
      </style:paragraph-properties>
      <style:text-properties fo:color="#000000" loext:opacity="100%" fo:font-size="16pt" fo:background-color="#ffffff" style:font-size-asian="16pt" style:font-size-complex="16pt"/>
    </style:style>
    <style:style style:name="P21" style:family="paragraph" style:parent-style-name="Standard_20__28_user_29_">
      <style:paragraph-properties fo:margin-left="0.75cm" fo:margin-right="1.245cm" fo:line-height="1.058cm" fo:text-align="center" style:justify-single-word="false" fo:break-before="page">
        <style:tab-stops/>
      </style:paragraph-properties>
      <style:text-properties fo:color="#000000" loext:opacity="100%" fo:font-size="18pt" fo:font-weight="bold" style:font-name-asian="標楷體" style:font-size-asian="18pt" style:font-weight-asian="bold" style:font-size-complex="18pt" style:font-weight-complex="bold"/>
    </style:style>
    <style:style style:name="P22" style:family="paragraph" style:parent-style-name="Standard_20__28_user_29_">
      <style:paragraph-properties fo:margin-top="0.318cm" fo:margin-bottom="0cm" style:contextual-spacing="false" fo:line-height="0.847cm" fo:text-align="justify" style:justify-single-word="false"/>
      <style:text-properties fo:color="#000000" loext:opacity="100%" fo:font-size="18pt" fo:font-weight="bold" style:font-name-asian="標楷體" style:font-size-asian="18pt" style:font-weight-asian="bold" style:font-size-complex="18pt" style:font-weight-complex="bold"/>
    </style:style>
    <style:style style:name="P23" style:family="paragraph" style:parent-style-name="Standard_20__28_user_29_">
      <style:paragraph-properties fo:margin-top="0.318cm" fo:margin-bottom="0cm" style:contextual-spacing="false" fo:line-height="0.847cm" fo:text-align="justify" style:justify-single-word="false"/>
      <style:text-properties fo:color="#000000" loext:opacity="100%" fo:font-size="18pt" fo:font-weight="bold" style:font-name-asian="標楷體" style:font-size-asian="18pt" style:font-weight-asian="bold" style:font-size-complex="16pt" style:font-weight-complex="bold"/>
    </style:style>
    <style:style style:name="P24" style:family="paragraph" style:parent-style-name="一_3001_標題">
      <style:paragraph-properties fo:margin-left="1.623cm" fo:margin-top="0.318cm" fo:margin-bottom="0cm" style:contextual-spacing="false" fo:line-height="0.847cm" fo:text-indent="-1.118cm" style:auto-text-indent="false">
        <style:tab-stops/>
      </style:paragraph-properties>
      <style:text-properties fo:color="#000000" loext:opacity="100%" fo:font-size="18pt" fo:font-weight="bold" style:letter-kerning="true" style:font-size-asian="18pt" style:language-asian="zh" style:country-asian="TW" style:font-weight-asian="bold" style:font-size-complex="18pt"/>
    </style:style>
    <style:style style:name="P25" style:family="paragraph" style:parent-style-name="一_3001_內文">
      <style:paragraph-properties fo:margin-left="0cm" fo:margin-top="0.212cm" fo:margin-bottom="0cm" style:contextual-spacing="false" fo:line-height="0.847cm" fo:text-align="center" style:justify-single-word="false" fo:text-indent="0cm" style:auto-text-indent="false">
        <style:tab-stops/>
      </style:paragraph-properties>
      <style:text-properties fo:color="#000000" loext:opacity="100%"/>
    </style:style>
    <style:style style:name="P26" style:family="paragraph" style:parent-style-name="一_3001_標題">
      <style:paragraph-properties fo:margin-left="0.78cm" fo:line-height="0.706cm" fo:text-indent="-0.78cm" style:auto-text-indent="false">
        <style:tab-stops/>
      </style:paragraph-properties>
      <style:text-properties fo:color="#000000" loext:opacity="100%" style:letter-kerning="true" fo:background-color="#ffffff" style:language-asian="zh" style:country-asian="TW"/>
    </style:style>
    <style:style style:name="P27" style:family="paragraph" style:parent-style-name="一_3001_標題">
      <style:paragraph-properties fo:margin-left="0.831cm" fo:margin-top="0cm" fo:margin-bottom="0.212cm" style:contextual-spacing="false" fo:line-height="0.706cm" fo:text-indent="-0.831cm" style:auto-text-indent="false">
        <style:tab-stops/>
      </style:paragraph-properties>
      <style:text-properties fo:color="#000000" loext:opacity="100%" style:letter-kerning="true" fo:background-color="#ffffff" style:language-asian="zh" style:country-asian="TW"/>
    </style:style>
    <style:style style:name="P28" style:family="paragraph" style:parent-style-name="一_3001_標題">
      <style:paragraph-properties fo:line-height="0.741cm" fo:text-align="center" style:justify-single-word="false"/>
      <style:text-properties fo:color="#000000" loext:opacity="100%" style:letter-kerning="true" fo:background-color="#ffffff"/>
    </style:style>
    <style:style style:name="P29" style:family="paragraph" style:parent-style-name="一_3001_標題">
      <style:paragraph-properties fo:margin-top="0cm" fo:margin-bottom="0.212cm" style:contextual-spacing="false" fo:line-height="0.706cm"/>
      <style:text-properties fo:color="#000000" loext:opacity="100%" style:letter-kerning="true" fo:background-color="#ffffff"/>
    </style:style>
    <style:style style:name="P30" style:family="paragraph" style:parent-style-name="一_3001_標題">
      <style:paragraph-properties fo:line-height="0.706cm" fo:text-align="center" style:justify-single-word="false" style:snap-to-layout-grid="true"/>
      <style:text-properties fo:color="#000000" loext:opacity="100%" style:letter-kerning="true"/>
    </style:style>
    <style:style style:name="P31" style:family="paragraph" style:parent-style-name="一_3001_標題">
      <style:paragraph-properties fo:line-height="0.706cm" fo:text-align="center" style:justify-single-word="false" style:snap-to-layout-grid="true"/>
      <style:text-properties fo:color="#000000" loext:opacity="100%" style:letter-kerning="true" style:font-weight-complex="bold"/>
    </style:style>
    <style:style style:name="P32" style:family="paragraph" style:parent-style-name="一_3001_標題">
      <style:paragraph-properties fo:line-height="0.706cm" fo:text-align="center" style:justify-single-word="false" style:snap-to-layout-grid="true"/>
      <style:text-properties fo:color="#000000" loext:opacity="100%" style:letter-kerning="true" style:language-asian="zh" style:country-asian="TW" style:font-weight-complex="bold"/>
    </style:style>
    <style:style style:name="P33" style:family="paragraph" style:parent-style-name="一_3001_內文">
      <style:paragraph-properties fo:margin-left="0.06cm" fo:line-height="0.741cm" fo:text-align="center" style:justify-single-word="false" fo:text-indent="0cm" style:auto-text-indent="false" style:snap-to-layout-grid="false">
        <style:tab-stops/>
      </style:paragraph-properties>
      <style:text-properties fo:color="#000000" loext:opacity="100%" fo:background-color="#ffffff"/>
    </style:style>
    <style:style style:name="P34" style:family="paragraph" style:parent-style-name="Standard_20__28_user_29_">
      <style:paragraph-properties fo:text-align="center" style:justify-single-word="false"/>
      <style:text-properties fo:color="#000000" loext:opacity="100%" fo:font-size="14pt" style:font-name-asian="標楷體" style:font-size-asian="14pt" style:font-size-complex="14pt"/>
    </style:style>
    <style:style style:name="P35" style:family="paragraph" style:parent-style-name="Standard_20__28_user_29_">
      <style:paragraph-properties fo:margin-left="-0.199cm" fo:margin-right="-0.166cm" fo:text-align="center" style:justify-single-word="false">
        <style:tab-stops/>
      </style:paragraph-properties>
      <style:text-properties fo:color="#000000" loext:opacity="100%" fo:font-size="14pt" style:font-name-asian="標楷體" style:font-size-asian="14pt" style:font-size-complex="14pt"/>
    </style:style>
    <style:style style:name="P36" style:family="paragraph" style:parent-style-name="Standard_20__28_user_29_">
      <style:paragraph-properties fo:line-height="0.706cm" fo:text-align="justify" style:justify-single-word="false"/>
      <style:text-properties fo:color="#000000" loext:opacity="100%" fo:font-size="14pt" style:font-name-asian="標楷體" style:font-size-asian="14pt" style:font-size-complex="14pt"/>
    </style:style>
    <style:style style:name="P37" style:family="paragraph" style:parent-style-name="Standard_20__28_user_29_">
      <style:paragraph-properties fo:line-height="0.706cm" fo:text-align="center" style:justify-single-word="false"/>
      <style:text-properties fo:color="#000000" loext:opacity="100%" fo:font-size="14pt" style:font-name-asian="標楷體" style:font-size-asian="14pt" style:font-size-complex="14pt"/>
    </style:style>
    <style:style style:name="P38" style:family="paragraph" style:parent-style-name="清單段落">
      <style:paragraph-properties fo:margin-left="0cm" fo:margin-right="-0.321cm" fo:text-align="center" style:justify-single-word="false">
        <style:tab-stops/>
      </style:paragraph-properties>
      <style:text-properties fo:color="#000000" loext:opacity="100%" fo:font-size="14pt" style:font-name-asian="標楷體" style:font-size-asian="14pt" style:font-size-complex="14pt" style:font-weight-complex="bold"/>
    </style:style>
    <style:style style:name="P39" style:family="paragraph" style:parent-style-name="清單段落">
      <style:paragraph-properties fo:margin-left="0cm" fo:line-height="0.564cm" fo:text-align="center" style:justify-single-word="false">
        <style:tab-stops/>
      </style:paragraph-properties>
      <style:text-properties fo:color="#000000" loext:opacity="100%" fo:font-size="14pt" style:font-name-asian="標楷體" style:font-size-asian="14pt" style:font-size-complex="14pt" style:font-weight-complex="bold"/>
    </style:style>
    <style:style style:name="P40" style:family="paragraph" style:parent-style-name="Standard_20__28_user_29_">
      <style:paragraph-properties fo:line-height="0.706cm" fo:text-align="justify" style:justify-single-word="false"/>
      <style:text-properties fo:color="#000000" loext:opacity="100%" fo:font-size="14pt" style:letter-kerning="false" style:font-name-asian="標楷體" style:font-size-asian="14pt" style:font-size-complex="14pt"/>
    </style:style>
    <style:style style:name="P41" style:family="paragraph" style:parent-style-name="Standard">
      <style:paragraph-properties fo:margin-left="1.512cm" fo:margin-top="0.127cm" fo:margin-bottom="0cm" style:contextual-spacing="false" fo:line-height="0.741cm" fo:text-align="justify" style:justify-single-word="false" fo:text-indent="-1.012cm" style:auto-text-indent="false">
        <style:tab-stops/>
      </style:paragraph-properties>
      <style:text-properties fo:color="#000000" loext:opacity="100%" style:font-name="Times New Roman" fo:font-size="14pt" style:font-name-asian="標楷體" style:font-size-asian="14pt" style:font-name-complex="Times New Roman" style:font-size-complex="14pt"/>
    </style:style>
    <style:style style:name="P42" style:family="paragraph" style:parent-style-name="Standard">
      <style:paragraph-properties fo:margin-left="1.506cm" fo:margin-top="0.127cm" fo:margin-bottom="0cm" style:contextual-spacing="false" fo:line-height="0.741cm" fo:text-align="justify" style:justify-single-word="false" fo:text-indent="-1.506cm" style:auto-text-indent="false">
        <style:tab-stops/>
      </style:paragraph-properties>
      <style:text-properties fo:color="#000000" loext:opacity="100%" style:font-name="Times New Roman" fo:font-size="14pt" style:font-name-asian="標楷體" style:font-size-asian="14pt" style:font-name-complex="Times New Roman" style:font-size-complex="14pt"/>
    </style:style>
    <style:style style:name="P43" style:family="paragraph" style:parent-style-name="Standard">
      <style:paragraph-properties fo:margin-top="0.127cm" fo:margin-bottom="0cm" style:contextual-spacing="false" fo:line-height="0.741cm" fo:text-align="justify" style:justify-single-word="false"/>
      <style:text-properties fo:color="#000000" loext:opacity="100%" style:font-name="Times New Roman" fo:font-size="14pt" style:font-name-asian="標楷體" style:font-size-asian="14pt" style:font-name-complex="Times New Roman" style:font-size-complex="14pt"/>
    </style:style>
    <style:style style:name="P44" style:family="paragraph" style:parent-style-name="Standard">
      <style:paragraph-properties fo:text-align="justify" style:justify-single-word="false"/>
      <style:text-properties fo:color="#000000" loext:opacity="100%" style:font-name="Times New Roman" fo:font-weight="bold" style:font-name-asian="標楷體" style:font-weight-asian="bold" style:font-name-complex="Times New Roman" style:font-size-complex="12pt" style:font-weight-complex="bold"/>
    </style:style>
    <style:style style:name="P45" style:family="paragraph" style:parent-style-name="Standard">
      <loext:graphic-properties draw:fill="solid" draw:fill-color="#f9fbfb" draw:opacity="100%"/>
      <style:paragraph-properties fo:margin-left="1.071cm" fo:text-indent="-0.847cm" style:auto-text-indent="false" fo:background-color="#f9fbfb" style:vertical-align="auto">
        <style:tab-stops/>
      </style:paragraph-properties>
      <style:text-properties fo:color="#000000" loext:opacity="100%" style:font-name="Times New Roman" style:font-name-asian="標楷體" style:font-name-complex="Times New Roman" style:font-size-complex="12pt"/>
    </style:style>
    <style:style style:name="P46" style:family="paragraph" style:parent-style-name="Standard">
      <loext:graphic-properties draw:fill="solid" draw:fill-color="#f9fbfb" draw:opacity="100%"/>
      <style:paragraph-properties fo:margin-left="1.494cm" fo:text-indent="-1.27cm" style:auto-text-indent="false" fo:background-color="#f9fbfb" style:vertical-align="auto">
        <style:tab-stops/>
      </style:paragraph-properties>
      <style:text-properties fo:color="#000000" loext:opacity="100%" style:font-name="Times New Roman" style:font-name-asian="標楷體" style:font-name-complex="Times New Roman" style:font-size-complex="12pt"/>
    </style:style>
    <style:style style:name="P47" style:family="paragraph" style:parent-style-name="Standard_20__28_user_29_">
      <loext:graphic-properties draw:fill="solid" draw:fill-color="#f9fbfb" draw:opacity="100%"/>
      <style:paragraph-properties fo:line-height="0.706cm" fo:text-align="center" style:justify-single-word="false" fo:background-color="#f9fbfb"/>
      <style:text-properties fo:color="#000000" loext:opacity="100%" style:font-name-asian="標楷體" style:language-complex="hi" style:country-complex="IN"/>
    </style:style>
    <style:style style:name="P48" style:family="paragraph" style:parent-style-name="Standard_20__28_user_29_">
      <loext:graphic-properties draw:fill="solid" draw:fill-color="#f9fbfb" draw:opacity="100%"/>
      <style:paragraph-properties fo:margin-left="0.801cm" fo:margin-right="0.229cm" fo:line-height="0.564cm" fo:text-align="justify" style:justify-single-word="false" fo:text-indent="-0.801cm" style:auto-text-indent="false" fo:background-color="#f9fbfb" style:snap-to-layout-grid="false">
        <style:tab-stops/>
      </style:paragraph-properties>
      <style:text-properties fo:color="#000000" loext:opacity="100%" style:font-name-asian="標楷體" style:language-complex="hi" style:country-complex="IN"/>
    </style:style>
    <style:style style:name="P49" style:family="paragraph" style:parent-style-name="Standard_20__28_user_29_">
      <loext:graphic-properties draw:fill="solid" draw:fill-color="#f9fbfb" draw:opacity="100%"/>
      <style:paragraph-properties fo:margin-left="0.99cm" fo:margin-right="0.229cm" fo:line-height="0.564cm" fo:text-align="justify" style:justify-single-word="false" fo:text-indent="-0.861cm" style:auto-text-indent="false" fo:background-color="#f9fbfb" style:snap-to-layout-grid="false">
        <style:tab-stops/>
      </style:paragraph-properties>
      <style:text-properties fo:color="#000000" loext:opacity="100%" style:font-name-asian="標楷體" style:language-complex="hi" style:country-complex="IN"/>
    </style:style>
    <style:style style:name="P50" style:family="paragraph" style:parent-style-name="Standard_20__28_user_29_">
      <style:paragraph-properties fo:text-align="center" style:justify-single-word="false"/>
      <style:text-properties fo:color="#000000" loext:opacity="100%" style:font-name-asian="標楷體"/>
    </style:style>
    <style:style style:name="P51" style:family="paragraph" style:parent-style-name="Standard_20__28_user_29_">
      <loext:graphic-properties draw:fill="solid" draw:fill-color="#f9fbfb" draw:opacity="100%"/>
      <style:paragraph-properties fo:margin-left="-0.041cm" fo:text-align="justify" style:justify-single-word="false" fo:background-color="#f9fbfb">
        <style:tab-stops/>
      </style:paragraph-properties>
      <style:text-properties fo:color="#000000" loext:opacity="100%" style:font-name-asian="標楷體"/>
    </style:style>
    <style:style style:name="P52" style:family="paragraph" style:parent-style-name="Standard_20__28_user_29_">
      <style:paragraph-properties fo:margin-left="0.847cm" fo:text-align="justify" style:justify-single-word="false">
        <style:tab-stops/>
      </style:paragraph-properties>
      <style:text-properties fo:color="#000000" loext:opacity="100%" style:font-name-asian="標楷體"/>
    </style:style>
    <style:style style:name="P53" style:family="paragraph" style:parent-style-name="Standard_20__28_user_29_">
      <style:paragraph-properties fo:margin-left="2.101cm" fo:text-align="justify" style:justify-single-word="false">
        <style:tab-stops/>
      </style:paragraph-properties>
      <style:text-properties fo:color="#000000" loext:opacity="100%" style:font-name-asian="標楷體"/>
    </style:style>
    <style:style style:name="P54" style:family="paragraph" style:parent-style-name="清單段落">
      <style:paragraph-properties fo:text-align="justify" style:justify-single-word="false"/>
      <style:text-properties fo:color="#000000" loext:opacity="100%" style:font-name-asian="標楷體"/>
    </style:style>
    <style:style style:name="P55" style:family="paragraph" style:parent-style-name="Standard_20__28_user_29_">
      <style:paragraph-properties fo:text-align="justify" style:justify-single-word="false"/>
      <style:text-properties fo:color="#000000" loext:opacity="100%" style:font-name-asian="標楷體"/>
    </style:style>
    <style:style style:name="P56" style:family="paragraph" style:parent-style-name="清單段落">
      <style:paragraph-properties fo:margin-left="0cm" fo:line-height="0.6cm">
        <style:tab-stops/>
      </style:paragraph-properties>
      <style:text-properties fo:color="#000000" loext:opacity="100%" style:font-name-asian="標楷體" style:font-size-complex="11pt"/>
    </style:style>
    <style:style style:name="P57" style:family="paragraph" style:parent-style-name="Standard_20__28_user_29_">
      <style:paragraph-properties fo:text-align="center" style:justify-single-word="false"/>
      <style:text-properties fo:color="#000000" loext:opacity="100%" fo:font-weight="bold" style:font-name-asian="標楷體" style:font-weight-asian="bold" style:font-weight-complex="bold"/>
    </style:style>
    <style:style style:name="P58" style:family="paragraph" style:parent-style-name="Standard_20__28_user_29_">
      <style:paragraph-properties fo:text-align="justify" style:justify-single-word="false"/>
      <style:text-properties fo:color="#000000" loext:opacity="100%" fo:font-weight="bold" style:font-name-asian="標楷體" style:font-weight-asian="bold" style:font-weight-complex="bold"/>
    </style:style>
    <style:style style:name="P59" style:family="paragraph" style:parent-style-name="Standard_20__28_user_29_">
      <style:paragraph-properties fo:margin-left="0.776cm" fo:text-align="justify" style:justify-single-word="false" fo:text-indent="-0.776cm" style:auto-text-indent="false">
        <style:tab-stops/>
      </style:paragraph-properties>
      <style:text-properties fo:color="#000000" loext:opacity="100%" fo:font-weight="bold" style:font-name-asian="標楷體" style:font-weight-asian="bold" style:font-weight-complex="bold"/>
    </style:style>
    <style:style style:name="P60" style:family="paragraph" style:parent-style-name="一_3001_標題">
      <style:paragraph-properties fo:margin-top="0.212cm" fo:margin-bottom="0cm" style:contextual-spacing="false" fo:line-height="0.847cm"/>
      <style:text-properties fo:color="#000000" loext:opacity="100%" fo:font-weight="bold" style:letter-kerning="true" style:language-asian="zh" style:country-asian="TW" style:font-weight-asian="bold" style:font-weight-complex="bold"/>
    </style:style>
    <style:style style:name="P61" style:family="paragraph" style:parent-style-name="清單段落">
      <style:paragraph-properties fo:margin-left="0cm" fo:line-height="0.6cm">
        <style:tab-stops/>
      </style:paragraph-properties>
      <style:text-properties fo:color="#000000" loext:opacity="100%" style:font-name="標楷體" fo:font-size="13pt" style:font-name-asian="標楷體" style:font-size-asian="13pt" style:font-size-complex="13pt"/>
    </style:style>
    <style:style style:name="P62" style:family="paragraph" style:parent-style-name="清單段落">
      <style:paragraph-properties fo:margin-left="0cm" fo:line-height="0.564cm">
        <style:tab-stops/>
      </style:paragraph-properties>
      <style:text-properties fo:color="#000000" loext:opacity="100%" style:font-name="標楷體" fo:font-size="13pt" style:font-name-asian="標楷體" style:font-size-asian="13pt" style:font-size-complex="13pt"/>
    </style:style>
    <style:style style:name="P63" style:family="paragraph" style:parent-style-name="清單段落">
      <style:paragraph-properties fo:margin-left="0cm" fo:margin-right="-0.319cm" fo:line-height="0.564cm">
        <style:tab-stops/>
      </style:paragraph-properties>
      <style:text-properties fo:color="#000000" loext:opacity="100%" style:font-name="標楷體" fo:font-size="13pt" style:font-name-asian="標楷體" style:font-size-asian="13pt" style:font-size-complex="13pt"/>
    </style:style>
    <style:style style:name="P64" style:family="paragraph" style:parent-style-name="清單段落">
      <style:paragraph-properties fo:margin-left="0cm" fo:line-height="0.564cm" fo:text-align="center" style:justify-single-word="false">
        <style:tab-stops/>
      </style:paragraph-properties>
      <style:text-properties fo:color="#000000" loext:opacity="100%" style:font-name="標楷體" fo:font-size="14pt" style:font-name-asian="標楷體" style:font-size-asian="14pt" style:font-size-complex="14pt"/>
    </style:style>
    <style:style style:name="P65" style:family="paragraph" style:parent-style-name="Standard_20__28_user_29_">
      <style:paragraph-properties fo:margin-left="-0.199cm" fo:margin-right="-0.166cm" fo:text-align="center" style:justify-single-word="false">
        <style:tab-stops/>
      </style:paragraph-properties>
      <style:text-properties fo:color="#000000" loext:opacity="100%" style:font-name="標楷體" fo:font-size="14pt" style:font-name-asian="標楷體" style:font-size-asian="14pt" style:font-size-complex="14pt"/>
    </style:style>
    <style:style style:name="P66" style:family="paragraph" style:parent-style-name="Standard_20__28_user_29_">
      <style:paragraph-properties fo:line-height="0.706cm" fo:text-align="justify" style:justify-single-word="false"/>
      <style:text-properties fo:color="#000000" loext:opacity="100%" style:font-name="標楷體" fo:font-size="14pt" style:font-name-asian="標楷體" style:font-size-asian="14pt" style:font-size-complex="14pt"/>
    </style:style>
    <style:style style:name="P67" style:family="paragraph" style:parent-style-name="一_3001_標題">
      <style:paragraph-properties fo:margin-top="0.318cm" fo:margin-bottom="0.212cm" style:contextual-spacing="false" fo:line-height="0.847cm" fo:text-align="center" style:justify-single-word="false"/>
      <style:text-properties fo:color="#000000" loext:opacity="100%" style:text-underline-style="solid" style:text-underline-width="auto" style:text-underline-color="font-color" fo:font-weight="bold" style:text-underline-mode="continuous" style:text-overline-mode="continuous" style:text-line-through-mode="continuous" style:letter-kerning="true" style:language-asian="zh" style:country-asian="TW" style:font-weight-asian="bold" style:font-weight-complex="bold"/>
    </style:style>
    <style:style style:name="P68" style:family="paragraph" style:parent-style-name="Standard_20__28_user_29_">
      <style:paragraph-properties fo:line-height="1.552cm" fo:text-align="center" style:justify-single-word="false"/>
      <style:text-properties fo:font-size="20pt" fo:font-weight="bold" style:font-name-asian="標楷體" style:font-size-asian="20pt" style:font-weight-asian="bold" style:font-size-complex="20pt" style:font-weight-complex="bold"/>
    </style:style>
    <style:style style:name="P69" style:family="paragraph" style:parent-style-name="Standard_20__28_user_29_">
      <style:paragraph-properties fo:line-height="0.988cm" fo:text-align="center" style:justify-single-word="false"/>
    </style:style>
    <style:style style:name="P70" style:family="paragraph" style:parent-style-name="Standard_20__28_user_29_">
      <style:paragraph-properties fo:line-height="1.552cm" fo:text-align="center" style:justify-single-word="false" fo:break-before="page"/>
      <style:text-properties fo:font-size="24pt" fo:font-weight="bold" style:font-name-asian="標楷體" style:font-size-asian="24pt" style:font-weight-asian="bold" style:font-size-complex="24pt" style:font-weight-complex="bold"/>
    </style:style>
    <style:style style:name="P71" style:family="paragraph" style:parent-style-name="Standard_20__28_user_29_">
      <style:paragraph-properties fo:margin-top="0.423cm" fo:margin-bottom="0cm" style:contextual-spacing="false" fo:line-height="0.847cm" fo:text-align="justify" style:justify-single-word="false"/>
    </style:style>
    <style:style style:name="P72" style:family="paragraph" style:parent-style-name="Standard_20__28_user_29_">
      <style:paragraph-properties fo:margin-left="1.397cm" fo:margin-top="0.127cm" fo:margin-bottom="0cm" style:contextual-spacing="false" fo:line-height="0.847cm" fo:text-align="justify" style:justify-single-word="false">
        <style:tab-stops/>
      </style:paragraph-properties>
    </style:style>
    <style:style style:name="P73" style:family="paragraph" style:parent-style-name="Standard_20__28_user_29_">
      <style:paragraph-properties fo:margin-left="0.499cm" fo:margin-top="0.318cm" fo:margin-bottom="0cm" style:contextual-spacing="false" fo:line-height="0.847cm" fo:text-align="justify" style:justify-single-word="false" fo:text-indent="1.101cm" style:auto-text-indent="false">
        <style:tab-stops/>
      </style:paragraph-properties>
    </style:style>
    <style:style style:name="P74" style:family="paragraph" style:parent-style-name="Standard_20__28_user_29_">
      <style:paragraph-properties fo:margin-left="0.499cm" fo:margin-top="0.191cm" fo:margin-bottom="0cm" style:contextual-spacing="false" fo:line-height="0.847cm" fo:text-align="justify" style:justify-single-word="false" fo:text-indent="1.101cm" style:auto-text-indent="false">
        <style:tab-stops/>
      </style:paragraph-properties>
    </style:style>
    <style:style style:name="P75" style:family="paragraph" style:parent-style-name="一_3001_內文">
      <style:paragraph-properties fo:margin-left="0.54cm" fo:margin-top="0.212cm" fo:margin-bottom="0cm" style:contextual-spacing="false" fo:line-height="0.847cm" fo:text-align="justify" style:justify-single-word="false" fo:text-indent="1.101cm" style:auto-text-indent="false">
        <style:tab-stops/>
      </style:paragraph-properties>
    </style:style>
    <style:style style:name="P76" style:family="paragraph" style:parent-style-name="Standard_20__28_user_29_">
      <style:paragraph-properties fo:margin-left="0.54cm" fo:margin-top="0.212cm" fo:margin-bottom="0cm" style:contextual-spacing="false" fo:line-height="0.847cm" fo:text-align="justify" style:justify-single-word="false" fo:text-indent="1.101cm" style:auto-text-indent="false">
        <style:tab-stops/>
      </style:paragraph-properties>
    </style:style>
    <style:style style:name="P77" style:family="paragraph" style:parent-style-name="一_3001_內文">
      <style:paragraph-properties fo:margin-left="0.542cm" fo:margin-top="0.191cm" fo:margin-bottom="0cm" style:contextual-spacing="false" fo:line-height="0.847cm" fo:text-align="justify" style:justify-single-word="false" fo:text-indent="1.101cm" style:auto-text-indent="false">
        <style:tab-stops/>
      </style:paragraph-properties>
    </style:style>
    <style:style style:name="P78" style:family="paragraph" style:parent-style-name="一_3001_內文">
      <loext:graphic-properties draw:fill="none" draw:fill-color="#ffffff"/>
      <style:paragraph-properties fo:margin-left="0.542cm" fo:margin-top="0.191cm" fo:margin-bottom="0cm" style:contextual-spacing="false" fo:line-height="0.847cm" fo:text-align="justify" style:justify-single-word="false" fo:text-indent="1.101cm" style:auto-text-indent="false" fo:background-color="transparent">
        <style:tab-stops/>
      </style:paragraph-properties>
    </style:style>
    <style:style style:name="P79" style:family="paragraph" style:parent-style-name="一_3001_內文">
      <style:paragraph-properties fo:margin-left="0.542cm" fo:line-height="0.847cm" fo:text-align="justify" style:justify-single-word="false" fo:text-indent="1.101cm" style:auto-text-indent="false">
        <style:tab-stops/>
      </style:paragraph-properties>
    </style:style>
    <style:style style:name="P80" style:family="paragraph" style:parent-style-name="一_3001_內文">
      <style:paragraph-properties fo:margin-left="0.501cm" fo:margin-top="0.212cm" fo:margin-bottom="0cm" style:contextual-spacing="false" fo:line-height="0.847cm" fo:text-align="justify" style:justify-single-word="false" fo:text-indent="1.101cm" style:auto-text-indent="false">
        <style:tab-stops/>
      </style:paragraph-properties>
    </style:style>
    <style:style style:name="P81" style:family="paragraph" style:parent-style-name="Standard_20__28_user_29_">
      <style:paragraph-properties fo:margin-left="1.7cm" fo:margin-top="0.212cm" fo:margin-bottom="0cm" style:contextual-spacing="false" fo:line-height="0.847cm" fo:text-align="justify" style:justify-single-word="false" fo:text-indent="-1.199cm" style:auto-text-indent="false" style:snap-to-layout-grid="false">
        <style:tab-stops/>
      </style:paragraph-properties>
    </style:style>
    <style:style style:name="P82" style:family="paragraph" style:parent-style-name="清單段落">
      <style:paragraph-properties fo:margin-left="0cm" fo:margin-top="0.635cm" fo:margin-bottom="0cm" style:contextual-spacing="false" fo:line-height="0.847cm" fo:text-align="justify" style:justify-single-word="false" fo:text-indent="0.497cm" style:auto-text-indent="false" style:snap-to-layout-grid="false">
        <style:tab-stops/>
      </style:paragraph-properties>
    </style:style>
    <style:style style:name="P83" style:family="paragraph" style:parent-style-name="一_3001_內文">
      <style:paragraph-properties fo:margin-left="0cm" fo:margin-top="0.318cm" fo:margin-bottom="0cm" style:contextual-spacing="false" fo:line-height="0.847cm" fo:text-align="justify" style:justify-single-word="false" fo:text-indent="0.501cm" style:auto-text-indent="false" style:snap-to-layout-grid="false">
        <style:tab-stops/>
      </style:paragraph-properties>
    </style:style>
    <style:style style:name="P84" style:family="paragraph" style:parent-style-name="清單段落">
      <style:paragraph-properties fo:margin-left="0cm" fo:margin-top="0.318cm" fo:margin-bottom="0cm" style:contextual-spacing="false" fo:line-height="0.847cm" fo:text-align="justify" style:justify-single-word="false" fo:text-indent="0.501cm" style:auto-text-indent="false" style:snap-to-layout-grid="false">
        <style:tab-stops/>
      </style:paragraph-properties>
    </style:style>
    <style:style style:name="P85" style:family="paragraph" style:parent-style-name="清單段落">
      <style:paragraph-properties fo:margin-left="1.621cm" fo:line-height="0.847cm" fo:text-align="justify" style:justify-single-word="false" style:snap-to-layout-grid="false">
        <style:tab-stops/>
      </style:paragraph-properties>
    </style:style>
    <style:style style:name="P86" style:family="paragraph" style:parent-style-name="Standard_20__28_user_29_">
      <style:paragraph-properties fo:margin-left="1.621cm" fo:line-height="0.847cm" fo:text-align="justify" style:justify-single-word="false" style:snap-to-layout-grid="false">
        <style:tab-stops/>
      </style:paragraph-properties>
    </style:style>
    <style:style style:name="P87" style:family="paragraph" style:parent-style-name="Standard_20__28_user_29_">
      <loext:graphic-properties draw:fill="none" draw:fill-color="#ffffff" draw:opacity="100%"/>
      <style:paragraph-properties fo:margin-left="1.621cm" fo:line-height="0.847cm" fo:text-align="justify" style:justify-single-word="false" fo:background-color="transparent" style:snap-to-layout-grid="false">
        <style:tab-stops/>
      </style:paragraph-properties>
    </style:style>
    <style:style style:name="P88" style:family="paragraph" style:parent-style-name="一_3001_內文">
      <style:paragraph-properties fo:margin-left="2.75cm" fo:margin-top="0.127cm" fo:margin-bottom="0cm" style:contextual-spacing="false" fo:line-height="0.847cm" fo:text-align="justify" style:justify-single-word="false" fo:text-indent="-0.85cm" style:auto-text-indent="false" style:snap-to-layout-grid="false">
        <style:tab-stops/>
      </style:paragraph-properties>
    </style:style>
    <style:style style:name="P89" style:family="paragraph" style:parent-style-name="一_3001_內文">
      <style:paragraph-properties fo:margin-left="2.75cm" fo:line-height="0.847cm" fo:text-align="justify" style:justify-single-word="false" fo:text-indent="-0.85cm" style:auto-text-indent="false" style:snap-to-layout-grid="false">
        <style:tab-stops/>
      </style:paragraph-properties>
    </style:style>
    <style:style style:name="P90" style:family="paragraph" style:parent-style-name="Standard_20__28_user_29_">
      <style:paragraph-properties fo:margin-left="2.54cm" fo:margin-right="-0.004cm" fo:margin-top="0.106cm" fo:margin-bottom="0cm" style:contextual-spacing="false" fo:line-height="0.847cm" fo:text-align="justify" style:justify-single-word="false" fo:text-indent="-1.69cm" style:auto-text-indent="false">
        <style:tab-stops/>
      </style:paragraph-properties>
    </style:style>
    <style:style style:name="P91" style:family="paragraph" style:parent-style-name="Standard_20__28_user_29_">
      <style:paragraph-properties fo:margin-left="2.6cm" fo:margin-top="0.106cm" fo:margin-bottom="0cm" style:contextual-spacing="false" fo:line-height="0.847cm" fo:text-align="justify" style:justify-single-word="false" fo:text-indent="-1.75cm" style:auto-text-indent="false">
        <style:tab-stops/>
      </style:paragraph-properties>
    </style:style>
    <style:style style:name="P92" style:family="paragraph" style:parent-style-name="一_3001_內文">
      <style:paragraph-properties fo:margin-left="2.6cm" fo:margin-top="0.106cm" fo:margin-bottom="0cm" style:contextual-spacing="false" fo:line-height="0.847cm" fo:text-align="justify" style:justify-single-word="false" fo:text-indent="-1.75cm" style:auto-text-indent="false">
        <style:tab-stops/>
      </style:paragraph-properties>
    </style:style>
    <style:style style:name="P93" style:family="paragraph" style:parent-style-name="清單段落">
      <style:paragraph-properties fo:margin-left="2.6cm" fo:margin-top="0.106cm" fo:margin-bottom="0cm" style:contextual-spacing="false" fo:line-height="0.847cm" fo:text-align="justify" style:justify-single-word="false" fo:text-indent="-1.75cm" style:auto-text-indent="false">
        <style:tab-stops/>
      </style:paragraph-properties>
    </style:style>
    <style:style style:name="P94" style:family="paragraph" style:parent-style-name="一_3001_內文">
      <style:paragraph-properties fo:margin-left="2.6cm" fo:margin-right="-0.004cm" fo:margin-top="0.106cm" fo:margin-bottom="0cm" style:contextual-spacing="false" fo:line-height="0.847cm" fo:text-align="justify" style:justify-single-word="false" fo:text-indent="-1.75cm" style:auto-text-indent="false">
        <style:tab-stops/>
      </style:paragraph-properties>
    </style:style>
    <style:style style:name="P95" style:family="paragraph" style:parent-style-name="清單段落">
      <style:paragraph-properties fo:margin-left="2.6cm" fo:margin-right="0.048cm" fo:margin-top="0.106cm" fo:margin-bottom="0cm" style:contextual-spacing="false" fo:line-height="0.847cm" fo:text-align="justify" style:justify-single-word="false" fo:text-indent="-1.75cm" style:auto-text-indent="false">
        <style:tab-stops/>
      </style:paragraph-properties>
    </style:style>
    <style:style style:name="P96" style:family="paragraph" style:parent-style-name="一_3001_內文">
      <style:paragraph-properties fo:margin-left="2.54cm" fo:margin-right="-0.004cm" fo:margin-top="0.318cm" fo:margin-bottom="0cm" style:contextual-spacing="false" fo:line-height="0.847cm" fo:text-align="justify" style:justify-single-word="false" fo:text-indent="-1.693cm" style:auto-text-indent="false">
        <style:tab-stops/>
      </style:paragraph-properties>
    </style:style>
    <style:style style:name="P97" style:family="paragraph" style:parent-style-name="Standard_20__28_user_29_">
      <style:paragraph-properties fo:margin-top="0.635cm" fo:margin-bottom="0cm" style:contextual-spacing="false" fo:line-height="0.847cm" fo:text-align="justify" style:justify-single-word="false" fo:text-indent="0.501cm" style:auto-text-indent="false" style:snap-to-layout-grid="false"/>
    </style:style>
    <style:style style:name="P98" style:family="paragraph" style:parent-style-name="Standard_20__28_user_29_">
      <style:paragraph-properties fo:margin-top="0.635cm" fo:margin-bottom="0cm" style:contextual-spacing="false" fo:line-height="0.847cm" fo:text-align="justify" style:justify-single-word="false"/>
    </style:style>
    <style:style style:name="P99" style:family="paragraph" style:parent-style-name="一_3001_內文">
      <style:paragraph-properties fo:margin-left="2.54cm" fo:margin-right="-0.004cm" fo:margin-top="0.318cm" fo:margin-bottom="0cm" style:contextual-spacing="false" fo:line-height="0.847cm" fo:text-align="justify" style:justify-single-word="false" fo:text-indent="-1.693cm" style:auto-text-indent="false">
        <style:tab-stops>
          <style:tab-stop style:position="15.503cm"/>
        </style:tab-stops>
      </style:paragraph-properties>
    </style:style>
    <style:style style:name="P100" style:family="paragraph" style:parent-style-name="Standard_20__28_user_29_">
      <style:paragraph-properties fo:margin-top="0.318cm" fo:margin-bottom="0cm" style:contextual-spacing="false" fo:line-height="0.847cm" fo:text-align="justify" style:justify-single-word="false"/>
    </style:style>
    <style:style style:name="P101" style:family="paragraph" style:parent-style-name="Standard_20__28_user_29_">
      <style:paragraph-properties fo:margin-top="0.423cm" fo:margin-bottom="0cm" style:contextual-spacing="false" fo:line-height="0.847cm" fo:text-align="justify" style:justify-single-word="false"/>
      <style:text-properties officeooo:paragraph-rsid="00120bfa"/>
    </style:style>
    <style:style style:name="P102" style:family="paragraph" style:parent-style-name="Standard_20__28_user_29_">
      <style:paragraph-properties fo:margin-right="-0.504cm" fo:margin-top="0.423cm" fo:margin-bottom="0cm" style:contextual-spacing="false" fo:line-height="0.847cm"/>
    </style:style>
    <style:style style:name="P103" style:family="paragraph" style:parent-style-name="一_3001_標題">
      <style:paragraph-properties fo:margin-left="1.651cm" fo:margin-top="0.191cm" fo:margin-bottom="0cm" style:contextual-spacing="false" fo:line-height="0.847cm" fo:text-indent="-1.15cm" style:auto-text-indent="false">
        <style:tab-stops/>
      </style:paragraph-properties>
    </style:style>
    <style:style style:name="P104" style:family="paragraph" style:parent-style-name="一_3001_標題">
      <style:paragraph-properties fo:margin-left="1.632cm" fo:margin-top="0.191cm" fo:margin-bottom="0cm" style:contextual-spacing="false" fo:line-height="0.847cm" fo:text-indent="-1.131cm" style:auto-text-indent="false">
        <style:tab-stops/>
      </style:paragraph-properties>
    </style:style>
    <style:style style:name="P105" style:family="paragraph" style:parent-style-name="一_3001_標題">
      <style:paragraph-properties fo:margin-top="0.212cm" fo:margin-bottom="0cm" style:contextual-spacing="false" fo:line-height="0.847cm" fo:text-indent="0.501cm" style:auto-text-indent="false"/>
    </style:style>
    <style:style style:name="P106" style:family="paragraph" style:parent-style-name="清單段落">
      <style:paragraph-properties fo:margin-left="0cm" fo:margin-top="0.212cm" fo:margin-bottom="0.212cm" style:contextual-spacing="false" fo:line-height="0.847cm" fo:text-align="center" style:justify-single-word="false" style:snap-to-layout-grid="false">
        <style:tab-stops/>
      </style:paragraph-properties>
    </style:style>
    <style:style style:name="P107" style:family="paragraph" style:parent-style-name="Standard_20__28_user_29_">
      <style:paragraph-properties fo:margin-top="0.212cm" fo:margin-bottom="0.212cm" style:contextual-spacing="false" fo:line-height="0.847cm" fo:text-align="center" style:justify-single-word="false" style:snap-to-layout-grid="false"/>
    </style:style>
    <style:style style:name="P108" style:family="paragraph" style:parent-style-name="一_3001_標題">
      <style:paragraph-properties fo:margin-top="0.318cm" fo:margin-bottom="0cm" style:contextual-spacing="false" fo:line-height="0.847cm"/>
    </style:style>
    <style:style style:name="P109" style:family="paragraph" style:parent-style-name="一_3001_標題">
      <style:paragraph-properties fo:margin-top="0.318cm" fo:margin-bottom="0cm" style:contextual-spacing="false" fo:line-height="0.847cm" fo:break-before="page"/>
    </style:style>
    <style:style style:name="P110" style:family="paragraph" style:parent-style-name="_30_">
      <style:paragraph-properties fo:margin-top="0cm" fo:margin-bottom="0.318cm" style:contextual-spacing="false" fo:line-height="0.847cm"/>
    </style:style>
    <style:style style:name="P111" style:family="paragraph" style:parent-style-name="一_3001_標題">
      <style:paragraph-properties fo:margin-top="0.318cm" fo:margin-bottom="0.212cm" style:contextual-spacing="false" fo:line-height="0.847cm" fo:break-before="page"/>
    </style:style>
    <style:style style:name="P112" style:family="paragraph" style:parent-style-name="一_3001_標題">
      <style:paragraph-properties fo:margin-top="0.318cm" fo:margin-bottom="0.212cm" style:contextual-spacing="false" fo:line-height="0.847cm"/>
    </style:style>
    <style:style style:name="P113" style:family="paragraph" style:parent-style-name="一_3001_標題">
      <style:paragraph-properties fo:margin-top="0.318cm" fo:margin-bottom="0.423cm" style:contextual-spacing="false" fo:line-height="0.847cm"/>
    </style:style>
    <style:style style:name="P114" style:family="paragraph" style:parent-style-name="一_3001_標題">
      <style:paragraph-properties fo:margin-top="0.212cm" fo:margin-bottom="0.212cm" style:contextual-spacing="false" fo:line-height="0.847cm"/>
    </style:style>
    <style:style style:name="P115" style:family="paragraph" style:parent-style-name="內文_20__28_Web_29_">
      <style:paragraph-properties fo:margin-left="1.651cm" fo:margin-top="0.191cm" fo:margin-bottom="0cm" style:contextual-spacing="false" style:line-height-at-least="0.85cm" fo:text-indent="-1.15cm" style:auto-text-indent="false">
        <style:tab-stops/>
      </style:paragraph-properties>
    </style:style>
    <style:style style:name="P116" style:family="paragraph" style:parent-style-name="Footnote">
      <style:paragraph-properties fo:margin-left="0.644cm" fo:line-height="0.635cm" fo:text-indent="-0.644cm" style:auto-text-indent="false">
        <style:tab-stops/>
      </style:paragraph-properties>
    </style:style>
    <style:style style:name="P117" style:family="paragraph" style:parent-style-name="Footnote">
      <style:paragraph-properties fo:margin-left="0.728cm" fo:line-height="0.635cm" fo:text-indent="-0.728cm" style:auto-text-indent="false">
        <style:tab-stops/>
      </style:paragraph-properties>
    </style:style>
    <style:style style:name="P118" style:family="paragraph" style:parent-style-name="Footnote_20__28_user_29_">
      <style:paragraph-properties fo:margin-left="0.751cm" fo:line-height="0.635cm" fo:hyphenation-ladder-count="no-limit" fo:text-indent="-0.751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119" style:family="paragraph" style:parent-style-name="一_3001_標題">
      <style:paragraph-properties fo:line-height="0.706cm" fo:text-align="center" style:justify-single-word="false"/>
    </style:style>
    <style:style style:name="P120" style:family="paragraph" style:parent-style-name="一_3001_標題">
      <style:paragraph-properties fo:line-height="0.706cm" fo:text-align="center" style:justify-single-word="false" style:snap-to-layout-grid="true"/>
    </style:style>
    <style:style style:name="P121" style:family="paragraph" style:parent-style-name="一_3001_標題">
      <style:paragraph-properties fo:margin-left="0.75cm" fo:line-height="0.706cm" fo:text-indent="-0.75cm" style:auto-text-indent="false">
        <style:tab-stops/>
      </style:paragraph-properties>
    </style:style>
    <style:style style:name="P122" style:family="paragraph" style:parent-style-name="一_3001_標題">
      <style:paragraph-properties fo:margin-left="1.251cm" fo:line-height="0.706cm" fo:text-indent="-1.251cm" style:auto-text-indent="false">
        <style:tab-stops/>
      </style:paragraph-properties>
    </style:style>
    <style:style style:name="P123" style:family="paragraph" style:parent-style-name="一_3001_標題">
      <style:paragraph-properties fo:margin-left="0.379cm" fo:margin-top="0cm" fo:margin-bottom="0.212cm" style:contextual-spacing="false" fo:line-height="0.706cm" fo:text-indent="-0.379cm" style:auto-text-indent="false">
        <style:tab-stops/>
      </style:paragraph-properties>
    </style:style>
    <style:style style:name="P124" style:family="paragraph" style:parent-style-name="一_3001_標題">
      <style:paragraph-properties fo:margin-left="1.03cm" fo:margin-top="0cm" fo:margin-bottom="0.212cm" style:contextual-spacing="false" fo:line-height="0.706cm" fo:text-indent="-1.03cm" style:auto-text-indent="false">
        <style:tab-stops/>
      </style:paragraph-properties>
    </style:style>
    <style:style style:name="P125" style:family="paragraph" style:parent-style-name="一_3001_標題">
      <style:paragraph-properties fo:margin-left="-0.002cm" fo:line-height="0.706cm" fo:text-indent="-0.002cm" style:auto-text-indent="false">
        <style:tab-stops/>
      </style:paragraph-properties>
    </style:style>
    <style:style style:name="P126" style:family="paragraph" style:parent-style-name="一_3001_標題">
      <style:paragraph-properties fo:margin-left="0.78cm" fo:line-height="0.706cm" fo:text-indent="-0.78cm" style:auto-text-indent="false">
        <style:tab-stops/>
      </style:paragraph-properties>
    </style:style>
    <style:style style:name="P127" style:family="paragraph" style:parent-style-name="一_3001_標題">
      <style:paragraph-properties fo:margin-left="0.831cm" fo:line-height="0.706cm" fo:text-indent="-0.831cm" style:auto-text-indent="false">
        <style:tab-stops/>
      </style:paragraph-properties>
    </style:style>
    <style:style style:name="P128" style:family="paragraph" style:parent-style-name="一_3001_標題">
      <style:paragraph-properties fo:margin-left="0.831cm" fo:margin-top="0cm" fo:margin-bottom="0.212cm" style:contextual-spacing="false" fo:line-height="0.706cm" fo:text-indent="-0.831cm" style:auto-text-indent="false">
        <style:tab-stops/>
      </style:paragraph-properties>
    </style:style>
    <style:style style:name="P129" style:family="paragraph" style:parent-style-name="一_3001_標題">
      <style:paragraph-properties fo:margin-left="0.631cm" fo:line-height="0.706cm" fo:text-indent="-0.631cm" style:auto-text-indent="false">
        <style:tab-stops/>
      </style:paragraph-properties>
    </style:style>
    <style:style style:name="P130" style:family="paragraph" style:parent-style-name="一_3001_標題">
      <style:paragraph-properties fo:margin-left="0.63cm" fo:margin-top="0cm" fo:margin-bottom="0.212cm" style:contextual-spacing="false" fo:line-height="0.706cm" fo:text-indent="-0.63cm" style:auto-text-indent="false">
        <style:tab-stops/>
      </style:paragraph-properties>
    </style:style>
    <style:style style:name="P131" style:family="paragraph" style:parent-style-name="一_3001_標題">
      <style:paragraph-properties fo:margin-left="0.716cm" fo:line-height="0.706cm" fo:text-indent="-0.716cm" style:auto-text-indent="false">
        <style:tab-stops/>
      </style:paragraph-properties>
    </style:style>
    <style:style style:name="P132" style:family="paragraph" style:parent-style-name="一_3001_標題">
      <style:paragraph-properties fo:margin-left="0.72cm" fo:line-height="0.706cm" fo:text-indent="-0.72cm" style:auto-text-indent="false">
        <style:tab-stops/>
      </style:paragraph-properties>
    </style:style>
    <style:style style:name="P133" style:family="paragraph" style:parent-style-name="一_3001_標題">
      <style:paragraph-properties fo:margin-left="0.72cm" fo:margin-top="0cm" fo:margin-bottom="0.212cm" style:contextual-spacing="false" fo:line-height="0.706cm" fo:text-indent="-0.72cm" style:auto-text-indent="false">
        <style:tab-stops/>
      </style:paragraph-properties>
    </style:style>
    <style:style style:name="P134" style:family="paragraph" style:parent-style-name="一_3001_標題">
      <style:paragraph-properties fo:margin-left="1.496cm" fo:margin-right="0.242cm" fo:margin-top="0.212cm" fo:margin-bottom="0cm" style:contextual-spacing="false" fo:line-height="0.706cm" fo:text-indent="-1.496cm" style:auto-text-indent="false">
        <style:tab-stops/>
      </style:paragraph-properties>
    </style:style>
    <style:style style:name="P135" style:family="paragraph" style:parent-style-name="一_3001_標題">
      <style:paragraph-properties fo:line-height="0.706cm" style:line-break="normal"/>
    </style:style>
    <style:style style:name="P136" style:family="paragraph" style:parent-style-name="一_3001_內文">
      <style:paragraph-properties fo:margin-left="0cm" fo:line-height="0.706cm" fo:text-align="justify" style:justify-single-word="false" fo:text-indent="0cm" style:auto-text-indent="false" style:snap-to-layout-grid="false">
        <style:tab-stops/>
      </style:paragraph-properties>
    </style:style>
    <style:style style:name="P137" style:family="paragraph" style:parent-style-name="Standard_20__28_user_29_">
      <style:paragraph-properties fo:line-height="0.706cm" fo:text-align="justify" style:justify-single-word="false"/>
    </style:style>
    <style:style style:name="P138" style:family="paragraph" style:parent-style-name="一_3001_標題">
      <style:paragraph-properties fo:line-height="0.706cm"/>
    </style:style>
    <style:style style:name="P139" style:family="paragraph" style:parent-style-name="一_3001_標題">
      <style:paragraph-properties fo:margin-top="0cm" fo:margin-bottom="0.212cm" style:contextual-spacing="false" fo:line-height="0.706cm"/>
    </style:style>
    <style:style style:name="P140" style:family="paragraph" style:parent-style-name="一_3001_標題">
      <style:paragraph-properties fo:line-height="0.706cm" fo:text-align="start" style:justify-single-word="false" style:snap-to-layout-grid="true"/>
    </style:style>
    <style:style style:name="P141" style:family="paragraph" style:parent-style-name="Text_20_body">
      <style:paragraph-properties fo:break-before="page"/>
    </style:style>
    <style:style style:name="P142" style:family="paragraph" style:parent-style-name="一_3001_標題">
      <style:paragraph-properties fo:line-height="0.776cm" fo:text-align="center" style:justify-single-word="false"/>
    </style:style>
    <style:style style:name="P143" style:family="paragraph" style:parent-style-name="Standard">
      <style:paragraph-properties fo:margin-top="0.212cm" fo:margin-bottom="0cm" style:contextual-spacing="false" fo:line-height="0.776cm" fo:text-align="justify" style:justify-single-word="false"/>
    </style:style>
    <style:style style:name="P144" style:family="paragraph" style:parent-style-name="Standard_20__28_user_29_">
      <style:paragraph-properties fo:line-height="0.776cm"/>
    </style:style>
    <style:style style:name="P145" style:family="paragraph" style:parent-style-name="一_3001_標題">
      <style:paragraph-properties fo:line-height="0.741cm" fo:text-align="center" style:justify-single-word="false"/>
    </style:style>
    <style:style style:name="P146" style:family="paragraph" style:parent-style-name="一_3001_標題">
      <style:paragraph-properties fo:line-height="0.741cm" fo:text-align="center" style:justify-single-word="false" fo:text-indent="1.141cm" style:auto-text-indent="false"/>
    </style:style>
    <style:style style:name="P147" style:family="paragraph" style:parent-style-name="Standard_20__28_user_29_">
      <style:paragraph-properties fo:line-height="0.741cm" fo:text-align="center" style:justify-single-word="false" style:snap-to-layout-grid="false"/>
    </style:style>
    <style:style style:name="P148" style:family="paragraph" style:parent-style-name="一_3001_標題">
      <style:paragraph-properties fo:line-height="0.741cm"/>
    </style:style>
    <style:style style:name="P149" style:family="paragraph" style:parent-style-name="一_3001_標題">
      <style:paragraph-properties fo:margin-left="0.716cm" fo:line-height="0.741cm" fo:text-indent="-0.716cm" style:auto-text-indent="false">
        <style:tab-stops/>
      </style:paragraph-properties>
    </style:style>
    <style:style style:name="P150" style:family="paragraph" style:parent-style-name="一_3001_標題">
      <style:paragraph-properties fo:margin-left="0.72cm" fo:line-height="0.741cm" fo:text-indent="-0.72cm" style:auto-text-indent="false">
        <style:tab-stops/>
      </style:paragraph-properties>
    </style:style>
    <style:style style:name="P151" style:family="paragraph" style:parent-style-name="Standard_20__28_user_29_">
      <style:paragraph-properties fo:margin-left="0.72cm" fo:line-height="0.741cm" fo:text-align="justify" style:justify-single-word="false" fo:text-indent="-0.72cm" style:auto-text-indent="false" style:snap-to-layout-grid="false">
        <style:tab-stops/>
      </style:paragraph-properties>
    </style:style>
    <style:style style:name="P152" style:family="paragraph" style:parent-style-name="Standard">
      <style:paragraph-properties fo:margin-left="1.512cm" fo:margin-top="0.127cm" fo:margin-bottom="0cm" style:contextual-spacing="false" fo:line-height="0.741cm" fo:text-align="justify" style:justify-single-word="false" fo:text-indent="-1.012cm" style:auto-text-indent="false">
        <style:tab-stops/>
      </style:paragraph-properties>
    </style:style>
    <style:style style:name="P153" style:family="paragraph" style:parent-style-name="Standard">
      <style:paragraph-properties fo:margin-left="1.506cm" fo:margin-top="0.127cm" fo:margin-bottom="0cm" style:contextual-spacing="false" fo:line-height="0.741cm" fo:text-align="justify" style:justify-single-word="false" fo:text-indent="-1.506cm" style:auto-text-indent="false">
        <style:tab-stops/>
      </style:paragraph-properties>
    </style:style>
    <style:style style:name="P154" style:family="paragraph" style:parent-style-name="Standard_20__28_user_29_">
      <style:paragraph-properties fo:line-height="0.706cm" fo:text-align="justify" style:justify-single-word="false" style:snap-to-layout-grid="false">
        <style:tab-stops>
          <style:tab-stop style:position="13.496cm"/>
        </style:tab-stops>
      </style:paragraph-properties>
      <style:text-properties style:font-name-asian="標楷體"/>
    </style:style>
    <style:style style:name="P155" style:family="paragraph" style:parent-style-name="Standard_20__28_user_29_">
      <style:paragraph-properties fo:line-height="0.706cm" fo:text-align="center" style:justify-single-word="false" style:snap-to-layout-grid="false">
        <style:tab-stops>
          <style:tab-stop style:position="13.496cm"/>
        </style:tab-stops>
      </style:paragraph-properties>
      <style:text-properties style:font-name-asian="標楷體"/>
    </style:style>
    <style:style style:name="P156" style:family="paragraph" style:parent-style-name="Standard_20__28_user_29_">
      <style:paragraph-properties fo:line-height="0.564cm" fo:text-align="center" style:justify-single-word="false" style:snap-to-layout-grid="false">
        <style:tab-stops>
          <style:tab-stop style:position="13.097cm"/>
        </style:tab-stops>
      </style:paragraph-properties>
      <style:text-properties style:font-name-asian="標楷體"/>
    </style:style>
    <style:style style:name="P157" style:family="paragraph" style:parent-style-name="Standard_20__28_user_29_">
      <style:paragraph-properties fo:margin-left="-0.191cm" fo:margin-right="-0.115cm" fo:line-height="0.564cm" fo:text-align="center" style:justify-single-word="false" style:snap-to-layout-grid="false">
        <style:tab-stops/>
      </style:paragraph-properties>
      <style:text-properties style:font-name-asian="標楷體"/>
    </style:style>
    <style:style style:name="P158" style:family="paragraph" style:parent-style-name="Standard_20__28_user_29_">
      <style:paragraph-properties fo:margin-left="0.801cm" fo:margin-right="-0.115cm" fo:line-height="0.564cm" fo:text-align="center" style:justify-single-word="false" fo:text-indent="-0.801cm" style:auto-text-indent="false" style:snap-to-layout-grid="false">
        <style:tab-stops/>
      </style:paragraph-properties>
      <style:text-properties style:font-name-asian="標楷體"/>
    </style:style>
    <style:style style:name="P159" style:family="paragraph" style:parent-style-name="Standard_20__28_user_29_">
      <style:paragraph-properties fo:margin-left="0.861cm" fo:line-height="0.564cm" fo:text-align="justify" style:justify-single-word="false" fo:text-indent="-0.861cm" style:auto-text-indent="false" style:snap-to-layout-grid="false">
        <style:tab-stops>
          <style:tab-stop style:position="14.482cm"/>
        </style:tab-stops>
      </style:paragraph-properties>
      <style:text-properties style:font-name-asian="標楷體"/>
    </style:style>
    <style:style style:name="P160" style:family="paragraph" style:parent-style-name="Standard_20__28_user_29_">
      <style:paragraph-properties fo:margin-left="0.801cm" fo:line-height="0.564cm" fo:text-align="justify" style:justify-single-word="false" fo:text-indent="-0.801cm" style:auto-text-indent="false" style:snap-to-layout-grid="false">
        <style:tab-stops>
          <style:tab-stop style:position="14.422cm"/>
        </style:tab-stops>
      </style:paragraph-properties>
      <style:text-properties style:font-name-asian="標楷體"/>
    </style:style>
    <style:style style:name="P161" style:family="paragraph" style:parent-style-name="Standard_20__28_user_29_">
      <style:paragraph-properties fo:margin-left="0.801cm" fo:line-height="0.564cm" fo:text-align="justify" style:justify-single-word="false" fo:text-indent="-0.801cm" style:auto-text-indent="false" style:snap-to-layout-grid="false">
        <style:tab-stops>
          <style:tab-stop style:position="14.526cm"/>
        </style:tab-stops>
      </style:paragraph-properties>
      <style:text-properties style:font-name-asian="標楷體"/>
    </style:style>
    <style:style style:name="P162" style:family="paragraph" style:parent-style-name="Standard_20__28_user_29_">
      <style:paragraph-properties fo:line-height="0.564cm" fo:text-align="justify" style:justify-single-word="false" style:snap-to-layout-grid="false">
        <style:tab-stops>
          <style:tab-stop style:position="13.097cm"/>
        </style:tab-stops>
      </style:paragraph-properties>
      <style:text-properties style:font-name-asian="標楷體"/>
    </style:style>
    <style:style style:name="P163" style:family="paragraph" style:parent-style-name="Standard_20__28_user_29_">
      <style:paragraph-properties fo:margin-left="1.101cm" fo:line-height="0.564cm" fo:text-align="justify" style:justify-single-word="false" fo:text-indent="-1.101cm" style:auto-text-indent="false" style:snap-to-layout-grid="false">
        <style:tab-stops>
          <style:tab-stop style:position="15.452cm"/>
        </style:tab-stops>
      </style:paragraph-properties>
      <style:text-properties style:font-name-asian="標楷體"/>
    </style:style>
    <style:style style:name="P164" style:family="paragraph" style:parent-style-name="Standard_20__28_user_29_">
      <style:paragraph-properties fo:margin-left="1.3cm" fo:line-height="0.564cm" fo:text-align="justify" style:justify-single-word="false" fo:text-indent="-1.3cm" style:auto-text-indent="false" style:snap-to-layout-grid="false">
        <style:tab-stops>
          <style:tab-stop style:position="15.651cm"/>
        </style:tab-stops>
      </style:paragraph-properties>
      <style:text-properties style:font-name-asian="標楷體"/>
    </style:style>
    <style:style style:name="P165" style:family="paragraph" style:parent-style-name="Standard_20__28_user_29_">
      <style:paragraph-properties fo:margin-left="0.801cm" fo:margin-right="-0.115cm" fo:line-height="0.564cm" fo:text-align="justify" style:justify-single-word="false" fo:text-indent="-0.801cm" style:auto-text-indent="false" style:snap-to-layout-grid="false">
        <style:tab-stops/>
      </style:paragraph-properties>
      <style:text-properties style:font-name-asian="標楷體"/>
    </style:style>
    <style:style style:name="P166" style:family="paragraph" style:parent-style-name="Standard_20__28_user_29_">
      <style:paragraph-properties fo:margin-left="0.85cm" fo:margin-right="0.229cm" fo:margin-top="0.212cm" fo:margin-bottom="0cm" style:contextual-spacing="false" fo:line-height="0.564cm" fo:text-align="justify" style:justify-single-word="false" fo:text-indent="-0.85cm" style:auto-text-indent="false" style:snap-to-layout-grid="false">
        <style:tab-stops>
          <style:tab-stop style:position="1.877cm"/>
        </style:tab-stops>
      </style:paragraph-properties>
      <style:text-properties style:font-name-asian="標楷體"/>
    </style:style>
    <style:style style:name="P167" style:family="paragraph" style:parent-style-name="Standard_20__28_user_29_">
      <style:paragraph-properties fo:margin-left="0.85cm" fo:margin-right="0.229cm" fo:margin-top="0.212cm" fo:margin-bottom="0.212cm" style:contextual-spacing="false" fo:line-height="0.564cm" fo:text-align="justify" style:justify-single-word="false" fo:text-indent="-0.85cm" style:auto-text-indent="false" style:snap-to-layout-grid="false">
        <style:tab-stops>
          <style:tab-stop style:position="1.877cm"/>
        </style:tab-stops>
      </style:paragraph-properties>
      <style:text-properties style:font-name-asian="標楷體"/>
    </style:style>
    <style:style style:name="P168" style:family="paragraph" style:parent-style-name="Standard_20__28_user_29_">
      <style:paragraph-properties fo:margin-left="-0.191cm" fo:margin-right="-0.115cm" fo:line-height="0.564cm" style:snap-to-layout-grid="false">
        <style:tab-stops/>
      </style:paragraph-properties>
      <style:text-properties style:font-name-asian="標楷體"/>
    </style:style>
    <style:style style:name="P169" style:family="paragraph" style:parent-style-name="Standard_20__28_user_29_">
      <style:paragraph-properties fo:line-height="0.706cm" fo:text-align="justify" style:justify-single-word="false" style:snap-to-layout-grid="false">
        <style:tab-stops>
          <style:tab-stop style:position="13.496cm"/>
        </style:tab-stops>
      </style:paragraph-properties>
      <style:text-properties style:font-name-asian="標楷體" style:language-complex="hi" style:country-complex="IN"/>
    </style:style>
    <style:style style:name="P170" style:family="paragraph" style:parent-style-name="Standard_20__28_user_29_">
      <loext:graphic-properties draw:fill="solid" draw:fill-color="#f9fbfb" draw:opacity="100%"/>
      <style:paragraph-properties fo:line-height="0.706cm" fo:text-align="center" style:justify-single-word="false" fo:background-color="#f9fbfb"/>
      <style:text-properties style:font-name-asian="標楷體" style:language-complex="hi" style:country-complex="IN"/>
    </style:style>
    <style:style style:name="P171" style:family="paragraph" style:parent-style-name="清單段落">
      <style:paragraph-properties fo:margin-left="1.693cm" fo:text-align="justify" style:justify-single-word="false">
        <style:tab-stops/>
      </style:paragraph-properties>
      <style:text-properties style:font-name-asian="標楷體"/>
    </style:style>
    <style:style style:name="P172" style:family="paragraph" style:parent-style-name="Standard_20__28_user_29_">
      <style:paragraph-properties fo:margin-left="0.85cm" fo:text-align="justify" style:justify-single-word="false">
        <style:tab-stops/>
      </style:paragraph-properties>
      <style:text-properties style:font-name-asian="標楷體"/>
    </style:style>
    <style:style style:name="P173" style:family="paragraph" style:parent-style-name="Standard_20__28_user_29_">
      <style:paragraph-properties fo:text-align="justify" style:justify-single-word="false"/>
      <style:text-properties style:font-name-asian="標楷體"/>
    </style:style>
    <style:style style:name="P174" style:family="paragraph" style:parent-style-name="清單段落">
      <style:paragraph-properties fo:text-align="justify" style:justify-single-word="false"/>
      <style:text-properties style:font-name-asian="標楷體"/>
    </style:style>
    <style:style style:name="P175" style:family="paragraph" style:parent-style-name="清單段落">
      <style:paragraph-properties fo:margin-left="1.494cm" fo:hyphenation-ladder-count="no-limit" fo:text-indent="0.064cm" style:auto-text-indent="false" style:vertical-align="auto">
        <style:tab-stops/>
      </style:paragraph-properties>
      <style:text-properties style:font-name-asian="標楷體" fo:hyphenate="true" loext:hyphenation-no-caps="false" loext:hyphenation-no-last-word="false" loext:hyphenation-word-char-count="no-limit" loext:hyphenation-zone="no-limit"/>
    </style:style>
    <style:style style:name="P176" style:family="paragraph" style:parent-style-name="Standard_20__28_user_29_">
      <style:text-properties style:font-name-asian="標楷體"/>
    </style:style>
    <style:style style:name="P177" style:family="paragraph" style:parent-style-name="Standard_20__28_user_29_">
      <style:paragraph-properties fo:margin-left="0.861cm" fo:line-height="0.564cm" fo:text-align="justify" style:justify-single-word="false" fo:text-indent="-0.861cm" style:auto-text-indent="false" style:snap-to-layout-grid="false">
        <style:tab-stops>
          <style:tab-stop style:position="14.482cm"/>
        </style:tab-stops>
      </style:paragraph-properties>
    </style:style>
    <style:style style:name="P178" style:family="paragraph" style:parent-style-name="Standard_20__28_user_29_">
      <style:paragraph-properties fo:margin-left="0.85cm" fo:margin-right="0.229cm" fo:margin-top="0.212cm" fo:margin-bottom="0.212cm" style:contextual-spacing="false" fo:line-height="0.564cm" fo:text-align="justify" style:justify-single-word="false" fo:text-indent="-0.85cm" style:auto-text-indent="false" style:snap-to-layout-grid="false">
        <style:tab-stops>
          <style:tab-stop style:position="1.877cm"/>
        </style:tab-stops>
      </style:paragraph-properties>
    </style:style>
    <style:style style:name="P179" style:family="paragraph" style:parent-style-name="清單段落">
      <style:paragraph-properties fo:margin-left="0cm" fo:line-height="0.564cm">
        <style:tab-stops/>
      </style:paragraph-properties>
    </style:style>
    <style:style style:name="P180" style:family="paragraph" style:parent-style-name="清單段落">
      <style:paragraph-properties fo:margin-left="0cm" fo:margin-right="-0.319cm" fo:line-height="0.564cm">
        <style:tab-stops/>
      </style:paragraph-properties>
    </style:style>
    <style:style style:name="P181" style:family="paragraph" style:parent-style-name="清單段落">
      <style:paragraph-properties fo:margin-left="0cm" fo:line-height="0.564cm" fo:text-align="center" style:justify-single-word="false">
        <style:tab-stops/>
      </style:paragraph-properties>
    </style:style>
    <style:style style:name="P182" style:family="paragraph" style:parent-style-name="Standard_20__28_user_29_">
      <style:paragraph-properties fo:margin-left="0.801cm" fo:margin-right="-0.115cm" fo:line-height="0.564cm" fo:text-align="justify" style:justify-single-word="false" fo:text-indent="-0.801cm" style:auto-text-indent="false" style:snap-to-layout-grid="false">
        <style:tab-stops/>
      </style:paragraph-properties>
      <style:text-properties fo:font-size="11pt" style:font-name-asian="標楷體" style:font-size-asian="11pt"/>
    </style:style>
    <style:style style:name="P183" style:family="paragraph" style:parent-style-name="Standard_20__28_user_29_">
      <style:paragraph-properties fo:margin-right="0.229cm" fo:margin-top="0cm" fo:margin-bottom="0.071cm" style:contextual-spacing="false" fo:text-align="justify" style:justify-single-word="false" fo:text-indent="0.162cm" style:auto-text-indent="false" style:snap-to-layout-grid="false">
        <style:tab-stops>
          <style:tab-stop style:position="0.631cm"/>
        </style:tab-stops>
      </style:paragraph-properties>
    </style:style>
    <style:style style:name="P184" style:family="paragraph" style:parent-style-name="Standard_20__28_user_29_">
      <style:paragraph-properties fo:text-align="justify" style:justify-single-word="false"/>
    </style:style>
    <style:style style:name="P185" style:family="paragraph" style:parent-style-name="Standard_20__28_user_29_">
      <style:paragraph-properties fo:margin-left="0.884cm" fo:text-align="justify" style:justify-single-word="false" fo:text-indent="-0.884cm" style:auto-text-indent="false">
        <style:tab-stops/>
      </style:paragraph-properties>
    </style:style>
    <style:style style:name="P186" style:family="paragraph" style:parent-style-name="Standard_20__28_user_29_">
      <loext:graphic-properties draw:fill="solid" draw:fill-color="#f9fbfb" draw:opacity="100%"/>
      <style:paragraph-properties fo:margin-left="0.81cm" fo:text-align="justify" style:justify-single-word="false" fo:text-indent="-0.85cm" style:auto-text-indent="false" fo:background-color="#f9fbfb">
        <style:tab-stops/>
      </style:paragraph-properties>
    </style:style>
    <style:style style:name="P187" style:family="paragraph" style:parent-style-name="一_3001_標題">
      <style:paragraph-properties fo:margin-top="0.318cm" fo:margin-bottom="0cm" style:contextual-spacing="false" fo:line-height="0.847cm"/>
      <style:text-properties style:letter-kerning="true" style:language-asian="zh" style:country-asian="TW"/>
    </style:style>
    <style:style style:name="P188" style:family="paragraph" style:parent-style-name="一_3001_標題">
      <style:paragraph-properties fo:margin-top="0.318cm" fo:margin-bottom="0cm" style:contextual-spacing="false" fo:line-height="0.847cm"/>
      <style:text-properties style:letter-kerning="true" style:font-name-asian="DengXian" style:language-asian="zh" style:country-asian="TW"/>
    </style:style>
    <style:style style:name="P189" style:family="paragraph" style:parent-style-name="Standard_20__28_user_29_">
      <style:paragraph-properties fo:text-align="justify" style:justify-single-word="false"/>
      <style:text-properties fo:font-weight="bold" style:font-name-asian="標楷體" style:font-weight-asian="bold" style:font-weight-complex="bold"/>
    </style:style>
    <style:style style:name="P190" style:family="paragraph" style:parent-style-name="Standard_20__28_user_29_">
      <style:paragraph-properties fo:margin-left="0.826cm" fo:text-align="justify" style:justify-single-word="false" fo:text-indent="-0.826cm" style:auto-text-indent="false">
        <style:tab-stops/>
      </style:paragraph-properties>
      <style:text-properties fo:font-weight="bold" style:font-name-asian="標楷體" style:font-weight-asian="bold" style:font-weight-complex="bold"/>
    </style:style>
    <style:style style:name="P191" style:family="paragraph" style:parent-style-name="一_3001_標題">
      <style:paragraph-properties fo:line-height="0.706cm" fo:text-align="center" style:justify-single-word="false" style:snap-to-layout-grid="true"/>
      <style:text-properties fo:font-weight="bold" style:letter-kerning="true" style:font-weight-asian="bold" style:font-weight-complex="bold"/>
    </style:style>
    <style:style style:name="P192" style:family="paragraph" style:parent-style-name="清單段落">
      <style:paragraph-properties fo:margin-left="1.494cm" fo:hyphenation-ladder-count="no-limit" fo:text-indent="-1.27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193" style:family="paragraph" style:parent-style-name="清單段落">
      <style:paragraph-properties fo:margin-left="1.494cm" fo:hyphenation-ladder-count="no-limit" fo:text-indent="0.064cm" style:auto-text-indent="false" style:vertical-align="auto">
        <style:tab-stops/>
      </style:paragraph-properties>
      <style:text-properties fo:hyphenate="true" loext:hyphenation-no-caps="false" loext:hyphenation-no-last-word="false" loext:hyphenation-word-char-count="no-limit" loext:hyphenation-zone="no-limit"/>
    </style:style>
    <style:style style:name="P194" style:family="paragraph" style:parent-style-name="Text_20_body">
      <style:paragraph-properties fo:orphans="2" fo:widows="2" fo:text-indent="0.813cm" style:auto-text-indent="false"/>
      <style:text-properties style:font-name="Times New Roman" style:font-name-asian="標楷體" style:font-name-complex="Times New Roman"/>
    </style:style>
    <style:style style:name="P195" style:family="paragraph" style:parent-style-name="Text_20_body">
      <style:paragraph-properties fo:margin-left="1.736cm" fo:orphans="2" fo:widows="2" fo:text-indent="-1.736cm" style:auto-text-indent="false">
        <style:tab-stops/>
      </style:paragraph-properties>
    </style:style>
    <style:style style:name="P196" style:family="paragraph" style:parent-style-name="Text_20_body">
      <style:paragraph-properties fo:margin-left="1.782cm" fo:orphans="2" fo:widows="2" fo:text-indent="-1.782cm" style:auto-text-indent="false">
        <style:tab-stops/>
      </style:paragraph-properties>
    </style:style>
    <style:style style:name="P197" style:family="paragraph" style:parent-style-name="一_3001_標題">
      <style:paragraph-properties fo:margin-top="0.318cm" fo:margin-bottom="0.423cm" style:contextual-spacing="false" fo:line-height="0.847cm"/>
      <style:text-properties fo:color="#ff0000" loext:opacity="100%" style:text-underline-style="solid" style:text-underline-width="auto" style:text-underline-color="font-color" fo:font-weight="bold" style:text-underline-mode="continuous" style:text-overline-mode="continuous" style:text-line-through-mode="continuous" style:letter-kerning="true" style:language-asian="zh" style:country-asian="TW" style:font-weight-asian="bold" style:font-weight-complex="bold"/>
    </style:style>
    <style:style style:name="P198" style:family="paragraph" style:parent-style-name="Standard_20__28_user_29_">
      <style:paragraph-properties style:line-height-at-least="0.423cm" fo:text-align="center" style:justify-single-word="false"/>
      <style:text-properties fo:font-size="14pt" fo:font-weight="bold" style:font-name-asian="標楷體" style:font-size-asian="14pt" style:font-weight-asian="bold" style:font-size-complex="14pt" style:font-weight-complex="bold"/>
    </style:style>
    <style:style style:name="P199" style:family="paragraph" style:parent-style-name="Standard_20__28_user_29_">
      <style:paragraph-properties style:line-height-at-least="0cm"/>
      <style:text-properties fo:font-size="14pt" style:font-name-asian="標楷體" style:font-size-asian="14pt" style:font-size-complex="14pt"/>
    </style:style>
    <style:style style:name="P200" style:family="paragraph" style:parent-style-name="Standard_20__28_user_29_">
      <style:paragraph-properties style:line-height-at-least="0cm" fo:text-align="center" style:justify-single-word="false"/>
      <style:text-properties fo:font-size="14pt" style:font-name-asian="標楷體" style:font-size-asian="14pt" style:font-size-complex="14pt"/>
    </style:style>
    <style:style style:name="P201" style:family="paragraph" style:parent-style-name="Standard_20__28_user_29_">
      <style:paragraph-properties fo:margin-left="0.496cm" style:line-height-at-least="0cm">
        <style:tab-stops/>
      </style:paragraph-properties>
      <style:text-properties fo:font-size="14pt" style:font-name-asian="標楷體" style:font-size-asian="14pt" style:font-size-complex="14pt"/>
    </style:style>
    <style:style style:name="P202" style:family="paragraph" style:parent-style-name="Standard_20__28_user_29_">
      <style:paragraph-properties fo:line-height="0.776cm" fo:text-align="center" style:justify-single-word="false"/>
      <style:text-properties fo:font-size="14pt" style:font-name-asian="標楷體" style:font-size-asian="14pt" style:font-size-complex="14pt"/>
    </style:style>
    <style:style style:name="P203" style:family="paragraph" style:parent-style-name="Standard_20__28_user_29_">
      <style:paragraph-properties fo:line-height="0.776cm"/>
      <style:text-properties fo:font-size="14pt" style:font-name-asian="標楷體" style:font-size-asian="14pt" style:font-size-complex="14pt"/>
    </style:style>
    <style:style style:name="P204" style:family="paragraph" style:parent-style-name="一_3001_標題">
      <style:paragraph-properties fo:margin-top="0.318cm" fo:margin-bottom="0.212cm" style:contextual-spacing="false" fo:line-height="0.847cm" fo:text-align="center" style:justify-single-word="false"/>
      <style:text-properties style:text-underline-style="solid" style:text-underline-width="auto" style:text-underline-color="font-color" fo:font-weight="bold" style:text-underline-mode="continuous" style:text-overline-mode="continuous" style:text-line-through-mode="continuous" style:letter-kerning="true" style:language-asian="zh" style:country-asian="TW" style:font-weight-asian="bold" style:font-weight-complex="bold"/>
    </style:style>
    <style:style style:name="P205" style:family="paragraph" style:parent-style-name="Standard_20__28_user_29_">
      <style:paragraph-properties style:line-height-at-least="0cm"/>
    </style:style>
    <style:style style:name="P206" style:family="paragraph" style:parent-style-name="Standard_20__28_user_29_">
      <style:paragraph-properties style:line-height-at-least="0cm" fo:text-align="center" style:justify-single-word="false"/>
    </style:style>
    <style:style style:name="P207" style:family="paragraph" style:parent-style-name="Standard_20__28_user_29_">
      <style:paragraph-properties style:line-height-at-least="0cm"/>
      <style:text-properties style:font-name="標楷體" fo:font-size="14pt" style:font-name-asian="標楷體" style:font-size-asian="14pt" style:font-size-complex="14pt"/>
    </style:style>
    <style:style style:name="P208" style:family="paragraph" style:parent-style-name="Standard_20__28_user_29_" style:master-page-name="MP0">
      <style:paragraph-properties fo:line-height="0.988cm" fo:text-align="justify" style:justify-single-word="false" style:page-number="0" fo:break-before="page"/>
      <style:text-properties fo:font-size="18pt" fo:font-weight="bold" style:font-name-asian="標楷體" style:font-size-asian="18pt" style:font-weight-asian="bold" style:font-size-complex="18pt" style:font-weight-complex="bold"/>
    </style:style>
    <style:style style:name="T1" style:family="text">
      <style:text-properties fo:color="#000000" loext:opacity="100%"/>
    </style:style>
    <style:style style:name="T2" style:family="text">
      <style:text-properties fo:color="#000000" loext:opacity="100%" fo:font-size="20pt" fo:font-weight="bold" style:font-name-asian="標楷體" style:font-size-asian="20pt" style:font-weight-asian="bold" style:font-size-complex="20pt" style:font-weight-complex="bold"/>
    </style:style>
    <style:style style:name="T3" style:family="text">
      <style:text-properties fo:color="#000000" loext:opacity="100%" fo:font-size="20pt" fo:font-weight="bold" style:font-size-asian="20pt" style:font-weight-asian="bold" style:font-size-complex="20pt"/>
    </style:style>
    <style:style style:name="T4" style:family="text">
      <style:text-properties fo:color="#000000" loext:opacity="100%" fo:font-size="20pt" fo:font-weight="bold" style:letter-kerning="true" style:font-size-asian="20pt" style:font-weight-asian="bold" style:font-size-complex="20pt"/>
    </style:style>
    <style:style style:name="T5" style:family="text">
      <style:text-properties fo:color="#000000" loext:opacity="100%" fo:font-size="20pt" style:font-name-asian="標楷體" style:font-size-asian="20pt" style:font-size-complex="20pt" style:font-weight-complex="bold"/>
    </style:style>
    <style:style style:name="T6" style:family="text">
      <style:text-properties fo:color="#000000" loext:opacity="100%" fo:font-size="16pt" fo:font-weight="bold" style:letter-kerning="true" style:font-size-asian="16pt" style:language-asian="zh" style:country-asian="TW" style:font-weight-asian="bold" style:font-size-complex="16pt"/>
    </style:style>
    <style:style style:name="T7" style:family="text">
      <style:text-properties fo:color="#000000" loext:opacity="100%" fo:font-size="16pt" fo:font-weight="bold" style:letter-kerning="true" style:font-size-asian="16pt" style:font-weight-asian="bold" style:font-size-complex="16pt"/>
    </style:style>
    <style:style style:name="T8" style:family="text">
      <style:text-properties fo:color="#000000" loext:opacity="100%" fo:font-size="16pt" fo:font-weight="bold" style:letter-kerning="true" style:font-size-asian="16pt" style:font-weight-asian="bold" style:font-size-complex="16pt" style:font-weight-complex="bold"/>
    </style:style>
    <style:style style:name="T9" style:family="text">
      <style:text-properties fo:color="#000000" loext:opacity="100%" fo:font-size="16pt" style:font-name-asian="標楷體" style:font-size-asian="16pt" style:font-size-complex="16pt"/>
    </style:style>
    <style:style style:name="T10" style:family="text">
      <style:text-properties fo:color="#000000" loext:opacity="100%" fo:font-size="16pt" style:font-name-asian="標楷體" style:font-size-asian="16pt" style:font-size-complex="16pt" style:font-weight-complex="bold"/>
    </style:style>
    <style:style style:name="T11" style:family="text">
      <style:text-properties fo:color="#000000" loext:opacity="100%" fo:font-size="16pt" style:font-size-asian="16pt"/>
    </style:style>
    <style:style style:name="T12" style:family="text">
      <style:text-properties fo:color="#000000" loext:opacity="100%" fo:font-size="16pt" style:font-size-asian="16pt" style:font-size-complex="16pt"/>
    </style:style>
    <style:style style:name="T13" style:family="text">
      <style:text-properties fo:color="#000000" loext:opacity="100%" fo:font-size="16pt" style:font-size-asian="16pt" style:font-size-complex="16pt" style:font-weight-complex="bold"/>
    </style:style>
    <style:style style:name="T14" style:family="text">
      <style:text-properties fo:color="#000000" loext:opacity="100%" fo:font-size="16pt" style:letter-kerning="true" style:font-size-asian="16pt" style:font-size-complex="16pt"/>
    </style:style>
    <style:style style:name="T15" style:family="text">
      <style:text-properties fo:color="#000000" loext:opacity="100%" fo:font-size="16pt" style:letter-kerning="true" style:font-size-asian="16pt" style:font-size-complex="16pt" style:font-weight-complex="bold"/>
    </style:style>
    <style:style style:name="T16" style:family="text">
      <style:text-properties fo:color="#000000" loext:opacity="100%" fo:font-size="16pt" style:letter-kerning="true" style:font-size-asian="16pt" style:language-asian="zh" style:country-asian="TW" style:font-size-complex="16pt"/>
    </style:style>
    <style:style style:name="T17" style:family="text">
      <style:text-properties fo:color="#000000" loext:opacity="100%" fo:font-size="16pt" style:letter-kerning="true" style:font-size-asian="16pt" style:language-asian="zh" style:country-asian="TW" style:font-size-complex="16pt" style:font-weight-complex="bold"/>
    </style:style>
    <style:style style:name="T18" style:family="text">
      <style:text-properties fo:color="#000000" loext:opacity="100%" fo:font-size="16pt" style:letter-kerning="true" fo:background-color="transparent" loext:char-shading-value="0" style:font-size-asian="16pt" style:font-size-complex="16pt"/>
    </style:style>
    <style:style style:name="T19" style:family="text">
      <style:text-properties fo:color="#000000" loext:opacity="100%" fo:font-size="16pt" fo:background-color="#ffffff" loext:char-shading-value="0" style:font-size-asian="16pt" style:font-size-complex="16pt"/>
    </style:style>
    <style:style style:name="T20" style:family="text">
      <style:text-properties fo:color="#000000" loext:opacity="100%" fo:font-size="16pt" fo:background-color="#ffffff" loext:char-shading-value="0" style:font-name-asian="標楷體" style:font-size-asian="16pt" style:font-size-complex="16pt"/>
    </style:style>
    <style:style style:name="T21" style:family="text">
      <style:text-properties fo:color="#000000" loext:opacity="100%" fo:font-size="16pt" fo:background-color="#ffffff" loext:char-shading-value="0" style:font-name-asian="標楷體" style:font-size-asian="16pt" style:font-size-complex="16pt" style:font-weight-complex="bold"/>
    </style:style>
    <style:style style:name="T22" style:family="text">
      <style:text-properties fo:color="#000000" loext:opacity="100%" fo:font-size="16pt" style:letter-kerning="false" style:font-size-asian="16pt" style:font-size-complex="16pt"/>
    </style:style>
    <style:style style:name="T23" style:family="text">
      <style:text-properties fo:color="#000000" loext:opacity="100%" fo:font-size="16pt" fo:background-color="#f9fbfb" loext:char-shading-value="0" style:font-name-asian="標楷體" style:font-size-asian="16pt" style:font-size-complex="16pt"/>
    </style:style>
    <style:style style:name="T24" style:family="text">
      <style:text-properties fo:color="#000000" loext:opacity="100%" fo:font-size="16pt" fo:background-color="transparent" loext:char-shading-value="0" style:font-name-asian="標楷體" style:font-size-asian="16pt" style:font-size-complex="16pt"/>
    </style:style>
    <style:style style:name="T25" style:family="text">
      <style:text-properties fo:color="#000000" loext:opacity="100%" fo:font-size="16pt" fo:background-color="transparent" loext:char-shading-value="0" style:font-size-asian="16pt" style:font-size-complex="16pt"/>
    </style:style>
    <style:style style:name="T26" style:family="text">
      <style:text-properties fo:color="#000000" loext:opacity="100%" style:font-name="標楷體" fo:font-size="16pt" style:font-name-asian="標楷體" style:font-size-asian="16pt" style:language-asian="zh" style:country-asian="CN" style:font-size-complex="16pt"/>
    </style:style>
    <style:style style:name="T27" style:family="text">
      <style:text-properties fo:color="#000000" loext:opacity="100%" style:font-name="標楷體" fo:font-size="16pt" style:font-name-asian="標楷體" style:font-size-asian="16pt" style:font-size-complex="16pt"/>
    </style:style>
    <style:style style:name="T28" style:family="text">
      <style:text-properties fo:color="#000000" loext:opacity="100%" style:font-name="標楷體" fo:font-size="16pt" style:letter-kerning="false" style:font-size-asian="16pt" style:font-name-complex="標楷體" style:font-size-complex="16pt"/>
    </style:style>
    <style:style style:name="T29" style:family="text">
      <style:text-properties fo:color="#000000" loext:opacity="100%" style:font-name="標楷體" fo:font-size="16pt" style:letter-kerning="false" style:font-name-asian="標楷體" style:font-size-asian="16pt" style:font-name-complex="標楷體" style:font-size-complex="16pt"/>
    </style:style>
    <style:style style:name="T30" style:family="text">
      <style:text-properties fo:color="#000000" loext:opacity="100%" style:font-name="標楷體" fo:font-size="14pt" style:font-name-asian="標楷體" style:font-size-asian="14pt" style:font-size-complex="14pt"/>
    </style:style>
    <style:style style:name="T31" style:family="text">
      <style:text-properties fo:color="#000000" loext:opacity="100%" style:font-name="標楷體" fo:font-size="14pt" style:letter-kerning="false" style:font-name-asian="標楷體" style:font-size-asian="14pt" style:font-size-complex="14pt"/>
    </style:style>
    <style:style style:name="T32" style:family="text">
      <style:text-properties fo:color="#000000" loext:opacity="100%" style:font-name="標楷體" fo:font-size="14pt" fo:background-color="#ffffff" loext:char-shading-value="0" style:font-name-asian="標楷體" style:font-size-asian="14pt" style:font-size-complex="14pt"/>
    </style:style>
    <style:style style:name="T33" style:family="text">
      <style:text-properties fo:color="#000000" loext:opacity="100%" style:font-name="標楷體" fo:letter-spacing="0.018cm" fo:background-color="#ffffff" loext:char-shading-value="0"/>
    </style:style>
    <style:style style:name="T34" style:family="text">
      <style:text-properties fo:color="#000000" loext:opacity="100%" style:font-name="標楷體" fo:letter-spacing="0.018cm" fo:background-color="#ffffff" loext:char-shading-value="0" style:language-asian="zh" style:country-asian="TW"/>
    </style:style>
    <style:style style:name="T35" style:family="text">
      <style:text-properties fo:color="#000000" loext:opacity="100%" style:font-name="標楷體" style:letter-kerning="true"/>
    </style:style>
    <style:style style:name="T36" style:family="text">
      <style:text-properties fo:color="#000000" loext:opacity="100%" style:font-name="標楷體" style:letter-kerning="true" fo:background-color="#f9fbfb" loext:char-shading-value="0"/>
    </style:style>
    <style:style style:name="T37" style:family="text">
      <style:text-properties fo:color="#000000" loext:opacity="100%" style:font-name="標楷體" fo:background-color="#f9fbfb" loext:char-shading-value="0"/>
    </style:style>
    <style:style style:name="T38" style:family="text">
      <style:text-properties fo:color="#000000" loext:opacity="100%" style:font-name="標楷體" fo:font-size="13pt" style:font-name-asian="標楷體" style:font-size-asian="13pt" style:font-size-complex="13pt"/>
    </style:style>
    <style:style style:name="T39" style:family="text">
      <style:text-properties fo:color="#000000" loext:opacity="100%" style:font-name="Times New Roman" fo:font-size="16pt" style:letter-kerning="true" style:font-name-asian="標楷體" style:font-size-asian="16pt" style:font-name-complex="Times New Roman" style:font-size-complex="16pt" style:font-weight-complex="bold"/>
    </style:style>
    <style:style style:name="T40" style:family="text">
      <style:text-properties fo:color="#000000" loext:opacity="100%" style:font-name="Times New Roman" fo:font-size="16pt" style:font-size-asian="16pt" style:language-asian="zh" style:country-asian="CN" style:font-name-complex="Times New Roman" style:font-size-complex="16pt"/>
    </style:style>
    <style:style style:name="T41" style:family="text">
      <style:text-properties fo:color="#000000" loext:opacity="100%" style:font-name="Times New Roman" fo:font-size="12pt" style:letter-kerning="true" style:font-size-asian="12pt" style:font-size-complex="12pt" style:font-weight-complex="bold"/>
    </style:style>
    <style:style style:name="T42" style:family="text">
      <style:text-properties fo:color="#000000" loext:opacity="100%" style:font-name="Times New Roman" fo:font-size="12pt" style:font-size-asian="12pt" style:font-size-complex="12pt"/>
    </style:style>
    <style:style style:name="T43" style:family="text">
      <style:text-properties fo:color="#000000" loext:opacity="100%" style:font-name="Times New Roman" fo:font-size="12pt" fo:background-color="#f9fbfb" loext:char-shading-value="0" style:font-size-asian="12pt" style:font-size-complex="12pt"/>
    </style:style>
    <style:style style:name="T44" style:family="text">
      <style:text-properties fo:color="#000000" loext:opacity="100%" style:font-name="Times New Roman" fo:font-size="12pt" style:text-underline-style="none" fo:background-color="#f5fcfb" loext:char-shading-value="0" style:font-size-asian="12pt" style:font-size-complex="12pt"/>
    </style:style>
    <style:style style:name="T45" style:family="text">
      <style:text-properties fo:color="#000000" loext:opacity="100%" style:font-name="Times New Roman" fo:font-size="14pt" fo:font-weight="bold" style:font-name-asian="標楷體" style:font-size-asian="14pt" style:font-weight-asian="bold" style:font-name-complex="Times New Roman" style:font-size-complex="14pt"/>
    </style:style>
    <style:style style:name="T46" style:family="text">
      <style:text-properties fo:color="#000000" loext:opacity="100%" style:font-name="Times New Roman" fo:font-size="14pt" style:font-name-asian="標楷體" style:font-size-asian="14pt" style:font-name-complex="Times New Roman" style:font-size-complex="14pt"/>
    </style:style>
    <style:style style:name="T47" style:family="text">
      <style:text-properties fo:color="#000000" loext:opacity="100%" fo:font-size="18pt" fo:font-weight="bold" style:font-name-asian="標楷體" style:font-size-asian="18pt" style:font-weight-asian="bold" style:font-size-complex="18pt" style:font-weight-complex="bold"/>
    </style:style>
    <style:style style:name="T48" style:family="text">
      <style:text-properties fo:color="#000000" loext:opacity="100%" fo:font-size="18pt" fo:font-weight="bold" style:font-size-asian="18pt" style:font-weight-asian="bold" style:font-size-complex="18pt"/>
    </style:style>
    <style:style style:name="T49" style:family="text">
      <style:text-properties fo:color="#000000" loext:opacity="100%" fo:font-size="18pt" fo:font-weight="bold" style:letter-kerning="true" style:font-size-asian="18pt" style:font-weight-asian="bold" style:font-size-complex="18pt"/>
    </style:style>
    <style:style style:name="T50" style:family="text">
      <style:text-properties fo:color="#000000" loext:opacity="100%" style:font-name="新細明體" fo:font-size="16pt" style:letter-kerning="false" style:font-size-asian="16pt" style:font-name-complex="新細明體" style:font-size-complex="16pt"/>
    </style:style>
    <style:style style:name="T51" style:family="text">
      <style:text-properties fo:color="#000000" loext:opacity="100%" fo:font-size="14pt" style:font-name-asian="標楷體" style:font-size-asian="14pt" style:font-size-complex="14pt"/>
    </style:style>
    <style:style style:name="T52" style:family="text">
      <style:text-properties fo:color="#000000" loext:opacity="100%" fo:font-size="14pt" style:font-name-asian="標楷體" style:font-size-asian="14pt" style:font-size-complex="14pt" style:font-weight-complex="bold"/>
    </style:style>
    <style:style style:name="T53" style:family="text">
      <style:text-properties fo:color="#000000" loext:opacity="100%" fo:font-size="14pt" fo:background-color="#ffffff" loext:char-shading-value="0" style:font-name-asian="標楷體" style:font-size-asian="14pt" style:font-size-complex="14pt"/>
    </style:style>
    <style:style style:name="T54" style:family="text">
      <style:text-properties fo:color="#000000" loext:opacity="100%" fo:font-size="14pt" fo:background-color="#ffffff" loext:char-shading-value="0" style:font-size-asian="14pt" style:font-size-complex="14pt"/>
    </style:style>
    <style:style style:name="T55" style:family="text">
      <style:text-properties fo:color="#000000" loext:opacity="100%" fo:font-size="14pt" style:font-size-asian="14pt" style:font-size-complex="14pt"/>
    </style:style>
    <style:style style:name="T56" style:family="text">
      <style:text-properties fo:color="#000000" loext:opacity="100%" fo:font-size="14pt" style:letter-kerning="false" style:font-name-asian="標楷體" style:font-size-asian="14pt" style:font-size-complex="14pt"/>
    </style:style>
    <style:style style:name="T57" style:family="text">
      <style:text-properties fo:color="#000000" loext:opacity="100%" fo:font-weight="bold" style:letter-kerning="true" style:font-weight-asian="bold"/>
    </style:style>
    <style:style style:name="T58" style:family="text">
      <style:text-properties fo:color="#000000" loext:opacity="100%" fo:font-weight="bold" style:letter-kerning="true" style:font-weight-asian="bold" style:font-weight-complex="bold"/>
    </style:style>
    <style:style style:name="T59" style:family="text">
      <style:text-properties fo:color="#000000" loext:opacity="100%" fo:font-weight="bold" style:letter-kerning="true" style:font-weight-asian="bold" style:font-size-complex="14pt"/>
    </style:style>
    <style:style style:name="T60" style:family="text">
      <style:text-properties fo:color="#000000" loext:opacity="100%" fo:font-weight="bold" style:letter-kerning="true" style:font-weight-asian="bold" style:font-size-complex="12pt" style:font-weight-complex="bold"/>
    </style:style>
    <style:style style:name="T61" style:family="text">
      <style:text-properties fo:color="#000000" loext:opacity="100%" fo:font-weight="bold" style:letter-kerning="true" style:language-asian="zh" style:country-asian="TW" style:font-weight-asian="bold"/>
    </style:style>
    <style:style style:name="T62" style:family="text">
      <style:text-properties fo:color="#000000" loext:opacity="100%" fo:font-weight="bold" style:letter-kerning="true" style:language-asian="zh" style:country-asian="TW" style:font-weight-asian="bold" style:font-weight-complex="bold"/>
    </style:style>
    <style:style style:name="T63" style:family="text">
      <style:text-properties fo:color="#000000" loext:opacity="100%" fo:font-weight="bold" style:letter-kerning="true" style:language-asian="zh" style:country-asian="TW" style:font-weight-asian="bold" style:font-size-complex="12pt" style:font-weight-complex="bold"/>
    </style:style>
    <style:style style:name="T64" style:family="text">
      <style:text-properties fo:color="#000000" loext:opacity="100%" fo:font-weight="bold" style:font-name-asian="標楷體" style:font-weight-asian="bold"/>
    </style:style>
    <style:style style:name="T65" style:family="text">
      <style:text-properties fo:color="#000000" loext:opacity="100%" fo:font-weight="bold" style:font-name-asian="標楷體" style:font-weight-asian="bold" style:font-weight-complex="bold"/>
    </style:style>
    <style:style style:name="T66" style:family="text">
      <style:text-properties fo:color="#000000" loext:opacity="100%" style:letter-kerning="true"/>
    </style:style>
    <style:style style:name="T67" style:family="text">
      <style:text-properties fo:color="#000000" loext:opacity="100%" style:letter-kerning="true" fo:background-color="#ffffff" loext:char-shading-value="0"/>
    </style:style>
    <style:style style:name="T68" style:family="text">
      <style:text-properties fo:color="#000000" loext:opacity="100%" style:letter-kerning="true" fo:background-color="#ffffff" loext:char-shading-value="0" style:language-asian="zh" style:country-asian="TW"/>
    </style:style>
    <style:style style:name="T69" style:family="text">
      <style:text-properties fo:color="#000000" loext:opacity="100%" style:letter-kerning="true" style:font-weight-complex="bold"/>
    </style:style>
    <style:style style:name="T70" style:family="text">
      <style:text-properties fo:color="#000000" loext:opacity="100%" style:letter-kerning="true" style:font-size-complex="14pt"/>
    </style:style>
    <style:style style:name="T71" style:family="text">
      <style:text-properties fo:color="#000000" loext:opacity="100%" style:letter-kerning="true" style:language-asian="zh" style:country-asian="TW"/>
    </style:style>
    <style:style style:name="T72" style:family="text">
      <style:text-properties fo:color="#000000" loext:opacity="100%" style:letter-kerning="true" style:language-asian="zh" style:country-asian="TW" style:font-weight-complex="bold"/>
    </style:style>
    <style:style style:name="T73" style:family="text">
      <style:text-properties fo:color="#000000" loext:opacity="100%" style:letter-kerning="true" fo:background-color="#f9fbfb" loext:char-shading-value="0"/>
    </style:style>
    <style:style style:name="T74" style:family="text">
      <style:text-properties fo:color="#000000" loext:opacity="100%" style:letter-kerning="true" fo:background-color="#f9fbfb" loext:char-shading-value="0" style:language-asian="zh" style:country-asian="TW"/>
    </style:style>
    <style:style style:name="T75" style:family="text">
      <style:text-properties fo:color="#000000" loext:opacity="100%" style:letter-kerning="true" fo:background-color="#ccccff" loext:char-shading-value="0" style:font-size-complex="14pt"/>
    </style:style>
    <style:style style:name="T76" style:family="text">
      <style:text-properties fo:color="#000000" loext:opacity="100%" fo:background-color="#ffffff" loext:char-shading-value="0"/>
    </style:style>
    <style:style style:name="T77" style:family="text">
      <style:text-properties fo:color="#000000" loext:opacity="100%" fo:background-color="#ffffff" loext:char-shading-value="0" style:language-asian="zh" style:country-asian="TW"/>
    </style:style>
    <style:style style:name="T78" style:family="text">
      <style:text-properties fo:color="#000000" loext:opacity="100%" style:font-name="Arial" fo:background-color="#ffffff" loext:char-shading-value="0" style:font-name-complex="Arial"/>
    </style:style>
    <style:style style:name="T79" style:family="text">
      <style:text-properties fo:color="#000000" loext:opacity="100%" fo:font-size="12pt" style:font-size-asian="12pt" style:font-size-complex="11pt"/>
    </style:style>
    <style:style style:name="T80" style:family="text">
      <style:text-properties fo:color="#000000" loext:opacity="100%" fo:font-size="12pt" fo:background-color="#f9fbfb" loext:char-shading-value="0" style:font-size-asian="12pt" style:font-size-complex="12pt"/>
    </style:style>
    <style:style style:name="T81" style:family="text">
      <style:text-properties fo:color="#000000" loext:opacity="100%" fo:background-color="#f9fbfb" loext:char-shading-value="0"/>
    </style:style>
    <style:style style:name="T82" style:family="text">
      <style:text-properties fo:color="#000000" loext:opacity="100%" fo:background-color="#f9fbfb" loext:char-shading-value="0" style:language-asian="zh" style:country-asian="TW"/>
    </style:style>
    <style:style style:name="T83" style:family="text">
      <style:text-properties fo:color="#000000" loext:opacity="100%" fo:background-color="#f9fbfb" loext:char-shading-value="0" style:font-name-asian="標楷體"/>
    </style:style>
    <style:style style:name="T84" style:family="text">
      <style:text-properties fo:color="#000000" loext:opacity="100%" style:font-name-asian="標楷體"/>
    </style:style>
    <style:style style:name="T85" style:family="text">
      <style:text-properties fo:color="#000000" loext:opacity="100%" fo:font-size="13pt" style:font-name-asian="標楷體" style:font-size-asian="13pt" style:font-size-complex="13pt"/>
    </style:style>
    <style:style style:name="T86" style:family="text">
      <style:text-properties style:font-name="Times New Roman" fo:font-size="12pt" style:font-size-asian="12pt" style:font-size-complex="12pt"/>
    </style:style>
    <style:style style:name="T87" style:family="text">
      <style:text-properties style:font-name="Times New Roman" fo:font-size="12pt" style:letter-kerning="true" style:font-size-asian="12pt" style:font-size-complex="12pt" style:font-weight-complex="bold"/>
    </style:style>
    <style:style style:name="T88" style:family="text">
      <style:text-properties style:font-name="Times New Roman" fo:font-size="14pt" style:font-size-asian="14pt" style:font-size-complex="14pt"/>
    </style:style>
    <style:style style:name="T89" style:family="text">
      <style:text-properties style:font-name="Times New Roman" style:font-name-asian="標楷體" style:font-name-complex="Times New Roman"/>
    </style:style>
    <style:style style:name="T90" style:family="text">
      <style:text-properties fo:font-size="12pt" style:letter-kerning="true" style:font-size-asian="12pt" style:font-size-complex="12pt"/>
    </style:style>
    <style:style style:name="T91" style:family="text">
      <style:text-properties fo:font-size="12pt" style:font-size-asian="12pt" style:font-size-complex="12pt"/>
    </style:style>
    <style:style style:name="T92" style:family="text">
      <style:text-properties fo:font-size="16pt" style:font-size-asian="16pt" style:font-size-complex="16pt"/>
    </style:style>
    <style:style style:name="T93" style:family="text">
      <style:text-properties fo:font-size="16pt" style:letter-kerning="true" style:font-size-asian="16pt" style:font-size-complex="16pt"/>
    </style:style>
    <style:style style:name="T94" style:family="text">
      <style:text-properties fo:font-size="16pt" style:letter-kerning="true" style:font-size-asian="16pt" style:language-asian="zh" style:country-asian="TW" style:font-size-complex="16pt"/>
    </style:style>
    <style:style style:name="T95" style:family="text">
      <style:text-properties fo:font-size="16pt" style:font-name-asian="標楷體" style:font-size-asian="16pt" style:font-size-complex="16pt"/>
    </style:style>
    <style:style style:name="T96" style:family="text">
      <style:text-properties fo:font-size="16pt" style:letter-kerning="false" style:font-size-asian="16pt" style:font-size-complex="16pt"/>
    </style:style>
    <style:style style:name="T97" style:family="text">
      <style:text-properties style:font-name="標楷體" fo:font-size="14pt" style:font-name-asian="標楷體" style:font-size-asian="14pt" style:font-size-complex="14pt"/>
    </style:style>
    <style:style style:name="T98" style:family="text">
      <style:text-properties style:font-name="標楷體" style:font-name-asian="標楷體"/>
    </style:style>
    <style:style style:name="T99" style:family="text">
      <style:text-properties style:letter-kerning="true"/>
    </style:style>
    <style:style style:name="T100" style:family="text">
      <style:text-properties style:letter-kerning="true" fo:background-color="#ffffff" loext:char-shading-value="0" style:language-asian="zh" style:country-asian="TW"/>
    </style:style>
    <style:style style:name="T101" style:family="text">
      <style:text-properties style:letter-kerning="true" style:language-asian="zh" style:country-asian="TW"/>
    </style:style>
    <style:style style:name="T102" style:family="text">
      <style:text-properties fo:font-size="18pt" fo:font-weight="bold" style:font-name-asian="標楷體" style:font-size-asian="18pt" style:font-weight-asian="bold" style:font-size-complex="18pt" style:font-weight-complex="bold"/>
    </style:style>
    <style:style style:name="T103" style:family="text">
      <style:text-properties fo:font-weight="bold" style:letter-kerning="true" style:language-asian="zh" style:country-asian="TW" style:font-weight-asian="bold"/>
    </style:style>
    <style:style style:name="T104" style:family="text">
      <style:text-properties fo:font-weight="bold" style:letter-kerning="true" style:font-weight-asian="bold"/>
    </style:style>
    <style:style style:name="T105" style:family="text">
      <style:text-properties fo:font-weight="bold" style:letter-kerning="true" style:font-weight-asian="bold" style:font-size-complex="12pt" style:font-weight-complex="bold"/>
    </style:style>
    <style:style style:name="T106" style:family="text">
      <style:text-properties fo:font-weight="bold" style:font-name-asian="標楷體" style:font-weight-asian="bold"/>
    </style:style>
    <style:style style:name="T107" style:family="text">
      <style:text-properties style:font-name-asian="標楷體"/>
    </style:style>
    <style:style style:name="T108" style:family="text">
      <style:text-properties fo:background-color="#f9fbfb" loext:char-shading-value="0" style:font-name-asian="標楷體"/>
    </style:style>
    <style:style style:name="T109" style:family="text">
      <style:text-properties fo:font-size="14pt" style:font-name-asian="標楷體" style:font-size-asian="14pt" style:font-size-complex="14pt"/>
    </style:style>
    <style:style style:name="T110"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horizontal-pos="from-left" style:horizontal-rel="paragraph" draw:visible-area-left="0cm" draw:visible-area-top="0cm" draw:visible-area-width="5.001cm" draw:visible-area-height="5.001cm"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8"/>
      <text:p text:style-name="P5"/>
      <text:p text:style-name="P5"/>
      <text:p text:style-name="P5"/>
      <text:p text:style-name="P5"/>
      <text:p text:style-name="P5"/>
      <text:p text:style-name="P5"/>
      <text:p text:style-name="P7">危險化學物質（品）異常處置及運作貯（儲）存、 應變管理參考指引</text:p>
      <text:p text:style-name="P68"/>
      <text:p text:style-name="P68"/>
      <text:p text:style-name="P68"/>
      <text:p text:style-name="P68"/>
      <text:p text:style-name="P68"/>
      <text:p text:style-name="P68"/>
      <text:p text:style-name="P8">環境部</text:p>
      <text:p text:style-name="P69"><text:span text:style-name="預設段落字型"><text:span text:style-name="T2">（化學物質管理署）</text:span></text:span></text:p>
      <text:p text:style-name="P8">115年8月</text:p>
      <text:p text:style-name="P70">目 錄</text:p>
      <text:p text:style-name="P101"><text:span text:style-name="預設段落字型"><text:span text:style-name="T2">壹、依據…</text:span></text:span><text:span text:style-name="預設段落字型"><text:span text:style-name="T5">……………………………………………</text:span></text:span><text:span text:style-name="預設段落字型"><text:span text:style-name="T2">2</text:span></text:span></text:p>
      <text:p text:style-name="P101"><text:span text:style-name="預設段落字型"><text:span text:style-name="T2">貳、目標…</text:span></text:span><text:span text:style-name="預設段落字型"><text:span text:style-name="T5">……………………………………………</text:span></text:span><text:span text:style-name="預設段落字型"><text:span text:style-name="T2">2</text:span></text:span></text:p>
      <text:p text:style-name="P101"><text:span text:style-name="預設段落字型"><text:span text:style-name="T2">參、</text:span></text:span><text:span text:style-name="壹_3001_內文_20_字元"><text:span text:style-name="T3">危險</text:span></text:span><text:span text:style-name="預設段落字型"><text:span text:style-name="T2">化學</text:span></text:span><text:span text:style-name="壹_3001_內文_20_字元"><text:span text:style-name="T3">物品定義、</text:span></text:span><text:span text:style-name="預設段落字型"><text:span text:style-name="T2">適用對象及用詞…</text:span></text:span><text:span text:style-name="預設段落字型"><text:span text:style-name="T5">………</text:span></text:span><text:span text:style-name="預設段落字型"><text:span text:style-name="T2">3</text:span></text:span></text:p>
      <text:p text:style-name="P101"><text:span text:style-name="預設段落字型"><text:span text:style-name="T2">肆、異常處置…</text:span></text:span><text:span text:style-name="預設段落字型"><text:span text:style-name="T5">………………………………………</text:span></text:span><text:span text:style-name="預設段落字型"><text:span text:style-name="T2">4</text:span></text:span></text:p>
      <text:p text:style-name="P101"><text:span text:style-name="預設段落字型"><text:span text:style-name="T2">伍、運作與</text:span></text:span><text:span text:style-name="_28_一_29_標題_20_字元"><text:span text:style-name="T4">貯</text:span></text:span><text:span text:style-name="壹_3001_內文_20_字元"><text:span text:style-name="T3">（儲）</text:span></text:span><text:span text:style-name="_28_一_29_標題_20_字元"><text:span text:style-name="T4">存</text:span></text:span><text:span text:style-name="預設段落字型"><text:span text:style-name="T2">管理檢查及訓練…</text:span></text:span><text:span text:style-name="預設段落字型"><text:span text:style-name="T5">…………</text:span></text:span><text:span text:style-name="預設段落字型"><text:span text:style-name="T2">5</text:span></text:span></text:p>
      <text:p text:style-name="P101"><text:span text:style-name="預設段落字型"><text:span text:style-name="T2">陸、運作與貯</text:span></text:span><text:span text:style-name="壹_3001_內文_20_字元"><text:span text:style-name="T3">（儲）</text:span></text:span><text:span text:style-name="預設段落字型"><text:span text:style-name="T2">存設施規範…</text:span></text:span><text:span text:style-name="預設段落字型"><text:span text:style-name="T5">…………………</text:span></text:span><text:span text:style-name="預設段落字型"><text:span text:style-name="T2">9</text:span></text:span></text:p>
      <text:p text:style-name="P102"><text:span text:style-name="預設段落字型"><text:span text:style-name="T2">柒、運輸規範 <text:s text:c="2"/></text:span></text:span><text:span text:style-name="預設段落字型"><text:span text:style-name="T5">……………………………………</text:span></text:span><text:span text:style-name="預設段落字型"><text:span text:style-name="T2">15</text:span></text:span></text:p>
      <text:p text:style-name="P101"><text:span text:style-name="預設段落字型"><text:span text:style-name="T2">捌、災害預防、通報、緊急應變及權責分工 …</text:span></text:span><text:span text:style-name="預設段落字型"><text:span text:style-name="T5">…</text:span></text:span><text:span text:style-name="預設段落字型"><text:span text:style-name="T2">17</text:span></text:span></text:p>
      <text:p text:style-name="P101"><text:span text:style-name="預設段落字型"><text:span text:style-name="T2">玖、應變演練 …</text:span></text:span><text:span text:style-name="預設段落字型"><text:span text:style-name="T5">……………………………………</text:span></text:span><text:span text:style-name="預設段落字型"><text:span text:style-name="T2">20</text:span></text:span></text:p>
      <text:p text:style-name="P101"><text:span text:style-name="預設段落字型"><text:span text:style-name="T2">拾、附件 …</text:span></text:span><text:span text:style-name="預設段落字型"><text:span text:style-name="T5">…………………………………………</text:span></text:span><text:span text:style-name="預設段落字型"><text:span text:style-name="T2">21</text:span></text:span></text:p>
      <text:p text:style-name="P72"><text:span text:style-name="預設段落字型"><text:span text:style-name="T10">附件1、</text:span></text:span><text:span text:style-name="預設段落字型"><text:span text:style-name="T9">美國「化學設施反恐標準計畫」18種安全標準</text:span></text:span></text:p>
      <text:p text:style-name="P72"><text:span text:style-name="預設段落字型"><text:span text:style-name="T10">附件2、</text:span></text:span><text:span text:style-name="預設段落字型"><text:span text:style-name="T9">危險</text:span></text:span><text:span text:style-name="預設段落字型"><text:span text:style-name="T10">化學</text:span></text:span><text:span text:style-name="預設段落字型"><text:span text:style-name="T9">物品之種類、分級及管制量</text:span></text:span></text:p>
      <text:p text:style-name="P9">附件3、目的事業主管機關危險化學物品分類定義</text:p>
      <text:p text:style-name="P9">附件4、危險化學物品運作與貯（儲）存管理自我檢核表</text:p>
      <text:p text:style-name="P9">附件5、危險化學物品災害事件通報流程</text:p>
      <text:p text:style-name="P9">附件6、危險化學物品事故災害通報表</text:p>
      <text:p text:style-name="P9"/>
      <text:p text:style-name="P21">危險化學物質（品）異常處置及運作貯（儲）存、應變管理參考指引</text:p>
      <text:p text:style-name="P6">壹、依據</text:p>
      <text:p text:style-name="P73"><text:span text:style-name="壹_3001_內文_20_字元"><text:span text:style-name="T12">依110年8月20日「國家化學物質管理會報第1次會議」決議，指示各</text:span></text:span><text:span text:style-name="預設段落字型"><text:span text:style-name="T10">有關部會盤點現行對危險化學物質（品）（以下簡稱危險化學物品）管理法令與措施的有效性、落實執行，且</text:span></text:span><text:span text:style-name="壹_3001_內文_20_字元"><text:span text:style-name="T12">從可能從事犯罪行為之非法、非常規或不照規矩的角度思考風險、</text:span></text:span><text:span text:style-name="預設段落字型"><text:span text:style-name="T9">對症下藥；並請環保署</text:span></text:span><text:span text:style-name="預設段落字型"><text:span text:style-name="T10">（112年8月22日改制</text:span></text:span><text:span text:style-name="預設段落字型"><text:span text:style-name="T9">環境部</text:span></text:span><text:span text:style-name="預設段落字型"><text:span text:style-name="T10">）</text:span></text:span><text:span text:style-name="預設段落字型"><text:span text:style-name="T9">儘速與交通部、海洋委員會、內政部警政署、財政部關務署等相關部會研商，訂定整套完善的機制，讓第一線執法人員瞭解流程並落實執行，絕對防止非法或意外事件發生。</text:span></text:span></text:p>
      <text:p text:style-name="P74"><text:span text:style-name="預設段落字型"><text:span text:style-name="T9">據此，環境部擬具「</text:span></text:span><text:span text:style-name="預設段落字型"><text:span text:style-name="T10">危險化學物質（品）異常處置及運作貯（儲）存、應變管理參考指引」（以下簡稱本指引），提供作為各機關檢視並檢討精進相關管理法令與措施，及各危險化學物品運作與貯（儲）存場所落實管理之參考。而</text:span></text:span><text:span text:style-name="預設段落字型"><text:span text:style-name="T9">現行管理規定，</text:span></text:span><text:span text:style-name="壹_3001_內文_20_字元"><text:span text:style-name="T12">如「消防法及其法規」、「</text:span></text:span><text:span text:style-name="預設段落字型"><text:span text:style-name="T9">爆竹煙火管理條例</text:span></text:span><text:span text:style-name="壹_3001_內文_20_字元"><text:span text:style-name="T12">及其法規</text:span></text:span><text:span text:style-name="預設段落字型"><text:span text:style-name="T9">」</text:span></text:span><text:span text:style-name="壹_3001_內文_20_字元"><text:span text:style-name="T12">、「工廠管理輔導法及其法規」、「事業用爆炸物管理條例及其法規」、「職業安全衛生法及其法規」、「毒性及關注化學物質管理法及其法規」、「船舶法及其法規」、「民用航空法及其法規」或「道路交通安全規則」等，其管制規範較本指引嚴格者，依其規定辦理。另基於國土安全，為提升安全管理標準者，參考納列美國「化學設施反恐標準」相關作法（附件1）。</text:span></text:span></text:p>
      <text:p text:style-name="P6">貳、目標</text:p>
      <text:p text:style-name="P115"><text:span text:style-name="預設段落字型"><text:span text:style-name="T14">ㄧ、</text:span></text:span><text:span text:style-name="預設段落字型"><text:span text:style-name="T26">本指引參照國際及我國</text:span></text:span><text:span text:style-name="預設段落字型"><text:span text:style-name="T27">現行對</text:span></text:span><text:span text:style-name="預設段落字型"><text:span text:style-name="T26">危險</text:span></text:span><text:span text:style-name="預設段落字型"><text:span text:style-name="T39">化學</text:span></text:span><text:span text:style-name="預設段落字型"><text:span text:style-name="T26">物品</text:span></text:span><text:span text:style-name="預設段落字型"><text:span text:style-name="T27">之</text:span></text:span><text:span text:style-name="預設段落字型"><text:span text:style-name="T26">管</text:span></text:span><text:span text:style-name="預設段落字型"><text:span text:style-name="T27">理</text:span></text:span><text:span text:style-name="預設段落字型"><text:span text:style-name="T26">規範，</text:span></text:span><text:span text:style-name="預設段落字型"><text:span text:style-name="T27">提出一般性、</text:span></text:span><text:span text:style-name="預設段落字型"><text:span text:style-name="T26">共同性</text:span></text:span><text:span text:style-name="預設段落字型"><text:span text:style-name="T27">之管理監督要項、運作貯</text:span></text:span><text:span text:style-name="壹_3001_內文_20_字元"><text:span text:style-name="T14">（儲）</text:span></text:span><text:span text:style-name="預設段落字型"><text:span text:style-name="T27">存與運輸規範，及緊急應變處置作業程序等</text:span></text:span><text:span text:style-name="預設段落字型"><text:span text:style-name="T26">，供各</text:span></text:span><text:span text:style-name="預設段落字型"><text:span text:style-name="T27">主管</text:span></text:span><text:span text:style-name="預設段落字型"><text:span text:style-name="T40">/</text:span></text:span><text:span text:style-name="預設段落字型"><text:span text:style-name="T26">目的事</text:span></text:span><text:soft-page-break/><text:span text:style-name="預設段落字型"><text:span text:style-name="T26">業主管機關依管理目的與管制需求</text:span></text:span><text:span text:style-name="預設段落字型"><text:span text:style-name="T27">參考應用</text:span></text:span><text:span text:style-name="預設段落字型"><text:span text:style-name="T26">，</text:span></text:span><text:span text:style-name="預設段落字型"><text:span text:style-name="T27">進而</text:span></text:span><text:span text:style-name="預設段落字型"><text:span text:style-name="T26">盤點與檢討現行管理法規或執行措施的完整性與有效性。</text:span></text:span></text:p>
      <text:p text:style-name="P103"><text:span text:style-name="預設段落字型"><text:span text:style-name="T16">二、強化機關間合作，以防堵非法</text:span></text:span><text:span text:style-name="_28_一_29_標題_20_字元"><text:span text:style-name="T14">/</text:span></text:span><text:span text:style-name="預設段落字型"><text:span text:style-name="T16">異常運作，並補強危險</text:span></text:span><text:span text:style-name="預設段落字型"><text:span text:style-name="T15">化學</text:span></text:span><text:span text:style-name="預設段落字型"><text:span text:style-name="T16">物品可能存在的管制斷點，防範危險</text:span></text:span><text:span text:style-name="預設段落字型"><text:span text:style-name="T15">化學</text:span></text:span><text:span text:style-name="預設段落字型"><text:span text:style-name="T16">物品造成之災害。</text:span></text:span></text:p>
      <text:p text:style-name="P103"><text:span text:style-name="預設段落字型"><text:span text:style-name="T16">三、供予</text:span></text:span><text:span text:style-name="預設段落字型"><text:span text:style-name="T15">各運作與貯（儲）存場所</text:span></text:span><text:span text:style-name="預設段落字型"><text:span text:style-name="T17">參考，以</text:span></text:span><text:span text:style-name="預設段落字型"><text:span text:style-name="T15">落實危險化學物品</text:span></text:span><text:span text:style-name="預設段落字型"><text:span text:style-name="T17">安全運作。</text:span></text:span></text:p>
      <text:p text:style-name="P71"><text:span text:style-name="預設段落字型"><text:span text:style-name="T47">參、</text:span></text:span><text:span text:style-name="壹_3001_內文_20_字元"><text:span text:style-name="T48">危險</text:span></text:span><text:span text:style-name="預設段落字型"><text:span text:style-name="T47">化學</text:span></text:span><text:span text:style-name="壹_3001_內文_20_字元"><text:span text:style-name="T48">物品定義、</text:span></text:span><text:span text:style-name="預設段落字型"><text:span text:style-name="T47">適用對象及用詞</text:span></text:span></text:p>
      <text:p text:style-name="P105"><text:span text:style-name="預設段落字型"><text:span text:style-name="T6">一、</text:span></text:span><text:span text:style-name="壹_3001_內文_20_字元"><text:span text:style-name="T7">危險</text:span></text:span><text:span text:style-name="預設段落字型"><text:span text:style-name="T8">化學</text:span></text:span><text:span text:style-name="壹_3001_內文_20_字元"><text:span text:style-name="T7">物品</text:span></text:span><text:span text:style-name="預設段落字型"><text:span text:style-name="T6">：</text:span></text:span></text:p>
      <text:p text:style-name="P75"><text:span text:style-name="預設段落字型"><text:span text:style-name="T12">適用本指引之危險</text:span></text:span><text:span text:style-name="預設段落字型"><text:span text:style-name="T13">化學</text:span></text:span><text:span text:style-name="預設段落字型"><text:span text:style-name="T12">物品，係依國家標準CNS 15030 化學物品危害分類之具物理性危害物質，並參考援引「</text:span></text:span><text:span text:style-name="預設段落字型"><text:span text:style-name="T19">公共危險物品及可燃性高壓氣體製造儲存處理場所設置標準暨安全管理辦法</text:span></text:span><text:span text:style-name="預設段落字型"><text:span text:style-name="T12">」第3條與其附表一所列6類公共危險物品及第4條可燃性高壓氣體，類分危險</text:span></text:span><text:span text:style-name="預設段落字型"><text:span text:style-name="T13">化學</text:span></text:span><text:span text:style-name="預設段落字型"><text:span text:style-name="T12">物品類別及管制量</text:span></text:span><text:span text:style-name="註腳參照"><text:span text:style-name="T12"><text:note text:id="ftn1" text:note-class="footnote"><text:note-citation>1</text:note-citation><text:note-body><text:p text:style-name="P116"><text:span text:style-name="預設段落字型"><text:span text:style-name="T86">應符合本運作</text:span></text:span><text:span text:style-name="預設段落字型"><text:span text:style-name="T41">貯（儲）存設施規範者，依危險化學物品達</text:span></text:span><text:span text:style-name="預設段落字型"><text:span text:style-name="T87">附件2所列管制量（含）以上為原則；未達管制量者，公私機關於安全管理考量下，亦可參照本指引規定</text:span></text:span><text:span text:style-name="預設段落字型"><text:span text:style-name="T86">。</text:span></text:span></text:p><text:p text:style-name="Text_20_body"/><text:p text:style-name="Text_20_body"/></text:note-body></text:note></text:span></text:span><text:span text:style-name="預設段落字型"><text:span text:style-name="T12">如下（物質種類及管制量詳附件2）：</text:span></text:span></text:p>
      <text:p text:style-name="P10">（一）第一類：氧化性固體</text:p>
      <text:p text:style-name="P10">（二）第二類：易燃固體</text:p>
      <text:p text:style-name="P10">（三）第三類：發火性液體、發火性固體及禁水性物質</text:p>
      <text:p text:style-name="P10">（四）第四類：易燃液體及可燃液體</text:p>
      <text:p text:style-name="P10">（五）第五類：自反應物質及有機過氧化物</text:p>
      <text:p text:style-name="P10">（六）第六類：氧化性液體</text:p>
      <text:p text:style-name="P10">（七）可燃性高壓氣體</text:p>
      <text:p text:style-name="P76"><text:span text:style-name="預設段落字型"><text:span text:style-name="T9">低於管制量，或依「爆竹煙火管理條例」、「工廠危險物品申報辦法」、「事業用爆炸物管理條例」、「職業安全衛生法」、「優先管理化學品之指定及運作管理辦法」、「危害性</text:span></text:span><text:soft-page-break/><text:span text:style-name="預設段落字型"><text:span text:style-name="T9">化學品評估及分級管理辦法」、「特定化學物質危害預防標準」、「毒性及關注化學物質管理法」、「船舶法」、「商港法」、「民用航空法」及「道路交通安全規則」等，對危險化學物品另有定義及分類清單者（請參考附件3），經</text:span></text:span><text:span text:style-name="壹_3001_內文_20_字元"><text:span text:style-name="T12">各主管/目的事業主管機關研</text:span></text:span><text:span text:style-name="預設段落字型"><text:span text:style-name="T9">判特性符合CNS 15030 危害分類者</text:span></text:span><text:span text:style-name="註腳參照"><text:span text:style-name="T9"><text:note text:id="ftn2" text:note-class="footnote"><text:note-citation>2</text:note-citation><text:note-body><text:p text:style-name="P117"><text:span text:style-name="預設段落字型"><text:span text:style-name="T86">危險</text:span></text:span><text:span text:style-name="預設段落字型"><text:span text:style-name="T42">化學</text:span></text:span><text:span text:style-name="預設段落字型"><text:span text:style-name="T86">物品之危害特性，請以所附安全資料表進行辨識；如有疑慮或無法辨識其危害特性時，得依循本指引「</text:span></text:span><text:span text:style-name="預設段落字型"><text:span text:style-name="T90">查獲不明化學物質（品）之處置流程」辦理</text:span></text:span><text:span text:style-name="預設段落字型"><text:span text:style-name="T86">。</text:span></text:span></text:p><text:p text:style-name="Text_20_body"/><text:p text:style-name="Text_20_body"/></text:note-body></text:note></text:span></text:span><text:span text:style-name="預設段落字型"><text:span text:style-name="T9">，為安全運作，建議亦可參用本指引。</text:span></text:span></text:p>
      <text:p text:style-name="P81"><text:span text:style-name="預設段落字型"><text:span text:style-name="T9">二、</text:span></text:span><text:span text:style-name="壹_3001_內文_20_字元"><text:span text:style-name="T12">適用對象：</text:span></text:span></text:p>
      <text:p text:style-name="P76"><text:span text:style-name="壹_3001_內文_20_字元"><text:span text:style-name="T12">運作與貯（儲）存危險</text:span></text:span><text:span text:style-name="預設段落字型"><text:span text:style-name="T10">化學</text:span></text:span><text:span text:style-name="壹_3001_內文_20_字元"><text:span text:style-name="T12">物品之政府機關（構）、學術機關（構）及事業單位等（以下簡稱公私機構）。</text:span></text:span></text:p>
      <text:p text:style-name="P81"><text:span text:style-name="壹_3001_內文_20_字元"><text:span text:style-name="T12">三、用詞：</text:span></text:span></text:p>
      <text:p text:style-name="P90"><text:span text:style-name="_28_一_29_標題_20_字元"><text:span text:style-name="T14">（一）</text:span></text:span><text:span text:style-name="壹_3001_內文_20_字元"><text:span text:style-name="T12">貯（儲）存：除單純貯（儲）放危險</text:span></text:span><text:span text:style-name="預設段落字型"><text:span text:style-name="T10">化學</text:span></text:span><text:span text:style-name="壹_3001_內文_20_字元"><text:span text:style-name="T12">物品之行為外，輸入、輸出、製造、</text:span></text:span><text:span text:style-name="壹_3001_內文_20_字元"><text:span text:style-name="T92">加工、</text:span></text:span><text:span text:style-name="壹_3001_內文_20_字元"><text:span text:style-name="T12">使用、販賣、運輸、廢棄危險</text:span></text:span><text:span text:style-name="預設段落字型"><text:span text:style-name="T10">化學</text:span></text:span><text:span text:style-name="壹_3001_內文_20_字元"><text:span text:style-name="T12">物品之運作行為併有之貯（儲）存，亦適用。</text:span></text:span></text:p>
      <text:p text:style-name="P91"><text:span text:style-name="_28_一_29_標題_20_字元"><text:span text:style-name="T14">（二）</text:span></text:span><text:span text:style-name="預設段落字型"><text:span text:style-name="T10">主管</text:span></text:span><text:span text:style-name="_28_一_29_標題_20_字元"><text:span text:style-name="T14">/</text:span></text:span><text:span text:style-name="預設段落字型"><text:span text:style-name="T10">目的事業主管機關：為管理危險化學物品之相關運作，對公私機構、危險化學物品、運作行為及運作場所等訂有相關法規之主管權責機關。其屬主管或目的事業主管機關，依執行實務認定。</text:span></text:span></text:p>
      <text:p text:style-name="P22">肆、異常處置</text:p>
      <text:p text:style-name="P76"><text:span text:style-name="壹_3001_內文_20_字元"><text:span text:style-name="T12">為防堵</text:span></text:span><text:span text:style-name="預設段落字型"><text:span text:style-name="T10">非法</text:span></text:span><text:span text:style-name="_28_一_29_標題_20_字元"><text:span text:style-name="T14">/</text:span></text:span><text:span text:style-name="預設段落字型"><text:span text:style-name="T10">異常運作，</text:span></text:span><text:span text:style-name="壹_3001_內文_20_字元"><text:span text:style-name="T12">本指引提出遭遇非法、非常規事件等異常情事之應對流程與措施，以降低危險</text:span></text:span><text:span text:style-name="預設段落字型"><text:span text:style-name="T10">化學</text:span></text:span><text:span text:style-name="壹_3001_內文_20_字元"><text:span text:style-name="T12">物品可能導致之危害風險。</text:span></text:span></text:p>
      <text:p text:style-name="P75"><text:span text:style-name="預設段落字型"><text:span text:style-name="T12">海關為防守邊境的第一線，</text:span></text:span><text:span text:style-name="預設段落字型"><text:span text:style-name="T92">依各主管機關訂定之輸入規定配合執行邊境管制，</text:span></text:span><text:span text:style-name="預設段落字型"><text:span text:style-name="T12">杜絕貨物夾帶入關或未依規定合法輸入，以確保危險</text:span></text:span><text:span text:style-name="預設段落字型"><text:span text:style-name="T13">化學</text:span></text:span><text:span text:style-name="預設段落字型"><text:span text:style-name="T12">物品之進口</text:span></text:span><text:span text:style-name="預設段落字型"><text:span text:style-name="T50">均符合貨品主管機關規定</text:span></text:span><text:span text:style-name="預設段落字型"><text:span text:style-name="T12">。海巡單</text:span></text:span><text:soft-page-break/><text:span text:style-name="預設段落字型"><text:span text:style-name="T12">位則執行海域、海岸、河口與非通商口岸之走私查緝，嚴禁危險</text:span></text:span><text:span text:style-name="預設段落字型"><text:span text:style-name="T13">化學</text:span></text:span><text:span text:style-name="預設段落字型"><text:span text:style-name="T12">物品非法進入我國。</text:span></text:span></text:p>
      <text:p text:style-name="P75"><text:span text:style-name="預設段落字型"><text:span text:style-name="T12">海關、海巡及相關查緝機關攔截查獲未經核准或以非法管道進入我國國境之不明化學物質（品），當無法辨識其性特且有危害疑慮時，得先以電話諮詢環境部（</text:span></text:span><text:span text:style-name="預設段落字型"><text:span text:style-name="T13">化學物質管理署</text:span></text:span><text:span text:style-name="預設段落字型"><text:span text:style-name="T12">）環境事故諮詢中心（下稱諮詢中心），請提供物質研判建議；如電話諮詢仍無法有效辨識物質特性，即由諮詢中心通知相關區域環境專業技術小組至現場協助辨識研判，並提供</text:span></text:span><text:span text:style-name="預設段落字型"><text:span text:style-name="T13">監測及處置建議，必要時採樣檢測（作業流程如圖）。</text:span></text:span></text:p>
      <text:p text:style-name="P75"><text:span text:style-name="預設段落字型"><text:span text:style-name="T12">海關、海巡及相關查緝機關</text:span></text:span><text:span text:style-name="預設段落字型"><text:span text:style-name="T11">查獲之危險</text:span></text:span><text:span text:style-name="預設段落字型"><text:span text:style-name="T13">化學</text:span></text:span><text:span text:style-name="預設段落字型"><text:span text:style-name="T11">物品，涉及刑事時，依司法機關規定辦理；未涉刑事時，由</text:span></text:span><text:span text:style-name="預設段落字型"><text:span text:style-name="T12">海關、海巡及有關查緝機關執行扣押；如法規另有</text:span></text:span><text:span text:style-name="預設段落字型"><text:span text:style-name="T11">移交目的事業主管機關查扣</text:span></text:span><text:span text:style-name="預設段落字型"><text:span text:style-name="T12">規定，依既</text:span></text:span><text:span text:style-name="預設段落字型"><text:span text:style-name="T11">有規範辦理。查扣之危險</text:span></text:span><text:span text:style-name="預設段落字型"><text:span text:style-name="T13">化學</text:span></text:span><text:span text:style-name="預設段落字型"><text:span text:style-name="T11">物品，需存放於符合消防法規之貯</text:span></text:span><text:span text:style-name="壹_3001_內文_20_字元"><text:span text:style-name="T12">（儲）</text:span></text:span><text:span text:style-name="預設段落字型"><text:span text:style-name="T11">存場所或經有關</text:span></text:span><text:span text:style-name="預設段落字型"><text:span text:style-name="T13">主管</text:span></text:span><text:span text:style-name="_28_一_29_標題_20_字元"><text:span text:style-name="T14">/</text:span></text:span><text:span text:style-name="預設段落字型"><text:span text:style-name="T13">目的事業主管機關</text:span></text:span><text:span text:style-name="預設段落字型"><text:span text:style-name="T11">同意具安全設備之專用貨棧。</text:span></text:span></text:p>
      <text:p text:style-name="P77"><text:span text:style-name="預設段落字型"><text:span text:style-name="T12">海關、海巡、查緝機關及各</text:span></text:span><text:span text:style-name="預設段落字型"><text:span text:style-name="T13">目的事業主管機關</text:span></text:span><text:span text:style-name="預設段落字型"><text:span text:style-name="T11">貯</text:span></text:span><text:span text:style-name="壹_3001_內文_20_字元"><text:span text:style-name="T12">（儲）</text:span></text:span><text:span text:style-name="預設段落字型"><text:span text:style-name="T11">存查扣危</text:span></text:span><text:span text:style-name="預設段落字型"><text:span text:style-name="T12">險</text:span></text:span><text:span text:style-name="預設段落字型"><text:span text:style-name="T13">化學</text:span></text:span><text:span text:style-name="預設段落字型"><text:span text:style-name="T12">物品之倉庫及監管倉庫等，請參照本指引「陸、運作與貯</text:span></text:span><text:span text:style-name="壹_3001_內文_20_字元"><text:span text:style-name="T12">（儲）</text:span></text:span><text:span text:style-name="預設段落字型"><text:span text:style-name="T12">存設施規範」規定。</text:span></text:span></text:p>
      <text:p text:style-name="P82"><text:span text:style-name="預設段落字型"><text:span text:style-name="T47">伍、運作與</text:span></text:span><text:span text:style-name="_28_一_29_標題_20_字元"><text:span text:style-name="T49">貯</text:span></text:span><text:span text:style-name="壹_3001_內文_20_字元"><text:span text:style-name="T48">（儲）</text:span></text:span><text:span text:style-name="_28_一_29_標題_20_字元"><text:span text:style-name="T49">存</text:span></text:span><text:span text:style-name="預設段落字型"><text:span text:style-name="T47">管理檢查及訓練</text:span></text:span></text:p>
      <text:p text:style-name="P77"><text:span text:style-name="壹_3001_內文_20_字元"><text:span text:style-name="T12">公私機構運作與</text:span></text:span><text:span text:style-name="預設段落字型"><text:span text:style-name="T12">貯</text:span></text:span><text:span text:style-name="壹_3001_內文_20_字元"><text:span text:style-name="T12">（儲）</text:span></text:span><text:span text:style-name="預設段落字型"><text:span text:style-name="T12">存危險</text:span></text:span><text:span text:style-name="預設段落字型"><text:span text:style-name="T13">化學</text:span></text:span><text:span text:style-name="預設段落字型"><text:span text:style-name="T12">物品時，其相關存放、處理及搬運作業等，依循下述安全管理規定為度；並建議每月至少自主檢查1次（如附件4之第一部分），作成紀錄並保存半年。既有法令已有相關檢核規定者，請逕依其規定辦理，毋需重複填寫。</text:span></text:span></text:p>
      <text:p text:style-name="P2"><text:soft-page-break/><draw:frame draw:style-name="fr2" draw:name="圖片 1" text:anchor-type="as-char" svg:y="0cm" svg:width="12.887cm" style:rel-width="scale" svg:height="13.945cm" style:rel-height="scale" draw:z-index="0"><draw:image xlink:href="Pictures/100000000000045C000004B844FA01A6.png" xlink:type="simple" xlink:show="embed" xlink:actuate="onLoad" draw:mime-type="image/png"/></draw:frame></text:p>
      <text:p text:style-name="P25">圖 <text:s/>查獲不明化學物質（品）之處置流程</text:p>
      <text:p text:style-name="P12"/>
      <text:p text:style-name="P83"><text:span text:style-name="_28_一_29_標題_20_字元"><text:span text:style-name="T7">一、運作與存放管理檢查</text:span></text:span></text:p>
      <text:p text:style-name="P92"><text:span text:style-name="_28_一_29_標題_20_字元"><text:span text:style-name="T14">（一）運作或貯</text:span></text:span><text:span text:style-name="壹_3001_內文_20_字元"><text:span text:style-name="T12">（儲）</text:span></text:span><text:span text:style-name="_28_一_29_標題_20_字元"><text:span text:style-name="T14">存危險物品，不得超過法規規定或核准數量。</text:span></text:span></text:p>
      <text:p text:style-name="P92"><text:span text:style-name="_28_一_29_標題_20_字元"><text:span text:style-name="T14">（二）</text:span></text:span><text:span text:style-name="預設段落字型"><text:span text:style-name="T12">不同危害特性且可能產生物理或化學反應之危險</text:span></text:span><text:span text:style-name="預設段落字型"><text:span text:style-name="T13">化學</text:span></text:span><text:span text:style-name="預設段落字型"><text:span text:style-name="T12">物品，應分別</text:span></text:span><text:span text:style-name="_28_一_29_標題_20_字元"><text:span text:style-name="T14">貯</text:span></text:span><text:span text:style-name="壹_3001_內文_20_字元"><text:span text:style-name="T12">（儲）</text:span></text:span><text:span text:style-name="_28_一_29_標題_20_字元"><text:span text:style-name="T14">存。</text:span></text:span></text:p>
      <text:p text:style-name="P92"><text:span text:style-name="_28_一_29_標題_20_字元"><text:span text:style-name="T14">（三）應依危險</text:span></text:span><text:span text:style-name="預設段落字型"><text:span text:style-name="T13">化學</text:span></text:span><text:span text:style-name="_28_一_29_標題_20_字元"><text:span text:style-name="T14">物品特性，使用不會破損、腐蝕或產生裂縫之容器，並應有防止傾倒之固定措施，避免倒置、掉落、衝擊、擠壓或拉扯。</text:span></text:span></text:p>
      <text:p text:style-name="P92"><text:span text:style-name="_28_一_29_標題_20_字元"><text:span text:style-name="T14">（四）嚴禁火源，禁止人員攜帶可產生火源之機具或設備進入禁止火源之運作或貯</text:span></text:span><text:span text:style-name="壹_3001_內文_20_字元"><text:span text:style-name="T12">（儲）</text:span></text:span><text:span text:style-name="_28_一_29_標題_20_字元"><text:span text:style-name="T14">存場所。</text:span></text:span></text:p>
      <text:p text:style-name="P92"><text:soft-page-break/><text:span text:style-name="_28_一_29_標題_20_字元"><text:span text:style-name="T14">（五）</text:span></text:span><text:span text:style-name="預設段落字型"><text:span text:style-name="T12">維修可能殘留危險</text:span></text:span><text:span text:style-name="預設段落字型"><text:span text:style-name="T13">化學</text:span></text:span><text:span text:style-name="預設段落字型"><text:span text:style-name="T12">物品之設備、機械器具或容器時，應於安全處所將危險</text:span></text:span><text:span text:style-name="預設段落字型"><text:span text:style-name="T13">化學</text:span></text:span><text:span text:style-name="預設段落字型"><text:span text:style-name="T12">物品完全清除後為之。</text:span></text:span></text:p>
      <text:p text:style-name="P92"><text:span text:style-name="_28_一_29_標題_20_字元"><text:span text:style-name="T14">（六）運作或貯</text:span></text:span><text:span text:style-name="壹_3001_內文_20_字元"><text:span text:style-name="T12">（儲）</text:span></text:span><text:span text:style-name="_28_一_29_標題_20_字元"><text:span text:style-name="T14">存</text:span></text:span><text:span text:style-name="預設段落字型"><text:span text:style-name="T12">危險</text:span></text:span><text:span text:style-name="預設段落字型"><text:span text:style-name="T13">化學</text:span></text:span><text:span text:style-name="預設段落字型"><text:span text:style-name="T12">物品之</text:span></text:span><text:span text:style-name="_28_一_29_標題_20_字元"><text:span text:style-name="T14">場所，禁止堆放空紙箱、內襯紙、塑膠袋、紙盒等包裝用餘材料，或其他易燃/易爆之物品。</text:span></text:span></text:p>
      <text:p text:style-name="P92"><text:span text:style-name="_28_一_29_標題_20_字元"><text:span text:style-name="T14">（七）定期盤點、清查運作或貯</text:span></text:span><text:span text:style-name="壹_3001_內文_20_字元"><text:span text:style-name="T12">（儲）</text:span></text:span><text:span text:style-name="_28_一_29_標題_20_字元"><text:span text:style-name="T14">存</text:span></text:span><text:span text:style-name="預設段落字型"><text:span text:style-name="T12">場所存放之危險</text:span></text:span><text:span text:style-name="預設段落字型"><text:span text:style-name="T13">化學</text:span></text:span><text:span text:style-name="預設段落字型"><text:span text:style-name="T12">物品及其數量，並應維持一定運作周轉率，避免長期存放。</text:span></text:span></text:p>
      <text:p text:style-name="P92"><text:span text:style-name="_28_一_29_標題_20_字元"><text:span text:style-name="T14">（八）運作或貯</text:span></text:span><text:span text:style-name="壹_3001_內文_20_字元"><text:span text:style-name="T12">（儲）</text:span></text:span><text:span text:style-name="_28_一_29_標題_20_字元"><text:span text:style-name="T14">存</text:span></text:span><text:span text:style-name="預設段落字型"><text:span text:style-name="T12">危險</text:span></text:span><text:span text:style-name="預設段落字型"><text:span text:style-name="T13">化學</text:span></text:span><text:span text:style-name="預設段落字型"><text:span text:style-name="T12">物品之</text:span></text:span><text:span text:style-name="_28_一_29_標題_20_字元"><text:span text:style-name="T14">場所，應依化學物質特性，備置緊急應變</text:span></text:span><text:span text:style-name="預設段落字型"><text:span text:style-name="T28">物資、器材、設施或設備。</text:span></text:span></text:p>
      <text:p text:style-name="P92"><text:span text:style-name="_28_一_29_標題_20_字元"><text:span text:style-name="T14">（九）</text:span></text:span><text:span text:style-name="預設段落字型"><text:span text:style-name="T12">進行危險</text:span></text:span><text:span text:style-name="預設段落字型"><text:span text:style-name="T13">化學</text:span></text:span><text:span text:style-name="預設段落字型"><text:span text:style-name="T12">物品裝卸或移至其他處理設施時，應確保有相關法規規定之管理人員或專責人員參與，及穿戴合適之個人防護裝備。</text:span></text:span></text:p>
      <text:p text:style-name="P83"><text:span text:style-name="_28_一_29_標題_20_字元"><text:span text:style-name="T7">二、場所管理檢查</text:span></text:span></text:p>
      <text:p text:style-name="P92"><text:span text:style-name="_28_一_29_標題_20_字元"><text:span text:style-name="T14">（一）</text:span></text:span><text:span text:style-name="預設段落字型"><text:span text:style-name="T12">危險</text:span></text:span><text:span text:style-name="預設段落字型"><text:span text:style-name="T13">化學</text:span></text:span><text:span text:style-name="預設段落字型"><text:span text:style-name="T12">物品應放置於合適溫度、溼度及壓力條件之環境。</text:span></text:span></text:p>
      <text:p text:style-name="P92"><text:span text:style-name="_28_一_29_標題_20_字元"><text:span text:style-name="T14">（二）隨時檢查</text:span></text:span><text:span text:style-name="預設段落字型"><text:span text:style-name="T22">與危險化學物品運作</text:span></text:span><text:span text:style-name="_28_一_29_標題_20_字元"><text:span text:style-name="T14">或貯</text:span></text:span><text:span text:style-name="壹_3001_內文_20_字元"><text:span text:style-name="T12">（儲）</text:span></text:span><text:span text:style-name="_28_一_29_標題_20_字元"><text:span text:style-name="T14">存</text:span></text:span><text:span text:style-name="預設段落字型"><text:span text:style-name="T22">有關之管道、接頭、閥門等安全，無鬆脫或腐蝕致有洩漏疑慮。</text:span></text:span></text:p>
      <text:p text:style-name="P92"><text:span text:style-name="_28_一_29_標題_20_字元"><text:span text:style-name="T14">（三）</text:span></text:span><text:span text:style-name="預設段落字型"><text:span text:style-name="T12">應隨時清理集液設施，或油水分離裝置內積存之危險</text:span></text:span><text:span text:style-name="預設段落字型"><text:span text:style-name="T13">化學</text:span></text:span><text:span text:style-name="預設段落字型"><text:span text:style-name="T12">物品及廢棄之危險</text:span></text:span><text:span text:style-name="預設段落字型"><text:span text:style-name="T13">化學</text:span></text:span><text:span text:style-name="預設段落字型"><text:span text:style-name="T12">物品。</text:span></text:span></text:p>
      <text:p text:style-name="P92"><text:span text:style-name="_28_一_29_標題_20_字元"><text:span text:style-name="T14">（四）</text:span></text:span><text:span text:style-name="預設段落字型"><text:span text:style-name="T12">有積存可燃性蒸氣或粉塵之虞處所，禁止使用易產生火花之設備。</text:span></text:span></text:p>
      <text:p text:style-name="P92"><text:span text:style-name="_28_一_29_標題_20_字元"><text:span text:style-name="T14">（五）主管/目的事業主管機關依權責及法規規定，得規範運作氣態危險</text:span></text:span><text:span text:style-name="預設段落字型"><text:span text:style-name="T13">化學</text:span></text:span><text:span text:style-name="_28_一_29_標題_20_字元"><text:span text:style-name="T14">物品</text:span></text:span><text:span text:style-name="預設段落字型"><text:span text:style-name="T12">達一定數量以上者，應設置氣體漏氣警報器及緊急遮斷裝置。</text:span></text:span></text:p>
      <text:p text:style-name="P92"><text:span text:style-name="_28_一_29_標題_20_字元"><text:span text:style-name="T14">（六）</text:span></text:span><text:span text:style-name="預設段落字型"><text:span text:style-name="T12">保持有效之監測、通信和警報系統，確保相關設備運作正常，並執行檢查、測試、校正及維護等作為。</text:span></text:span></text:p>
      <text:p text:style-name="P92"><text:span text:style-name="_28_一_29_標題_20_字元"><text:span text:style-name="T14">（七）</text:span></text:span><text:span text:style-name="預設段落字型"><text:span text:style-name="T12">應指派專人定期自主檢查運作</text:span></text:span><text:span text:style-name="_28_一_29_標題_20_字元"><text:span text:style-name="T14">或貯</text:span></text:span><text:span text:style-name="壹_3001_內文_20_字元"><text:span text:style-name="T12">（儲）</text:span></text:span><text:span text:style-name="_28_一_29_標題_20_字元"><text:span text:style-name="T14">存</text:span></text:span><text:span text:style-name="預設段落字型"><text:span text:style-name="T12">場所之位</text:span></text:span><text:soft-page-break/><text:span text:style-name="預設段落字型"><text:span text:style-name="T12">置、構造、設備及貯放危險</text:span></text:span><text:span text:style-name="預設段落字型"><text:span text:style-name="T13">化學</text:span></text:span><text:span text:style-name="預設段落字型"><text:span text:style-name="T12">物品的安全性，且留存檢查紀錄；可燃性高壓氣體運作或貯</text:span></text:span><text:span text:style-name="壹_3001_內文_20_字元"><text:span text:style-name="T12">（儲）</text:span></text:span><text:span text:style-name="預設段落字型"><text:span text:style-name="T12">存場所應設有專人管理。</text:span></text:span></text:p>
      <text:p text:style-name="P92"><text:span text:style-name="_28_一_29_標題_20_字元"><text:span text:style-name="T14">（八）運作或貯</text:span></text:span><text:span text:style-name="壹_3001_內文_20_字元"><text:span text:style-name="T12">（儲）</text:span></text:span><text:span text:style-name="_28_一_29_標題_20_字元"><text:span text:style-name="T14">存</text:span></text:span><text:span text:style-name="預設段落字型"><text:span text:style-name="T12">危險</text:span></text:span><text:span text:style-name="預設段落字型"><text:span text:style-name="T13">化學</text:span></text:span><text:span text:style-name="預設段落字型"><text:span text:style-name="T12">物品之</text:span></text:span><text:span text:style-name="_28_一_29_標題_20_字元"><text:span text:style-name="T14">場所</text:span></text:span><text:span text:style-name="預設段落字型"><text:span text:style-name="T12">應有標示或設置公告板，管控進出人員，必要時裝設監控或防竊設備。</text:span></text:span></text:p>
      <text:p text:style-name="P92"><text:span text:style-name="_28_一_29_標題_20_字元"><text:span text:style-name="T14">（九）</text:span></text:span><text:span text:style-name="預設段落字型"><text:span text:style-name="T12">公私機構停止或暫停相關營運時，應提前妥適處理留置在其運作或貯</text:span></text:span><text:span text:style-name="壹_3001_內文_20_字元"><text:span text:style-name="T12">（儲）</text:span></text:span><text:span text:style-name="預設段落字型"><text:span text:style-name="T12">存場所之危險</text:span></text:span><text:span text:style-name="預設段落字型"><text:span text:style-name="T13">化學</text:span></text:span><text:span text:style-name="預設段落字型"><text:span text:style-name="T12">物品。</text:span></text:span></text:p>
      <text:p text:style-name="P83"><text:span text:style-name="_28_一_29_標題_20_字元"><text:span text:style-name="T7">三、管理檢查</text:span></text:span></text:p>
      <text:p text:style-name="P92"><text:span text:style-name="_28_一_29_標題_20_字元"><text:span text:style-name="T14">（一）主管/目的事業主管機關依權責及法規規定，得規範運作或貯</text:span></text:span><text:span text:style-name="壹_3001_內文_20_字元"><text:span text:style-name="T12">（儲）</text:span></text:span><text:span text:style-name="_28_一_29_標題_20_字元"><text:span text:style-name="T14">存</text:span></text:span><text:span text:style-name="預設段落字型"><text:span text:style-name="T12">危險</text:span></text:span><text:span text:style-name="預設段落字型"><text:span text:style-name="T13">化學</text:span></text:span><text:span text:style-name="預設段落字型"><text:span text:style-name="T12">物品之公私機構，定期提報其製造、加工或使用之危險化學物品種類及數量。</text:span></text:span></text:p>
      <text:p text:style-name="P92"><text:span text:style-name="_28_一_29_標題_20_字元"><text:span text:style-name="T14">（二）主管/目的事業主管機關依權責及法規規定，得要求輸入及製造危險</text:span></text:span><text:span text:style-name="預設段落字型"><text:span text:style-name="T13">化學</text:span></text:span><text:span text:style-name="_28_一_29_標題_20_字元"><text:span text:style-name="T14">物品者完成容器包裝標示，隨貨品備具安全資料表。</text:span></text:span></text:p>
      <text:p text:style-name="P92"><text:span text:style-name="_28_一_29_標題_20_字元"><text:span text:style-name="T14">（三）主管/目的事業主管機關依權責及法規規定，得要求運作</text:span></text:span><text:span text:style-name="預設段落字型"><text:span text:style-name="T12">危險化學物品達一定數量以上之公私機構，應投保公共意外責任保險。</text:span></text:span></text:p>
      <text:p text:style-name="P92"><text:span text:style-name="_28_一_29_標題_20_字元"><text:span text:style-name="T14">（四）主管/目的事業主管機關依權責及法規規定，得要求</text:span></text:span><text:span text:style-name="預設段落字型"><text:span text:style-name="T12">同一工業區/園區內有5家以上運作危險</text:span></text:span><text:span text:style-name="預設段落字型"><text:span text:style-name="T13">化學</text:span></text:span><text:span text:style-name="預設段落字型"><text:span text:style-name="T12">物品且達一定數量以上之公私機構者，應成立聯防組織。</text:span></text:span></text:p>
      <text:p text:style-name="P92"><text:span text:style-name="_28_一_29_標題_20_字元"><text:span text:style-name="T14">（五）主管/目的事業主管機關依法規規定或為保護</text:span></text:span><text:span text:style-name="預設段落字型"><text:span text:style-name="T12">危險</text:span></text:span><text:span text:style-name="預設段落字型"><text:span text:style-name="T13">化學</text:span></text:span><text:span text:style-name="預設段落字型"><text:span text:style-name="T12">物品運作貯</text:span></text:span><text:span text:style-name="壹_3001_內文_20_字元"><text:span text:style-name="T12">（儲）</text:span></text:span><text:span text:style-name="預設段落字型"><text:span text:style-name="T12">存公私機構之安全</text:span></text:span><text:span text:style-name="_28_一_29_標題_20_字元"><text:span text:style-name="T14">，得劃定防護與監控管制區域，實施人車進出管制與身分驗證等相關措施。</text:span></text:span></text:p>
      <text:p text:style-name="P92"><text:span text:style-name="_28_一_29_標題_20_字元"><text:span text:style-name="T14">（六）主管/目的事業主管機關依法規規定，得派員並出示相關執行職務之證明文件或足資辨識身分之標誌，進入公私機構執行危險</text:span></text:span><text:span text:style-name="預設段落字型"><text:span text:style-name="T13">化學</text:span></text:span><text:span text:style-name="_28_一_29_標題_20_字元"><text:span text:style-name="T14">物品查檢，公私機構不得拒絕。</text:span></text:span></text:p>
      <text:p text:style-name="P16"><text:soft-page-break/>四、人員訓練與管理</text:p>
      <text:p text:style-name="P75"><text:span text:style-name="預設段落字型"><text:span text:style-name="T12">運作危險</text:span></text:span><text:span text:style-name="預設段落字型"><text:span text:style-name="T13">化學</text:span></text:span><text:span text:style-name="預設段落字型"><text:span text:style-name="T12">物品之公私機構，應定期辦理人員教育訓練，及執行相關人員確實知悉危險</text:span></text:span><text:span text:style-name="預設段落字型"><text:span text:style-name="T13">化學</text:span></text:span><text:span text:style-name="預設段落字型"><text:span text:style-name="T12">物品資訊之必要措施；教育訓練課程內容及時數，依各主管</text:span></text:span><text:span text:style-name="_28_一_29_標題_20_字元"><text:span text:style-name="T14">/</text:span></text:span><text:span text:style-name="預設段落字型"><text:span text:style-name="T12">目的事業主管機關相關教育、應變訓練規定，及參照「職業安全衛生教育訓練規則」辦理，並留存紀錄。</text:span></text:span></text:p>
      <text:p text:style-name="P71"><text:span text:style-name="預設段落字型"><text:span text:style-name="T47">陸、運作與貯</text:span></text:span><text:span text:style-name="壹_3001_內文_20_字元"><text:span text:style-name="T48">（儲）</text:span></text:span><text:span text:style-name="預設段落字型"><text:span text:style-name="T47">存設施規範</text:span></text:span></text:p>
      <text:p text:style-name="P80"><text:span text:style-name="壹_3001_內文_20_字元"><text:span text:style-name="T12">經盤點各主管/目的事業主管機關對危險</text:span></text:span><text:span text:style-name="預設段落字型"><text:span text:style-name="T13">化學</text:span></text:span><text:span text:style-name="壹_3001_內文_20_字元"><text:span text:style-name="T12">物品運作與貯（儲）存之管理，多以符合消防法規為最基本管制要求，本指引爰以消防法規為基本，經參照相關運作與貯（儲）存管理規定後提出建議，供檢視轄管危險</text:span></text:span><text:span text:style-name="預設段落字型"><text:span text:style-name="T13">化學</text:span></text:span><text:span text:style-name="壹_3001_內文_20_字元"><text:span text:style-name="T12">物品運作與貯（儲）存設施之安全性。</text:span></text:span></text:p>
      <text:p text:style-name="P78"><text:span text:style-name="預設段落字型"><text:span text:style-name="T12">參考「</text:span></text:span><text:span text:style-name="壹_3001_內文_20_字元"><text:span text:style-name="T12">各類場所消防安全設備設置標準</text:span></text:span><text:span text:style-name="預設段落字型"><text:span text:style-name="T12">」和相關法規之</text:span></text:span><text:span text:style-name="壹_3001_內文_20_字元"><text:span text:style-name="T12">運作與</text:span></text:span><text:span text:style-name="預設段落字型"><text:span text:style-name="T12">貯</text:span></text:span><text:span text:style-name="壹_3001_內文_20_字元"><text:span text:style-name="T12">（儲）</text:span></text:span><text:span text:style-name="預設段落字型"><text:span text:style-name="T12">存設施規範，及依</text:span></text:span><text:span text:style-name="壹_3001_內文_20_字元"><text:span text:style-name="T12">附件2達管制量以上者，就危險化學物品性質設置之運作與貯（儲）存場所，依所在位置及類型，概分為「室内／室外運作與貯（儲）存場所」</text:span></text:span><text:span text:style-name="預設段落字型"><text:span text:style-name="T12">、</text:span></text:span><text:span text:style-name="壹_3001_內文_20_字元"><text:span text:style-name="T12">「室内／室外／地下運作與貯（儲）槽場所」及「可燃性高壓氣體運作與貯（儲）存場所」等。</text:span></text:span></text:p>
      <text:p text:style-name="P77"><text:span text:style-name="壹_3001_內文_20_字元"><text:span text:style-name="T12">依運作與</text:span></text:span><text:span text:style-name="預設段落字型"><text:span text:style-name="T12">貯</text:span></text:span><text:span text:style-name="壹_3001_內文_20_字元"><text:span text:style-name="T12">（儲）</text:span></text:span><text:span text:style-name="預設段落字型"><text:span text:style-name="T12">存場所</text:span></text:span><text:span text:style-name="壹_3001_內文_20_字元"><text:span text:style-name="T12">位置、構造及設備，提出表1至表3基本規範；並由各主管/目的事業主管機關督導所屬公私機構每半年自主檢核1次（附件 4 第二部分檢核表），作成紀錄並保存1年。</text:span></text:span></text:p>
      <text:p text:style-name="P79"><text:span text:style-name="壹_3001_內文_20_字元"><text:span text:style-name="T12">至於非歸類為前7大類之其他危險</text:span></text:span><text:span text:style-name="預設段落字型"><text:span text:style-name="T13">化學</text:span></text:span><text:span text:style-name="壹_3001_內文_20_字元"><text:span text:style-name="T12">物品，或運作與貯（儲）存量高於附件2管制量之運作與貯（儲）存場所，主管/目的事業主管機關另有相關法規規定者，依其規定辦理。</text:span></text:span></text:p>
      <text:p text:style-name="P84"><text:span text:style-name="_28_一_29_標題_20_字元"><text:span text:style-name="T14">一、</text:span></text:span><text:span text:style-name="壹_3001_內文_20_字元"><text:span text:style-name="T12">室内／室外運作與貯（儲）存場所</text:span></text:span></text:p>
      <text:p text:style-name="P85"><text:span text:style-name="預設段落字型"><text:span text:style-name="T9">指位於建築物內</text:span></text:span><text:span text:style-name="壹_3001_內文_20_字元"><text:span text:style-name="T12">／外，</text:span></text:span><text:span text:style-name="預設段落字型"><text:span text:style-name="T9">以</text:span></text:span><text:span text:style-name="壹_3001_內文_20_字元"><text:span text:style-name="T12">貯（儲）</text:span></text:span><text:span text:style-name="預設段落字型"><text:span text:style-name="T9">槽以外方式</text:span></text:span><text:span text:style-name="壹_3001_內文_20_字元"><text:span text:style-name="T12">運作與貯（儲）</text:span></text:span><text:span text:style-name="預設段落字型"><text:span text:style-name="T9">存危險</text:span></text:span><text:span text:style-name="預設段落字型"><text:span text:style-name="T10">化學</text:span></text:span><text:span text:style-name="預設段落字型"><text:span text:style-name="T9">物品之場所。</text:span></text:span></text:p>
      <text:p text:style-name="P106"><text:soft-page-break/><text:span text:style-name="預設段落字型"><text:span text:style-name="T51">表1 <text:s/></text:span></text:span><text:span text:style-name="壹_3001_內文_20_字元"><text:span text:style-name="T1">室内／室外運作與貯（儲）存場所</text:span></text:span><text:span text:style-name="預設段落字型"><text:span text:style-name="T51">設施規範</text:span></text:span></text:p>
      <table:table table:name="表格1" table:style-name="表格1">
        <table:table-column table:style-name="表格1.A"/>
        <table:table-column table:style-name="表格1.B"/>
        <table:table-column table:style-name="表格1.C"/>
        <table:table-header-rows>
          <table:table-row table:style-name="表格1.1">
            <table:table-cell table:style-name="表格1.A1" office:value-type="string">
              <text:p text:style-name="P119"><text:span text:style-name="壹_3001_內文_20_字元"><text:span text:style-name="T58">項目</text:span></text:span></text:p>
            </table:table-cell>
            <table:table-cell table:style-name="表格1.A1" office:value-type="string">
              <text:p text:style-name="P119"><text:span text:style-name="壹_3001_內文_20_字元"><text:span text:style-name="T58">室内貯</text:span></text:span><text:span text:style-name="壹_3001_內文_20_字元"><text:span text:style-name="T57">（儲）</text:span></text:span><text:span text:style-name="壹_3001_內文_20_字元"><text:span text:style-name="T58">存場所</text:span></text:span></text:p>
            </table:table-cell>
            <table:table-cell table:style-name="表格1.A1" office:value-type="string">
              <text:p text:style-name="P119"><text:span text:style-name="壹_3001_內文_20_字元"><text:span text:style-name="T58">室外貯</text:span></text:span><text:span text:style-name="壹_3001_內文_20_字元"><text:span text:style-name="T57">（儲）</text:span></text:span><text:span text:style-name="壹_3001_內文_20_字元"><text:span text:style-name="T58">存場所</text:span></text:span></text:p>
            </table:table-cell>
          </table:table-row>
        </table:table-header-rows>
        <table:table-row table:style-name="表格1.2">
          <table:table-cell table:style-name="表格1.A2" office:value-type="string">
            <text:p text:style-name="P18">安全</text:p>
            <text:p text:style-name="P18">距離</text:p>
          </table:table-cell>
          <table:table-cell table:style-name="表格1.B2" table:number-columns-spanned="2" office:value-type="string">
            <text:p text:style-name="P121"><text:span text:style-name="預設段落字型"><text:span text:style-name="T67">1</text:span></text:span><text:span text:style-name="預設段落字型"><text:span text:style-name="T68">、</text:span></text:span><text:span text:style-name="預設段落字型"><text:span text:style-name="T67">外牆或相當於該外牆之設施外側</text:span></text:span><text:span text:style-name="預設段落字型"><text:span text:style-name="T68">，</text:span></text:span><text:span text:style-name="預設段落字型"><text:span text:style-name="T67">與鄰近場所安全距離</text:span></text:span><text:span text:style-name="預設段落字型"><text:span text:style-name="T68">：</text:span></text:span></text:p>
            <text:p text:style-name="P122"><text:span text:style-name="預設段落字型"><text:span text:style-name="T68">（</text:span></text:span><text:span text:style-name="預設段落字型"><text:span text:style-name="T67">1</text:span></text:span><text:span text:style-name="預設段落字型"><text:span text:style-name="T68">）</text:span></text:span><text:span text:style-name="預設段落字型"><text:span text:style-name="T67">與古蹟及圖書館等場所應在</text:span></text:span><text:span text:style-name="預設段落字型"><text:span text:style-name="T68"> </text:span></text:span><text:span text:style-name="預設段落字型"><text:span text:style-name="T67">50</text:span></text:span><text:span text:style-name="預設段落字型"><text:span text:style-name="T68"> </text:span></text:span><text:span text:style-name="預設段落字型"><text:span text:style-name="T67">公尺以上。</text:span></text:span></text:p>
            <text:p text:style-name="P122"><text:span text:style-name="預設段落字型"><text:span text:style-name="T68">（2）</text:span></text:span><text:span text:style-name="預設段落字型"><text:span text:style-name="T67">與民眾住宅、學校與公共場所應在</text:span></text:span><text:span text:style-name="預設段落字型"><text:span text:style-name="T68"> </text:span></text:span><text:span text:style-name="預設段落字型"><text:span text:style-name="T67">30</text:span></text:span><text:span text:style-name="預設段落字型"><text:span text:style-name="T68"> </text:span></text:span><text:span text:style-name="預設段落字型"><text:span text:style-name="T67">公尺以上。</text:span></text:span></text:p>
            <text:p text:style-name="P122"><text:span text:style-name="預設段落字型"><text:span text:style-name="T68">（3）</text:span></text:span><text:span text:style-name="預設段落字型"><text:span text:style-name="T67">與其他危險</text:span></text:span><text:span text:style-name="預設段落字型"><text:span text:style-name="T68">化學</text:span></text:span><text:span text:style-name="預設段落字型"><text:span text:style-name="T67">物品貯</text:span></text:span><text:span text:style-name="壹_3001_內文_20_字元"><text:span text:style-name="T66">（儲）</text:span></text:span><text:span text:style-name="預設段落字型"><text:span text:style-name="T67">存場所應在</text:span></text:span><text:span text:style-name="預設段落字型"><text:span text:style-name="T68"> </text:span></text:span><text:span text:style-name="預設段落字型"><text:span text:style-name="T67">20</text:span></text:span><text:span text:style-name="預設段落字型"><text:span text:style-name="T68"> </text:span></text:span><text:span text:style-name="預設段落字型"><text:span text:style-name="T67">公尺以上。</text:span></text:span></text:p>
            <text:p text:style-name="P122"><text:span text:style-name="預設段落字型"><text:span text:style-name="T68">（4）</text:span></text:span><text:span text:style-name="預設段落字型"><text:span text:style-name="T67">與前3項所列場所以外場所之距離，應在</text:span></text:span><text:span text:style-name="預設段落字型"><text:span text:style-name="T68"> </text:span></text:span><text:span text:style-name="預設段落字型"><text:span text:style-name="T67">10</text:span></text:span><text:span text:style-name="預設段落字型"><text:span text:style-name="T68"> </text:span></text:span><text:span text:style-name="預設段落字型"><text:span text:style-name="T67">公尺以上。</text:span></text:span></text:p>
            <text:p text:style-name="P122"><text:span text:style-name="預設段落字型"><text:span text:style-name="T68">（5）</text:span></text:span><text:span text:style-name="預設段落字型"><text:span text:style-name="T67">與電壓超過</text:span></text:span><text:span text:style-name="預設段落字型"><text:span text:style-name="T68"> </text:span></text:span><text:span text:style-name="預設段落字型"><text:span text:style-name="T67">35,000</text:span></text:span><text:span text:style-name="預設段落字型"><text:span text:style-name="T68"> </text:span></text:span><text:span text:style-name="預設段落字型"><text:span text:style-name="T67">伏特之高架電線之距離，應在</text:span></text:span><text:span text:style-name="預設段落字型"><text:span text:style-name="T68"> </text:span></text:span><text:span text:style-name="預設段落字型"><text:span text:style-name="T67">5</text:span></text:span><text:span text:style-name="預設段落字型"><text:span text:style-name="T68"> </text:span></text:span><text:span text:style-name="預設段落字型"><text:span text:style-name="T67">公尺以上。</text:span></text:span></text:p>
            <text:p text:style-name="P122"><text:span text:style-name="預設段落字型"><text:span text:style-name="T68">（6）</text:span></text:span><text:span text:style-name="預設段落字型"><text:span text:style-name="T67">與電壓超過</text:span></text:span><text:span text:style-name="預設段落字型"><text:span text:style-name="T68"> </text:span></text:span><text:span text:style-name="預設段落字型"><text:span text:style-name="T67">7,000</text:span></text:span><text:span text:style-name="預設段落字型"><text:span text:style-name="T68"> </text:span></text:span><text:span text:style-name="預設段落字型"><text:span text:style-name="T67">伏特</text:span></text:span><text:span text:style-name="預設段落字型"><text:span text:style-name="T68">、</text:span></text:span><text:span text:style-name="預設段落字型"><text:span text:style-name="T67">35,000</text:span></text:span><text:span text:style-name="預設段落字型"><text:span text:style-name="T68"> </text:span></text:span><text:span text:style-name="預設段落字型"><text:span text:style-name="T67">伏特以下之高架電線之距離，應在</text:span></text:span><text:span text:style-name="預設段落字型"><text:span text:style-name="T68"> </text:span></text:span><text:span text:style-name="預設段落字型"><text:span text:style-name="T67">3</text:span></text:span><text:span text:style-name="預設段落字型"><text:span text:style-name="T68"> </text:span></text:span><text:span text:style-name="預設段落字型"><text:span text:style-name="T67">公尺以上。</text:span></text:span></text:p>
            <text:p text:style-name="P123"><text:span text:style-name="預設段落字型"><text:span text:style-name="T67">2</text:span></text:span><text:span text:style-name="預設段落字型"><text:span text:style-name="T68">、</text:span></text:span><text:span text:style-name="預設段落字型"><text:span text:style-name="T67">設有擋牆者，得減半計算之。</text:span></text:span></text:p>
          </table:table-cell>
          <table:covered-table-cell/>
        </table:table-row>
        <table:table-row table:style-name="表格1.2">
          <table:table-cell table:style-name="表格1.A3" office:value-type="string">
            <text:p text:style-name="P19">擋牆</text:p>
          </table:table-cell>
          <table:table-cell table:style-name="表格1.B3" table:number-columns-spanned="2" office:value-type="string">
            <text:p text:style-name="P121"><text:span text:style-name="預設段落字型"><text:span text:style-name="T68">1、</text:span></text:span><text:span text:style-name="預設段落字型"><text:span text:style-name="T67">設置位置</text:span></text:span><text:span text:style-name="預設段落字型"><text:span text:style-name="T68">：</text:span></text:span><text:span text:style-name="預設段落字型"><text:span text:style-name="T67">距離場所外牆或相當於該外牆之設施外側 2 公尺以上。</text:span></text:span></text:p>
            <text:p text:style-name="P121"><text:span text:style-name="預設段落字型"><text:span text:style-name="T68">2、厚（斜）度、種類：1</text:span></text:span><text:span text:style-name="預設段落字型"><text:span text:style-name="T67">5公分以上之鋼筋或鋼骨混凝土牆；或</text:span></text:span><text:span text:style-name="預設段落字型"><text:span text:style-name="T68"> </text:span></text:span><text:span text:style-name="預設段落字型"><text:span text:style-name="T67">20</text:span></text:span><text:span text:style-name="預設段落字型"><text:span text:style-name="T68"> </text:span></text:span><text:span text:style-name="預設段落字型"><text:span text:style-name="T67">公分以上之鋼筋或鋼骨補強空心磚牆</text:span></text:span><text:span text:style-name="預設段落字型"><text:span text:style-name="T68">；</text:span></text:span><text:span text:style-name="預設段落字型"><text:span text:style-name="T67">或堆高斜度不超過</text:span></text:span><text:span text:style-name="預設段落字型"><text:span text:style-name="T68"> </text:span></text:span><text:span text:style-name="預設段落字型"><text:span text:style-name="T67">60</text:span></text:span><text:span text:style-name="預設段落字型"><text:span text:style-name="T68"> </text:span></text:span><text:span text:style-name="預設段落字型"><text:span text:style-name="T67">度之土堤。</text:span></text:span></text:p>
            <text:p text:style-name="P124"><text:span text:style-name="預設段落字型"><text:span text:style-name="T68">3、高度：</text:span></text:span><text:span text:style-name="預設段落字型"><text:span text:style-name="T67">能有效阻隔延燒。</text:span></text:span></text:p>
          </table:table-cell>
          <table:covered-table-cell/>
        </table:table-row>
        <table:table-row table:style-name="表格1.4">
          <table:table-cell table:style-name="表格1.A4" office:value-type="string">
            <text:p text:style-name="P19">保留空地</text:p>
          </table:table-cell>
          <table:table-cell table:style-name="表格1.B4" office:value-type="string">
            <text:p text:style-name="P135"><text:span text:style-name="預設段落字型"><text:span text:style-name="T68">應依危險</text:span></text:span><text:span text:style-name="預設段落字型"><text:span text:style-name="T69">化學</text:span></text:span><text:span text:style-name="預設段落字型"><text:span text:style-name="T68">物品性質、貯</text:span></text:span><text:span text:style-name="壹_3001_內文_20_字元"><text:span text:style-name="T66">（儲）</text:span></text:span><text:span text:style-name="預設段落字型"><text:span text:style-name="T68">存量與貯</text:span></text:span><text:span text:style-name="壹_3001_內文_20_字元"><text:span text:style-name="T66">（儲）</text:span></text:span><text:span text:style-name="預設段落字型"><text:span text:style-name="T68">存場所構造保留適當之空地寬度，至少0.5公尺以上。</text:span></text:span></text:p>
          </table:table-cell>
          <table:table-cell table:style-name="表格1.C4" office:value-type="string">
            <text:p text:style-name="P125"><text:span text:style-name="預設段落字型"><text:span text:style-name="T76">至少3公尺以上</text:span></text:span><text:span text:style-name="預設段落字型"><text:span text:style-name="T77">（</text:span></text:span><text:span text:style-name="預設段落字型"><text:span text:style-name="T76">如儲存硫磺，保留空地寬度得縮減至規定寬度1/3</text:span></text:span><text:span text:style-name="預設段落字型"><text:span text:style-name="T77">）</text:span></text:span></text:p>
          </table:table-cell>
        </table:table-row>
        <table:table-row table:style-name="表格1.5">
          <table:table-cell table:style-name="表格1.A5" office:value-type="string">
            <text:p text:style-name="P19">位置</text:p>
            <text:p text:style-name="P19">構造</text:p>
            <text:p text:style-name="P19">設備</text:p>
          </table:table-cell>
          <table:table-cell table:style-name="表格1.B5" office:value-type="string">
            <text:p text:style-name="P26">1、樓層高度不得超過 6 公尺。</text:p>
            <text:p text:style-name="P26">2、樓地板面積不得超過 1,000 平方公尺。</text:p>
            <text:p text:style-name="P26">3、牆壁、柱、地板為防火構造；樑為不燃材料。</text:p>
            <text:p text:style-name="P26">4、屋頂應以不燃材料建造，並以輕質金屬板或其他輕質不燃材料覆蓋。</text:p>
            <text:p text:style-name="P26">5、不得設置天花板。</text:p>
            <text:p text:style-name="P26">6、窗戶及出入口應設置 30分鐘以上防火時效之防火門窗。<text:soft-page-break/>但有延燒之虞者，出入口應設置 1小時以上防火時效之常時關閉式防火門。</text:p>
            <text:p text:style-name="P26">7、前項裝有玻璃時，應為鑲嵌鐵絲網玻璃或具有同等以上防護性能者。</text:p>
            <text:p text:style-name="P126"><text:span text:style-name="預設段落字型"><text:span text:style-name="T68">8、貯</text:span></text:span><text:span text:style-name="壹_3001_內文_20_字元"><text:span text:style-name="T66">（儲）</text:span></text:span><text:span text:style-name="預設段落字型"><text:span text:style-name="T68">存液體應設置集液設施。</text:span></text:span></text:p>
            <text:p text:style-name="P26">9、充分採光、照明及通風設備。</text:p>
            <text:p text:style-name="P124"><text:span text:style-name="預設段落字型"><text:span text:style-name="T68">10、</text:span></text:span><text:span text:style-name="預設段落字型"><text:span text:style-name="T67">貯</text:span></text:span><text:span text:style-name="壹_3001_內文_20_字元"><text:span text:style-name="T66">（儲）</text:span></text:span><text:span text:style-name="預設段落字型"><text:span text:style-name="T67">存量達管制量10倍以上，應設避雷設備。</text:span></text:span></text:p>
          </table:table-cell>
          <table:table-cell table:style-name="表格1.C5" office:value-type="string">
            <text:p text:style-name="P26">1、設置於不潮濕且排水良好之位置。</text:p>
            <text:p text:style-name="P26">2、場所外圍應以圍欄區劃。</text:p>
            <text:p text:style-name="P26">3、應以容器裝置。</text:p>
            <text:p text:style-name="P26">4、內部應留有 1.5 公尺以上走道。</text:p>
            <text:p text:style-name="P126"><text:span text:style-name="預設段落字型"><text:span text:style-name="T68">5、走道分區範圍內貯</text:span></text:span><text:span text:style-name="壹_3001_內文_20_字元"><text:span text:style-name="T66">（儲）</text:span></text:span><text:span text:style-name="預設段落字型"><text:span text:style-name="T68">存數量及容器堆積高度，應符合規定。</text:span></text:span></text:p>
          </table:table-cell>
        </table:table-row>
        <table:table-row table:style-name="表格1.6">
          <table:table-cell table:style-name="表格1.A6" office:value-type="string">
            <text:p text:style-name="P20">標示</text:p>
          </table:table-cell>
          <table:table-cell table:style-name="表格1.B6" table:number-columns-spanned="2" office:value-type="string">
            <text:p text:style-name="P136"><text:span text:style-name="預設段落字型"><text:span text:style-name="T76">標示板應設置於主要出入口附近，且由外部可明顯易見處，不須每一個出入口均設置；除相關法規另有規定外，規格可參照「六類公共危險物品製造</text:span></text:span><text:span text:style-name="預設段落字型"><text:span text:style-name="T78">儲</text:span></text:span><text:span text:style-name="預設段落字型"><text:span text:style-name="T76">存及處理場所標示板規格及設置要點」規定。</text:span></text:span></text:p>
          </table:table-cell>
          <table:covered-table-cell/>
        </table:table-row>
      </table:table>
      <text:p text:style-name="P97"><text:span text:style-name="_28_一_29_標題_20_字元"><text:span text:style-name="T14">二、</text:span></text:span><text:span text:style-name="壹_3001_內文_20_字元"><text:span text:style-name="T12">室内／室外／地下運作與貯（</text:span></text:span><text:span text:style-name="_28_一_29_標題_20_字元"><text:span text:style-name="T14">儲</text:span></text:span><text:span text:style-name="壹_3001_內文_20_字元"><text:span text:style-name="T12">）</text:span></text:span><text:span text:style-name="_28_一_29_標題_20_字元"><text:span text:style-name="T14">槽場所</text:span></text:span></text:p>
      <text:p text:style-name="P87"><text:span text:style-name="預設段落字型"><text:span text:style-name="T24">指在建築物內</text:span></text:span><text:span text:style-name="壹_3001_內文_20_字元"><text:span text:style-name="T25">／外或在</text:span></text:span><text:span text:style-name="預設段落字型"><text:span text:style-name="T24">地面下，設置（埋設）容量超過 600 公升且不可移動之</text:span></text:span><text:span text:style-name="壹_3001_內文_20_字元"><text:span text:style-name="T25">貯（</text:span></text:span><text:span text:style-name="_28_一_29_標題_20_字元"><text:span text:style-name="T18">儲</text:span></text:span><text:span text:style-name="壹_3001_內文_20_字元"><text:span text:style-name="T25">）</text:span></text:span><text:span text:style-name="預設段落字型"><text:span text:style-name="T24">槽，</text:span></text:span><text:span text:style-name="壹_3001_內文_20_字元"><text:span text:style-name="T25">貯（</text:span></text:span><text:span text:style-name="_28_一_29_標題_20_字元"><text:span text:style-name="T18">儲</text:span></text:span><text:span text:style-name="壹_3001_內文_20_字元"><text:span text:style-name="T25">）</text:span></text:span><text:span text:style-name="預設段落字型"><text:span text:style-name="T24">存危險化學物品之場所。</text:span></text:span></text:p>
      <text:p text:style-name="P141"/>
      <text:p text:style-name="P106"><text:span text:style-name="預設段落字型"><text:span text:style-name="T30">表</text:span></text:span><text:span text:style-name="預設段落字型"><text:span text:style-name="T51">2</text:span></text:span><text:span text:style-name="預設段落字型"><text:span text:style-name="T30"> <text:s/></text:span></text:span><text:span text:style-name="預設段落字型"><text:span text:style-name="T97">室内／室外／地下運作與貯（儲）</text:span></text:span><text:span text:style-name="預設段落字型"><text:span text:style-name="T30">槽場所設施規範</text:span></text:span></text:p>
      <table:table table:name="表格2" table:style-name="表格2">
        <table:table-column table:style-name="表格2.A"/>
        <table:table-column table:style-name="表格2.B"/>
        <table:table-column table:style-name="表格2.C"/>
        <table:table-column table:style-name="表格2.D"/>
        <table:table-header-rows>
          <table:table-row table:style-name="表格2.1">
            <table:table-cell table:style-name="表格2.A1" office:value-type="string">
              <text:p text:style-name="P142"><text:span text:style-name="壹_3001_內文_20_字元"><text:span text:style-name="T58">項目</text:span></text:span></text:p>
            </table:table-cell>
            <table:table-cell table:style-name="表格2.A1" office:value-type="string">
              <text:p text:style-name="P142"><text:span text:style-name="壹_3001_內文_20_字元"><text:span text:style-name="T58">室内</text:span></text:span><text:span text:style-name="壹_3001_內文_20_字元"><text:span text:style-name="T57">貯（</text:span></text:span><text:span text:style-name="_28_一_29_標題_20_字元"><text:span text:style-name="T59">儲</text:span></text:span><text:span text:style-name="壹_3001_內文_20_字元"><text:span text:style-name="T57">）</text:span></text:span><text:span text:style-name="壹_3001_內文_20_字元"><text:span text:style-name="T58">槽</text:span></text:span><text:span text:style-name="壹_3001_內文_20_字元"><text:span text:style-name="T62"> <text:s/></text:span></text:span><text:span text:style-name="壹_3001_內文_20_字元"><text:span text:style-name="T58">場所</text:span></text:span></text:p>
            </table:table-cell>
            <table:table-cell table:style-name="表格2.A1" office:value-type="string">
              <text:p text:style-name="P142"><text:span text:style-name="壹_3001_內文_20_字元"><text:span text:style-name="T58">室外</text:span></text:span><text:span text:style-name="壹_3001_內文_20_字元"><text:span text:style-name="T57">貯（</text:span></text:span><text:span text:style-name="_28_一_29_標題_20_字元"><text:span text:style-name="T59">儲</text:span></text:span><text:span text:style-name="壹_3001_內文_20_字元"><text:span text:style-name="T57">）</text:span></text:span><text:span text:style-name="壹_3001_內文_20_字元"><text:span text:style-name="T58">槽</text:span></text:span><text:span text:style-name="壹_3001_內文_20_字元"><text:span text:style-name="T62"> <text:s/></text:span></text:span><text:span text:style-name="壹_3001_內文_20_字元"><text:span text:style-name="T58">場所</text:span></text:span></text:p>
            </table:table-cell>
            <table:table-cell table:style-name="表格2.A1" office:value-type="string">
              <text:p text:style-name="P142"><text:span text:style-name="壹_3001_內文_20_字元"><text:span text:style-name="T58">地下</text:span></text:span><text:span text:style-name="壹_3001_內文_20_字元"><text:span text:style-name="T57">貯（</text:span></text:span><text:span text:style-name="_28_一_29_標題_20_字元"><text:span text:style-name="T59">儲</text:span></text:span><text:span text:style-name="壹_3001_內文_20_字元"><text:span text:style-name="T57">）</text:span></text:span><text:span text:style-name="壹_3001_內文_20_字元"><text:span text:style-name="T58">槽</text:span></text:span><text:span text:style-name="壹_3001_內文_20_字元"><text:span text:style-name="T62"> <text:s/></text:span></text:span><text:span text:style-name="壹_3001_內文_20_字元"><text:span text:style-name="T58">場所</text:span></text:span></text:p>
            </table:table-cell>
          </table:table-row>
        </table:table-header-rows>
        <table:table-row table:style-name="表格2.2">
          <table:table-cell table:style-name="表格2.A2" office:value-type="string">
            <text:p text:style-name="P145"><text:span text:style-name="壹_3001_內文_20_字元"><text:span text:style-name="T67">設置</text:span></text:span></text:p>
            <text:p text:style-name="P145"><text:span text:style-name="壹_3001_內文_20_字元"><text:span text:style-name="T67">位置</text:span></text:span></text:p>
          </table:table-cell>
          <table:table-cell table:style-name="表格2.B2" office:value-type="string">
            <text:p text:style-name="P138"><text:span text:style-name="預設段落字型"><text:span text:style-name="T67">應設置於</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專用室。</text:span></text:span></text:p>
          </table:table-cell>
          <table:table-cell table:style-name="表格2.C2" office:value-type="string">
            <text:p text:style-name="P127"><text:span text:style-name="預設段落字型"><text:span text:style-name="T68">1、</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側板外壁與廠區外鄰近場所，應有安全距離。</text:span></text:span></text:p>
            <text:p text:style-name="P127"><text:span text:style-name="預設段落字型"><text:span text:style-name="T68">2、</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周圍應保留空地。</text:span></text:span></text:p>
            <text:p text:style-name="P27">3、應定著在堅固基礎上，並不得設置於岩盤斷層等易滑動之地形。</text:p>
          </table:table-cell>
          <table:table-cell table:style-name="表格2.D2" office:value-type="string">
            <text:p text:style-name="P126"><text:span text:style-name="預設段落字型"><text:span text:style-name="T68">1、</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頂部距離地面應在</text:span></text:span><text:span text:style-name="預設段落字型"><text:span text:style-name="T68"> </text:span></text:span><text:span text:style-name="預設段落字型"><text:span text:style-name="T67">60</text:span></text:span><text:span text:style-name="預設段落字型"><text:span text:style-name="T68"> </text:span></text:span><text:span text:style-name="預設段落字型"><text:span text:style-name="T67">公分以上。</text:span></text:span></text:p>
            <text:p text:style-name="P126"><text:span text:style-name="預設段落字型"><text:span text:style-name="T67">2</text:span></text:span><text:span text:style-name="預設段落字型"><text:span text:style-name="T68">、</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應置於地下槽室。</text:span></text:span></text:p>
          </table:table-cell>
        </table:table-row>
        <table:table-row table:style-name="表格2.3">
          <table:table-cell table:style-name="表格2.A3" table:number-rows-spanned="2" office:value-type="string">
            <text:p text:style-name="P28">儲槽</text:p>
            <text:p text:style-name="P28">結構</text:p>
          </table:table-cell>
          <table:table-cell table:style-name="表格2.B3" table:number-columns-spanned="3" office:value-type="string">
            <text:p text:style-name="P129"><text:span text:style-name="預設段落字型"><text:span text:style-name="T68">1、</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表面應有防蝕功能。</text:span></text:span></text:p>
            <text:p text:style-name="P129"><text:span text:style-name="預設段落字型"><text:span text:style-name="T68">2、非壓力</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應設置通氣管。</text:span></text:span></text:p>
            <text:p text:style-name="P129"><text:span text:style-name="預設段落字型"><text:span text:style-name="T68">3、壓力</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應設置安全裝置。</text:span></text:span></text:p>
            <text:p text:style-name="P130"><text:span text:style-name="預設段落字型"><text:span text:style-name="T68">4、</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槽應予設置自動顯示</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8">量裝置。</text:span></text:span></text:p>
          </table:table-cell>
          <table:covered-table-cell/>
          <table:covered-table-cell/>
        </table:table-row>
        <table:table-row table:style-name="表格2.4">
          <table:covered-table-cell table:style-name="表格2.A3"/>
          <table:table-cell table:style-name="表格2.B4" office:value-type="string">
            <text:p text:style-name="P138"><text:span text:style-name="預設段落字型"><text:span text:style-name="T33">貯（儲）槽專用室結構</text:span></text:span><text:span text:style-name="預設段落字型"><text:span text:style-name="T34">：</text:span></text:span></text:p>
            <text:p text:style-name="P127"><text:span text:style-name="預設段落字型"><text:span text:style-name="T68">1、</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專用室窗戶及出入口，應設置</text:span></text:span><text:span text:style-name="預設段落字型"><text:span text:style-name="T68"> </text:span></text:span><text:span text:style-name="預設段落字型"><text:span text:style-name="T67">30</text:span></text:span><text:span text:style-name="預設段落字型"><text:span text:style-name="T68"> </text:span></text:span><text:span text:style-name="預設段落字型"><text:span text:style-name="T67">分鐘以上防火時效防火門窗。</text:span></text:span></text:p>
            <text:p text:style-name="P127"><text:span text:style-name="預設段落字型"><text:span text:style-name="T67">2</text:span></text:span><text:span text:style-name="預設段落字型"><text:span text:style-name="T68">、</text:span></text:span><text:span text:style-name="預設段落字型"><text:span text:style-name="T67">外牆有延燒之虞者，出入口應設置</text:span></text:span><text:span text:style-name="預設段落字型"><text:span text:style-name="T68"> </text:span></text:span><text:span text:style-name="預設段落字型"><text:span text:style-name="T67">1</text:span></text:span><text:span text:style-name="預設段落字型"><text:span text:style-name="T68"> </text:span></text:span><text:span text:style-name="預設段落字型"><text:span text:style-name="T67">小時以上防火時效之常時關閉式</text:span></text:span><text:soft-page-break/><text:span text:style-name="預設段落字型"><text:span text:style-name="T67">防火門。</text:span></text:span></text:p>
            <text:p text:style-name="P127"><text:span text:style-name="預設段落字型"><text:span text:style-name="T67">3</text:span></text:span><text:span text:style-name="預設段落字型"><text:span text:style-name="T68">、</text:span></text:span><text:span text:style-name="預設段落字型"><text:span text:style-name="T67">窗戶及出入口應設置</text:span></text:span><text:span text:style-name="預設段落字型"><text:span text:style-name="T68"> 30 </text:span></text:span><text:span text:style-name="預設段落字型"><text:span text:style-name="T67">分鐘以上防火時效防火門窗；裝有玻璃時，應為鑲嵌鐵絲網玻璃或具有同等以上防護性能者。</text:span></text:span></text:p>
            <text:p text:style-name="P127"><text:span text:style-name="預設段落字型"><text:span text:style-name="T68">4、</text:span></text:span><text:span text:style-name="預設段落字型"><text:span text:style-name="T67">牆壁</text:span></text:span><text:span text:style-name="預設段落字型"><text:span text:style-name="T68">、</text:span></text:span><text:span text:style-name="預設段落字型"><text:span text:style-name="T67">樑</text:span></text:span><text:span text:style-name="預設段落字型"><text:span text:style-name="T68">、</text:span></text:span><text:span text:style-name="預設段落字型"><text:span text:style-name="T67">柱及地板應為防火構造</text:span></text:span><text:span text:style-name="預設段落字型"><text:span text:style-name="T68">；</text:span></text:span><text:span text:style-name="預設段落字型"><text:span text:style-name="T67">樑</text:span></text:span><text:span text:style-name="預設段落字型"><text:span text:style-name="T68">、柱</text:span></text:span><text:span text:style-name="預設段落字型"><text:span text:style-name="T67">應以不燃材料建造，外牆有延燒之虞</text:span></text:span><text:span text:style-name="預設段落字型"><text:span text:style-name="T68">者</text:span></text:span><text:span text:style-name="預設段落字型"><text:span text:style-name="T67">，除出入口外</text:span></text:span><text:span text:style-name="預設段落字型"><text:span text:style-name="T68">，</text:span></text:span><text:span text:style-name="預設段落字型"><text:span text:style-name="T67">不得設置開口。</text:span></text:span></text:p>
            <text:p text:style-name="P127"><text:span text:style-name="預設段落字型"><text:span text:style-name="T68">5、</text:span></text:span><text:span text:style-name="預設段落字型"><text:span text:style-name="T67">屋頂應以不燃材料建造，且不得設置天花板。</text:span></text:span></text:p>
            <text:p text:style-name="P128"><text:span text:style-name="預設段落字型"><text:span text:style-name="T68">6、</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存液體危險</text:span></text:span><text:span text:style-name="預設段落字型"><text:span text:style-name="T68">化學</text:span></text:span><text:span text:style-name="預設段落字型"><text:span text:style-name="T67">物品者，地板應為不滲透構造，並有適當傾斜度及集液設施。</text:span></text:span></text:p>
          </table:table-cell>
          <table:table-cell table:style-name="表格2.C4" office:value-type="string">
            <text:p text:style-name="P127"><text:span text:style-name="預設段落字型"><text:span text:style-name="T67">1</text:span></text:span><text:span text:style-name="預設段落字型"><text:span text:style-name="T68">、</text:span></text:span><text:span text:style-name="預設段落字型"><text:span text:style-name="T67">應具耐震及耐風壓之結構。</text:span></text:span></text:p>
            <text:p text:style-name="P127"><text:span text:style-name="預設段落字型"><text:span text:style-name="T67">2</text:span></text:span><text:span text:style-name="預設段落字型"><text:span text:style-name="T68">、</text:span></text:span><text:span text:style-name="預設段落字型"><text:span text:style-name="T67">支柱材料以鋼筋混凝土、鋼骨混凝土或其他具有同等以上防火性能之材料建造。</text:span></text:span></text:p>
            <text:p text:style-name="P126"><text:span text:style-name="預設段落字型"><text:span text:style-name="T67">3</text:span></text:span><text:span text:style-name="預設段落字型"><text:span text:style-name="T68">、</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內壓力異常上升時，有能將內部氣體及蒸氣由</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text:span></text:span><text:soft-page-break/><text:span text:style-name="預設段落字型"><text:span text:style-name="T67">上方排出之構造。</text:span></text:span></text:p>
          </table:table-cell>
          <table:table-cell table:style-name="表格2.D4" office:value-type="string">
            <text:p text:style-name="P127"><text:span text:style-name="預設段落字型"><text:span text:style-name="T67">1</text:span></text:span><text:span text:style-name="預設段落字型"><text:span text:style-name="T68">、</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配管裝設於</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頂部。</text:span></text:span></text:p>
            <text:p text:style-name="P127"><text:span text:style-name="預設段落字型"><text:span text:style-name="T67">2</text:span></text:span><text:span text:style-name="預設段落字型"><text:span text:style-name="T68">、</text:span></text:span><text:span text:style-name="預設段落字型"><text:span text:style-name="T67">於</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周圍適當位置設置</text:span></text:span><text:span text:style-name="預設段落字型"><text:span text:style-name="T68"> </text:span></text:span><text:span text:style-name="預設段落字型"><text:span text:style-name="T67">4</text:span></text:span><text:span text:style-name="預設段落字型"><text:span text:style-name="T68"> </text:span></text:span><text:span text:style-name="預設段落字型"><text:span text:style-name="T67">處以上測漏管或具有同等以上效能之洩漏檢測設備。</text:span></text:span></text:p>
            <text:p text:style-name="P127"><text:span text:style-name="預設段落字型"><text:span text:style-name="T68">3、</text:span></text:span><text:span text:style-name="預設段落字型"><text:span text:style-name="T67">槽室牆壁及底部</text:span></text:span><text:span text:style-name="預設段落字型"><text:span text:style-name="T68">，</text:span></text:span><text:span text:style-name="預設段落字型"><text:span text:style-name="T67">應採用厚</text:span></text:span><text:soft-page-break/><text:span text:style-name="預設段落字型"><text:span text:style-name="T67">度</text:span></text:span><text:span text:style-name="預設段落字型"><text:span text:style-name="T68"> 30 </text:span></text:span><text:span text:style-name="預設段落字型"><text:span text:style-name="T67">公分以上之混凝土構造或具有同等以上強度之構造，並有適當之防水措施；其頂蓋應採用厚度</text:span></text:span><text:span text:style-name="預設段落字型"><text:span text:style-name="T68"> 25 </text:span></text:span><text:span text:style-name="預設段落字型"><text:span text:style-name="T67">公分以上之鋼筋混凝土構造。</text:span></text:span></text:p>
            <text:p text:style-name="P126"><text:span text:style-name="預設段落字型"><text:span text:style-name="T68">4、</text:span></text:span><text:span text:style-name="預設段落字型"><text:span text:style-name="T67">使用強化塑料之</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槽，應具有能承受荷重之安全構造。</text:span></text:span></text:p>
          </table:table-cell>
        </table:table-row>
        <table:table-row table:style-name="表格2.5">
          <table:table-cell table:style-name="表格2.A5" office:value-type="string">
            <text:p text:style-name="P33">標示</text:p>
          </table:table-cell>
          <table:table-cell table:style-name="表格2.B5" table:number-columns-spanned="3" office:value-type="string">
            <text:p text:style-name="P138"><text:span text:style-name="預設段落字型"><text:span text:style-name="T66">標示板應設置於主要出入口附近，且由外部可明顯易見處，不須每一個出入口均設置；除相關法規另有規定外，規格可參照「六類公共危險物品製造儲存及處理場所標示板規格及設置要點」之規定。</text:span></text:span></text:p>
          </table:table-cell>
          <table:covered-table-cell/>
          <table:covered-table-cell/>
        </table:table-row>
      </table:table>
      <text:p text:style-name="P97"><text:soft-page-break/><text:span text:style-name="_28_一_29_標題_20_字元"><text:span text:style-name="T14">三、</text:span></text:span><text:span text:style-name="壹_3001_內文_20_字元"><text:span text:style-name="T12">可燃性高壓氣體運作與貯（儲）存場所</text:span></text:span></text:p>
      <text:p text:style-name="P86"><text:span text:style-name="預設段落字型"><text:span text:style-name="T10">指可燃性高壓氣體場所設置之儲槽及容器</text:span></text:span><text:span text:style-name="壹_3001_內文_20_字元"><text:span text:style-name="T12">貯（</text:span></text:span><text:span text:style-name="_28_一_29_標題_20_字元"><text:span text:style-name="T14">儲</text:span></text:span><text:span text:style-name="壹_3001_內文_20_字元"><text:span text:style-name="T12">）</text:span></text:span><text:span text:style-name="預設段落字型"><text:span text:style-name="T10">存室。</text:span></text:span></text:p>
      <text:p text:style-name="P107"><text:span text:style-name="預設段落字型"><text:span text:style-name="T51"/></text:span></text:p>
      <text:p text:style-name="P107"><text:span text:style-name="預設段落字型"><text:span text:style-name="T51">表3 <text:s/>可燃性高壓氣體</text:span></text:span><text:span text:style-name="壹_3001_內文_20_字元"><text:span text:style-name="T1">運作與</text:span></text:span><text:span text:style-name="預設段落字型"><text:span text:style-name="T51">貯</text:span></text:span><text:span text:style-name="壹_3001_內文_20_字元"><text:span text:style-name="T1">（儲）</text:span></text:span><text:span text:style-name="預設段落字型"><text:span text:style-name="T51">存規範</text:span></text:span></text:p>
      <table:table table:name="表格3" table:style-name="表格3">
        <table:table-column table:style-name="表格3.A"/>
        <table:table-column table:style-name="表格3.B"/>
        <table:table-row table:style-name="表格3.1">
          <table:table-cell table:style-name="表格3.A1" office:value-type="string">
            <text:p text:style-name="P145"><text:span text:style-name="壹_3001_內文_20_字元"><text:span text:style-name="T58">項目</text:span></text:span></text:p>
          </table:table-cell>
          <table:table-cell table:style-name="表格3.A1" office:value-type="string">
            <text:p text:style-name="P146"><text:span text:style-name="壹_3001_內文_20_字元"><text:span text:style-name="T58">可燃性高壓氣體貯</text:span></text:span><text:span text:style-name="壹_3001_內文_20_字元"><text:span text:style-name="T57">（</text:span></text:span><text:span text:style-name="壹_3001_內文_20_字元"><text:span text:style-name="T61">儲</text:span></text:span><text:span text:style-name="壹_3001_內文_20_字元"><text:span text:style-name="T57">）</text:span></text:span><text:span text:style-name="壹_3001_內文_20_字元"><text:span text:style-name="T58">存場所</text:span></text:span></text:p>
          </table:table-cell>
        </table:table-row>
        <table:table-row>
          <table:table-cell table:style-name="表格3.A2" office:value-type="string">
            <text:p text:style-name="P145"><text:span text:style-name="壹_3001_內文_20_字元"><text:span text:style-name="T66">安全</text:span></text:span></text:p>
            <text:p text:style-name="P147"><text:span text:style-name="壹_3001_內文_20_字元"><text:span text:style-name="T79">距離</text:span></text:span></text:p>
          </table:table-cell>
          <table:table-cell table:style-name="表格3.B2" office:value-type="string">
            <text:p text:style-name="P148"><text:span text:style-name="預設段落字型"><text:span text:style-name="T68">製造、</text:span></text:span><text:span text:style-name="預設段落字型"><text:span text:style-name="T67">貯</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面積在</text:span></text:span><text:span text:style-name="預設段落字型"><text:span text:style-name="T68"> </text:span></text:span><text:span text:style-name="預設段落字型"><text:span text:style-name="T67">8</text:span></text:span><text:span text:style-name="預設段落字型"><text:span text:style-name="T68"> </text:span></text:span><text:span text:style-name="預設段落字型"><text:span text:style-name="T67">平方公尺以下之可燃性高壓氣體</text:span></text:span><text:span text:style-name="壹_3001_內文_20_字元"><text:span text:style-name="T66">運作與</text:span></text:span><text:span text:style-name="預設段落字型"><text:span text:style-name="T67">貯</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場所，其外牆或相當於該外牆之設施外側，與場外各保護物之小安全距離如下：</text:span></text:span></text:p>
            <text:p text:style-name="P149"><text:span text:style-name="預設段落字型"><text:span text:style-name="T67">1</text:span></text:span><text:span text:style-name="預設段落字型"><text:span text:style-name="T68">、</text:span></text:span><text:span text:style-name="預設段落字型"><text:span text:style-name="T67">與第一類保護物</text:span></text:span><text:span text:style-name="註腳參照"><text:span text:style-name="T66"><text:note text:id="ftn3" text:note-class="footnote"><text:note-citation>3</text:note-citation><text:note-body><text:p text:style-name="P118"><text:span text:style-name="預設段落字型"><text:span text:style-name="T88">、</text:span></text:span><text:span text:style-name="預設段落字型"><text:span text:style-name="T43">第一類保護物</text:span></text:span><text:span text:style-name="預設段落字型"><text:span text:style-name="T86">，係指</text:span></text:span><text:span text:style-name="預設段落字型"><text:span text:style-name="T43">古蹟及依「</text:span></text:span><text:a xlink:type="simple" xlink:href="https://law.moj.gov.tw/LawClass/LawAll.aspx?pcode=D0120029" office:target-frame-name="_top" xlink:show="replace" text:style-name="Internet_20_link" text:visited-style-name="Visited_20_Internet_20_Link"><text:span text:style-name="Internet_20_link"><text:span text:style-name="T44">各類場所消防安全設備設置標準</text:span></text:span></text:a><text:span text:style-name="預設段落字型"><text:span text:style-name="T42">」第12條所列之相關</text:span></text:span><text:span text:style-name="預設段落字型"><text:span text:style-name="T43">場所。</text:span></text:span></text:p></text:note-body></text:note></text:span></text:span><text:span text:style-name="預設段落字型"><text:span text:style-name="T67">之距離</text:span></text:span><text:span text:style-name="預設段落字型"><text:span text:style-name="T68">，製造場所</text:span></text:span><text:span text:style-name="預設段落字型"><text:span text:style-name="T67">應在</text:span></text:span><text:span text:style-name="預設段落字型"><text:span text:style-name="T73">12</text:span></text:span><text:span text:style-name="預設段落字型"><text:span text:style-name="T36">√</text:span></text:span><text:span text:style-name="預設段落字型"><text:span text:style-name="T73">2</text:span></text:span><text:span text:style-name="預設段落字型"><text:span text:style-name="T74">（約17</text:span></text:span><text:span text:style-name="預設段落字型"><text:span text:style-name="T68">）</text:span></text:span><text:span text:style-name="預設段落字型"><text:span text:style-name="T67">公尺以上</text:span></text:span><text:span text:style-name="預設段落字型"><text:span text:style-name="T68">、</text:span></text:span><text:span text:style-name="預設段落字型"><text:span text:style-name="T67">貯</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text:span></text:span><text:span text:style-name="預設段落字型"><text:span text:style-name="T68">場所</text:span></text:span><text:span text:style-name="預設段落字型"><text:span text:style-name="T67">應在</text:span></text:span><text:span text:style-name="預設段落字型"><text:span text:style-name="T68">9</text:span></text:span><text:span text:style-name="預設段落字型"><text:span text:style-name="T36">√</text:span></text:span><text:span text:style-name="預設段落字型"><text:span text:style-name="T73">2</text:span></text:span><text:span text:style-name="預設段落字型"><text:span text:style-name="T74">（約12.7</text:span></text:span><text:span text:style-name="預設段落字型"><text:span text:style-name="T68">）</text:span></text:span><text:span text:style-name="預設段落字型"><text:span text:style-name="T67">公尺以上。</text:span></text:span></text:p>
            <text:p text:style-name="P150"><text:span text:style-name="預設段落字型"><text:span text:style-name="T67">2</text:span></text:span><text:span text:style-name="預設段落字型"><text:span text:style-name="T68">、</text:span></text:span><text:span text:style-name="預設段落字型"><text:span text:style-name="T67">與第二類保護物</text:span></text:span><text:span text:style-name="註腳參照"><text:span text:style-name="T66"><text:note text:id="ftn4" text:note-class="footnote"><text:note-citation>4</text:note-citation><text:note-body><text:p text:style-name="P118"><text:span text:style-name="預設段落字型"><text:span text:style-name="T88">、</text:span></text:span><text:span text:style-name="預設段落字型"><text:span text:style-name="T43">第二</text:span></text:span><text:span text:style-name="預設段落字型"><text:span text:style-name="T80">類保護物</text:span></text:span><text:span text:style-name="預設段落字型"><text:span text:style-name="T91">，</text:span></text:span><text:span text:style-name="預設段落字型"><text:span text:style-name="T80">係指第</text:span></text:span><text:span text:style-name="預設段落字型"><text:span text:style-name="T43">一類保護物以外供人居住或使用之建築物。</text:span></text:span></text:p><text:p text:style-name="Text_20_body"/><text:p text:style-name="Text_20_body"/></text:note-body></text:note></text:span></text:span><text:span text:style-name="預設段落字型"><text:span text:style-name="T67">之距離</text:span></text:span><text:span text:style-name="預設段落字型"><text:span text:style-name="T68">，製造場所</text:span></text:span><text:span text:style-name="預設段落字型"><text:span text:style-name="T67">應在</text:span></text:span><text:span text:style-name="預設段落字型"><text:span text:style-name="T73">8</text:span></text:span><text:span text:style-name="預設段落字型"><text:span text:style-name="T36">√</text:span></text:span><text:span text:style-name="預設段落字型"><text:span text:style-name="T73">2</text:span></text:span><text:span text:style-name="預設段落字型"><text:span text:style-name="T74">（約11.3</text:span></text:span><text:span text:style-name="預設段落字型"><text:span text:style-name="T68">）</text:span></text:span><text:span text:style-name="預設段落字型"><text:span text:style-name="T67">公尺以上</text:span></text:span><text:span text:style-name="預設段落字型"><text:span text:style-name="T68">、</text:span></text:span><text:span text:style-name="預設段落字型"><text:span text:style-name="T67">貯</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text:span></text:span><text:span text:style-name="預設段落字型"><text:span text:style-name="T68">場所</text:span></text:span><text:span text:style-name="預設段落字型"><text:span text:style-name="T67">應在</text:span></text:span><text:span text:style-name="預設段落字型"><text:span text:style-name="T68">6</text:span></text:span><text:span text:style-name="預設段落字型"><text:span text:style-name="T36">√</text:span></text:span><text:span text:style-name="預設段落字型"><text:span text:style-name="T73">2</text:span></text:span><text:span text:style-name="預設段落字型"><text:span text:style-name="T74">（約8.5</text:span></text:span><text:span text:style-name="預設段落字型"><text:span text:style-name="T68">）</text:span></text:span><text:span text:style-name="預設段落字型"><text:span text:style-name="T67">公尺以上（設有防爆牆或同等以上防護性能者，得免設安全距離）。</text:span></text:span></text:p>
            <text:p text:style-name="P151"><text:span text:style-name="預設段落字型"><text:span text:style-name="T53">3、製造、貯</text:span></text:span><text:span text:style-name="壹_3001_內文_20_字元"><text:span text:style-name="T79">（儲）</text:span></text:span><text:span text:style-name="預設段落字型"><text:span text:style-name="T53">存面積在 8 平方公尺以上者，應另符合消防法規規定。</text:span></text:span></text:p>
            <text:p text:style-name="P131"><text:span text:style-name="預設段落字型"><text:span text:style-name="T68">4、</text:span></text:span><text:span text:style-name="預設段落字型"><text:span text:style-name="T81">儲</text:span></text:span><text:span text:style-name="壹_3001_內文_20_字元"><text:span text:style-name="T66">（</text:span></text:span><text:span text:style-name="壹_3001_內文_20_字元"><text:span text:style-name="T71">貯</text:span></text:span><text:span text:style-name="壹_3001_內文_20_字元"><text:span text:style-name="T66">）</text:span></text:span><text:span text:style-name="預設段落字型"><text:span text:style-name="T81">槽四周</text:span></text:span><text:span text:style-name="預設段落字型"><text:span text:style-name="T82"> 2 </text:span></text:span><text:span text:style-name="預設段落字型"><text:span text:style-name="T81">公尺以內不得有煙火或放置危險物</text:span></text:span><text:span text:style-name="預設段落字型"><text:span text:style-name="T82">品。</text:span></text:span></text:p>
            <text:p text:style-name="P131"><text:span text:style-name="預設段落字型"><text:span text:style-name="T68">5、</text:span></text:span><text:span text:style-name="預設段落字型"><text:span text:style-name="T81">液化石油氣</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場所與販賣場所之距離不得超過</text:span></text:span><text:span text:style-name="預設段落字型"><text:span text:style-name="T68"> </text:span></text:span><text:span text:style-name="預設段落字型"><text:span text:style-name="T67">5</text:span></text:span><text:span text:style-name="預設段落字型"><text:span text:style-name="T68"> </text:span></text:span><text:span text:style-name="預設段落字型"><text:span text:style-name="T67">公里</text:span></text:span><text:span text:style-name="預設段落字型"><text:span text:style-name="T68">；</text:span></text:span><text:span text:style-name="預設段落字型"><text:span text:style-name="T81">但儲存場所設有圍牆防止非相關人員進入，並有</text:span></text:span><text:span text:style-name="預設段落字型"><text:span text:style-name="T82">24</text:span></text:span><text:span text:style-name="預設段落字型"><text:span text:style-name="T81">小時專人管理時，其距離得為</text:span></text:span><text:span text:style-name="預設段落字型"><text:span text:style-name="T82">20</text:span></text:span><text:span text:style-name="預設段落字型"><text:span text:style-name="T81">公里內</text:span></text:span><text:span text:style-name="預設段落字型"><text:span text:style-name="T67">。</text:span></text:span></text:p>
          </table:table-cell>
        </table:table-row>
        <table:table-row>
          <table:table-cell table:style-name="表格3.A1" office:value-type="string">
            <text:p text:style-name="P145"><text:span text:style-name="壹_3001_內文_20_字元"><text:span text:style-name="T99">建築</text:span></text:span></text:p>
            <text:p text:style-name="P145"><text:span text:style-name="壹_3001_內文_20_字元"><text:span text:style-name="T99">結構</text:span></text:span></text:p>
          </table:table-cell>
          <table:table-cell table:style-name="表格3.A1" office:value-type="string">
            <text:p text:style-name="P131"><text:span text:style-name="預設段落字型"><text:span text:style-name="T100">1、</text:span></text:span><text:span text:style-name="預設段落字型"><text:span text:style-name="T67">應為不燃材料構造之地面一層建築物。</text:span></text:span></text:p>
            <text:p text:style-name="P131"><text:span text:style-name="預設段落字型"><text:span text:style-name="T67">2</text:span></text:span><text:span text:style-name="預設段落字型"><text:span text:style-name="T68">、</text:span></text:span><text:span text:style-name="預設段落字型"><text:span text:style-name="T67">應為場所專用。</text:span></text:span></text:p>
            <text:p text:style-name="P132"><text:span text:style-name="預設段落字型"><text:span text:style-name="T67">3</text:span></text:span><text:span text:style-name="預設段落字型"><text:span text:style-name="T68">、</text:span></text:span><text:span text:style-name="預設段落字型"><text:span text:style-name="T67">屋簷距離地面</text:span></text:span><text:span text:style-name="預設段落字型"><text:span text:style-name="T68"> </text:span></text:span><text:span text:style-name="預設段落字型"><text:span text:style-name="T67">2.5</text:span></text:span><text:span text:style-name="預設段落字型"><text:span text:style-name="T68"> </text:span></text:span><text:span text:style-name="預設段落字型"><text:span text:style-name="T67">公尺以上。</text:span></text:span></text:p>
            <text:p text:style-name="P131"><text:span text:style-name="預設段落字型"><text:span text:style-name="T67">4</text:span></text:span><text:span text:style-name="預設段落字型"><text:span text:style-name="T68">、</text:span></text:span><text:span text:style-name="預設段落字型"><text:span text:style-name="T67">通路面積至少應占貯</text:span></text:span><text:span text:style-name="壹_3001_內文_20_字元"><text:span text:style-name="T66">（</text:span></text:span><text:span text:style-name="壹_3001_內文_20_字元"><text:span text:style-name="T71">儲</text:span></text:span><text:span text:style-name="壹_3001_內文_20_字元"><text:span text:style-name="T66">）</text:span></text:span><text:span text:style-name="預設段落字型"><text:span text:style-name="T67">存場所面積</text:span></text:span><text:span text:style-name="預設段落字型"><text:span text:style-name="T68"> </text:span></text:span><text:span text:style-name="預設段落字型"><text:span text:style-name="T67">20%</text:span></text:span><text:span text:style-name="預設段落字型"><text:span text:style-name="T68"> </text:span></text:span><text:span text:style-name="預設段落字型"><text:span text:style-name="T67">以上。</text:span></text:span></text:p>
            <text:p text:style-name="P131"><text:span text:style-name="預設段落字型"><text:span text:style-name="T68">5、</text:span></text:span><text:span text:style-name="預設段落字型"><text:span text:style-name="T37">液化石油氣</text:span></text:span><text:span text:style-name="預設段落字型"><text:span text:style-name="T67">供</text:span></text:span><text:span text:style-name="預設段落字型"><text:span text:style-name="T68"> 1 </text:span></text:span><text:span text:style-name="預設段落字型"><text:span text:style-name="T67">家販賣場所使用，面積不得少於</text:span></text:span><text:span text:style-name="預設段落字型"><text:span text:style-name="T68"> </text:span></text:span><text:span text:style-name="預設段落字型"><text:span text:style-name="T67">10</text:span></text:span><text:span text:style-name="預設段落字型"><text:span text:style-name="T68"> </text:span></text:span><text:span text:style-name="預設段落字型"><text:span text:style-name="T67">平方公尺；供</text:span></text:span><text:span text:style-name="預設段落字型"><text:span text:style-name="T68"> 2 </text:span></text:span><text:span text:style-name="預設段落字型"><text:span text:style-name="T67">家以上販賣場所共同使用</text:span></text:span><text:span text:style-name="預設段落字型"><text:span text:style-name="T68">，</text:span></text:span><text:span text:style-name="預設段落字型"><text:span text:style-name="T67">每</text:span></text:span><text:span text:style-name="預設段落字型"><text:span text:style-name="T68">1</text:span></text:span><text:span text:style-name="預設段落字型"><text:span text:style-name="T67">販賣場所使用</text:span></text:span><text:soft-page-break/><text:span text:style-name="預設段落字型"><text:span text:style-name="T67">面積不得少於</text:span></text:span><text:span text:style-name="預設段落字型"><text:span text:style-name="T68"> </text:span></text:span><text:span text:style-name="預設段落字型"><text:span text:style-name="T67">6平方公尺。</text:span></text:span></text:p>
            <text:p text:style-name="P131"><text:span text:style-name="預設段落字型"><text:span text:style-name="T68">6、</text:span></text:span><text:span text:style-name="預設段落字型"><text:span text:style-name="T67">應製作平面配置圖</text:span></text:span><text:span text:style-name="預設段落字型"><text:span text:style-name="T68">，</text:span></text:span><text:span text:style-name="預設段落字型"><text:span text:style-name="T67">註明場所之面積、數量、編號及商號資料，懸掛於明顯處所。</text:span></text:span></text:p>
            <text:p text:style-name="P132"><text:span text:style-name="預設段落字型"><text:span text:style-name="T68">7、</text:span></text:span><text:span text:style-name="預設段落字型"><text:span text:style-name="T67">屋頂應以輕質金屬板或其他輕質不燃材料覆蓋。</text:span></text:span></text:p>
            <text:p text:style-name="P132"><text:span text:style-name="預設段落字型"><text:span text:style-name="T68">8、</text:span></text:span><text:span text:style-name="預設段落字型"><text:span text:style-name="T81">液化氣體</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82">存設備應設置</text:span></text:span><text:span text:style-name="預設段落字型"><text:span text:style-name="T81">防液堤</text:span></text:span><text:span text:style-name="預設段落字型"><text:span text:style-name="T82">。</text:span></text:span></text:p>
            <text:p text:style-name="P133"><text:span text:style-name="預設段落字型"><text:span text:style-name="T68">9、</text:span></text:span><text:span text:style-name="預設段落字型"><text:span text:style-name="T81">可燃性氣體、毒性氣體及氧氣之氣體設備（除高壓氣體設備及空氣取氣口外）應具氣密之構造</text:span></text:span><text:span text:style-name="預設段落字型"><text:span text:style-name="T82">。</text:span></text:span></text:p>
          </table:table-cell>
        </table:table-row>
        <table:table-row table:style-name="表格3.4">
          <table:table-cell table:style-name="表格3.A1" office:value-type="string">
            <text:p text:style-name="P145"><text:span text:style-name="壹_3001_內文_20_字元"><text:span text:style-name="T71">存量</text:span></text:span></text:p>
          </table:table-cell>
          <table:table-cell table:style-name="表格3.A1" office:value-type="string">
            <text:p text:style-name="P139"><text:span text:style-name="預設段落字型"><text:span text:style-name="T81">液化氣體之</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81">存不得超過該液化氣體之容量於常用溫度下該槽內容積</text:span></text:span><text:span text:style-name="預設段落字型"><text:span text:style-name="T82">之 90%</text:span></text:span><text:span text:style-name="預設段落字型"><text:span text:style-name="T81">。</text:span></text:span></text:p>
          </table:table-cell>
        </table:table-row>
        <table:table-row table:style-name="表格3.5">
          <table:table-cell table:style-name="表格3.A1" office:value-type="string">
            <text:p text:style-name="P145"><text:span text:style-name="壹_3001_內文_20_字元"><text:span text:style-name="T99">照明</text:span></text:span></text:p>
          </table:table-cell>
          <table:table-cell table:style-name="表格3.A1" office:value-type="string">
            <text:p text:style-name="P29">應設有防爆型緊急照明設備。</text:p>
          </table:table-cell>
        </table:table-row>
        <table:table-row table:style-name="表格3.6">
          <table:table-cell table:style-name="表格3.A1" office:value-type="string">
            <text:p text:style-name="P145"><text:span text:style-name="壹_3001_內文_20_字元"><text:span text:style-name="T99">通風</text:span></text:span></text:p>
            <text:p text:style-name="P145"><text:span text:style-name="壹_3001_內文_20_字元"><text:span text:style-name="T99">裝置</text:span></text:span></text:p>
          </table:table-cell>
          <table:table-cell table:style-name="表格3.A1" office:value-type="string">
            <text:p text:style-name="P139"><text:span text:style-name="預設段落字型"><text:span text:style-name="T67">防止氣體滯留之有效通風裝置</text:span></text:span><text:span text:style-name="預設段落字型"><text:span text:style-name="T68">，</text:span></text:span><text:span text:style-name="預設段落字型"><text:span text:style-name="T67">應符合高壓氣體勞工安全規則相關基準「不滯留之構造」。</text:span></text:span></text:p>
          </table:table-cell>
        </table:table-row>
        <table:table-row>
          <table:table-cell table:style-name="表格3.A1" office:value-type="string">
            <text:p text:style-name="P145"><text:span text:style-name="壹_3001_內文_20_字元"><text:span text:style-name="T99">避雷</text:span></text:span></text:p>
            <text:p text:style-name="P145"><text:span text:style-name="壹_3001_內文_20_字元"><text:span text:style-name="T99">設備</text:span></text:span></text:p>
          </table:table-cell>
          <table:table-cell table:style-name="表格3.A1" office:value-type="string">
            <text:p text:style-name="P139"><text:span text:style-name="預設段落字型"><text:span text:style-name="T67">避雷設備應為符合國家標準</text:span></text:span><text:span text:style-name="預設段落字型"><text:span text:style-name="T68"> </text:span></text:span><text:span text:style-name="預設段落字型"><text:span text:style-name="T67">12872</text:span></text:span><text:span text:style-name="預設段落字型"><text:span text:style-name="T68"> </text:span></text:span><text:span text:style-name="預設段落字型"><text:span text:style-name="T67">之規定，或以接地方式達同等以上防護性能者。</text:span></text:span></text:p>
          </table:table-cell>
        </table:table-row>
        <table:table-row>
          <table:table-cell table:style-name="表格3.A1" office:value-type="string">
            <text:p text:style-name="P145"><text:span text:style-name="壹_3001_內文_20_字元"><text:span text:style-name="T99">漏洩</text:span></text:span></text:p>
            <text:p text:style-name="P145"><text:span text:style-name="壹_3001_內文_20_字元"><text:span text:style-name="T99">警報</text:span></text:span></text:p>
          </table:table-cell>
          <table:table-cell table:style-name="表格3.A1" office:value-type="string">
            <text:p text:style-name="P139"><text:span text:style-name="預設段落字型"><text:span text:style-name="T67">警報應設置於建築物內之漏洩氣體易滯留處所及設備四周，每</text:span></text:span><text:span text:style-name="預設段落字型"><text:span text:style-name="T68"> </text:span></text:span><text:span text:style-name="預設段落字型"><text:span text:style-name="T67">10</text:span></text:span><text:span text:style-name="預設段落字型"><text:span text:style-name="T68"> </text:span></text:span><text:span text:style-name="預設段落字型"><text:span text:style-name="T67">公尺至少應設置</text:span></text:span><text:span text:style-name="預設段落字型"><text:span text:style-name="T68"> </text:span></text:span><text:span text:style-name="預設段落字型"><text:span text:style-name="T67">1</text:span></text:span><text:span text:style-name="預設段落字型"><text:span text:style-name="T68"> </text:span></text:span><text:span text:style-name="預設段落字型"><text:span text:style-name="T67">個、於建築物外則每</text:span></text:span><text:span text:style-name="預設段落字型"><text:span text:style-name="T68"> </text:span></text:span><text:span text:style-name="預設段落字型"><text:span text:style-name="T67">20</text:span></text:span><text:span text:style-name="預設段落字型"><text:span text:style-name="T68"> </text:span></text:span><text:span text:style-name="預設段落字型"><text:span text:style-name="T67">公尺至少應設置</text:span></text:span><text:span text:style-name="預設段落字型"><text:span text:style-name="T68"> </text:span></text:span><text:span text:style-name="預設段落字型"><text:span text:style-name="T67">1</text:span></text:span><text:span text:style-name="預設段落字型"><text:span text:style-name="T68"> </text:span></text:span><text:span text:style-name="預設段落字型"><text:span text:style-name="T67">個。</text:span></text:span></text:p>
          </table:table-cell>
        </table:table-row>
        <table:table-row table:style-name="表格3.9">
          <table:table-cell table:style-name="表格3.A1" office:value-type="string">
            <text:p text:style-name="P145"><text:span text:style-name="壹_3001_內文_20_字元"><text:span text:style-name="T99">溫度</text:span></text:span></text:p>
          </table:table-cell>
          <table:table-cell table:style-name="表格3.A1" office:value-type="string">
            <text:p text:style-name="P138"><text:span text:style-name="預設段落字型"><text:span text:style-name="T67">貯存場所應保持</text:span></text:span><text:span text:style-name="預設段落字型"><text:span text:style-name="T68"> </text:span></text:span><text:span text:style-name="預設段落字型"><text:span text:style-name="T67">40℃</text:span></text:span><text:span text:style-name="預設段落字型"><text:span text:style-name="T68"> </text:span></text:span><text:span text:style-name="預設段落字型"><text:span text:style-name="T67">以下之溫度。</text:span></text:span></text:p>
          </table:table-cell>
        </table:table-row>
        <table:table-row table:style-name="表格3.10">
          <table:table-cell table:style-name="表格3.A1" office:value-type="string">
            <text:p text:style-name="P145"><text:span text:style-name="壹_3001_內文_20_字元"><text:span text:style-name="T99">明火</text:span></text:span></text:p>
          </table:table-cell>
          <table:table-cell table:style-name="表格3.A1" office:value-type="string">
            <text:p text:style-name="P139"><text:span text:style-name="預設段落字型"><text:span text:style-name="T67">周圍</text:span></text:span><text:span text:style-name="預設段落字型"><text:span text:style-name="T68"> </text:span></text:span><text:span text:style-name="預設段落字型"><text:span text:style-name="T67">2</text:span></text:span><text:span text:style-name="預設段落字型"><text:span text:style-name="T68"> </text:span></text:span><text:span text:style-name="預設段落字型"><text:span text:style-name="T67">公尺範圍內嚴禁煙火，且不得</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67">放任何可燃性物質。</text:span></text:span></text:p>
          </table:table-cell>
        </table:table-row>
        <table:table-row table:style-name="表格3.11">
          <table:table-cell table:style-name="表格3.A1" office:value-type="string">
            <text:p text:style-name="P145"><text:span text:style-name="壹_3001_內文_20_字元"><text:span text:style-name="T71">地層</text:span></text:span></text:p>
          </table:table-cell>
          <table:table-cell table:style-name="表格3.A1" office:value-type="string">
            <text:p text:style-name="P139"><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81">存能力在</text:span></text:span><text:span text:style-name="預設段落字型"><text:span text:style-name="T82"> 100 </text:span></text:span><text:span text:style-name="預設段落字型"><text:span text:style-name="T81">立方公尺或</text:span></text:span><text:span text:style-name="預設段落字型"><text:span text:style-name="T82"> 1</text:span></text:span><text:span text:style-name="預設段落字型"><text:span text:style-name="T81">公噸以上之</text:span></text:span><text:span text:style-name="壹_3001_內文_20_字元"><text:span text:style-name="T66">貯（</text:span></text:span><text:span text:style-name="_28_一_29_標題_20_字元"><text:span text:style-name="T70">儲</text:span></text:span><text:span text:style-name="壹_3001_內文_20_字元"><text:span text:style-name="T66">）</text:span></text:span><text:span text:style-name="預設段落字型"><text:span text:style-name="T81">槽，應隨時注意有無沈陷現象</text:span></text:span><text:span text:style-name="預設段落字型"><text:span text:style-name="T82">；</text:span></text:span><text:span text:style-name="預設段落字型"><text:span text:style-name="T81">如有沉陷現象時，應視其沉陷程度採取適當因應措施</text:span></text:span><text:span text:style-name="預設段落字型"><text:span text:style-name="T82">。</text:span></text:span></text:p>
          </table:table-cell>
        </table:table-row>
        <table:table-row table:style-name="表格3.12">
          <table:table-cell table:style-name="表格3.A1" office:value-type="string">
            <text:p text:style-name="P145"><text:span text:style-name="壹_3001_內文_20_字元"><text:span text:style-name="T66">標示</text:span></text:span></text:p>
          </table:table-cell>
          <table:table-cell table:style-name="表格3.A1" office:value-type="string">
            <text:p text:style-name="P139"><text:span text:style-name="預設段落字型"><text:span text:style-name="T67">應有警戒標示，並設置於場所附近，且由外部可明顯易見處</text:span></text:span><text:span text:style-name="預設段落字型"><text:span text:style-name="T68">；</text:span></text:span><text:span text:style-name="預設段落字型"><text:span text:style-name="T67">除相關法規另有規定外，規格可</text:span></text:span><text:span text:style-name="預設段落字型"><text:span text:style-name="T68">參照</text:span></text:span><text:span text:style-name="預設段落字型"><text:span text:style-name="T67">「六類公共危險物品製造</text:span></text:span><text:span text:style-name="預設段落字型"><text:span text:style-name="T78">儲</text:span></text:span><text:span text:style-name="預設段落字型"><text:span text:style-name="T67">存及處理場所標示板規格及設置要點」之規定。</text:span></text:span></text:p>
          </table:table-cell>
        </table:table-row>
      </table:table>
      <text:p text:style-name="P98"><text:span text:style-name="預設段落字型"><text:span text:style-name="T47">柒</text:span></text:span><text:span text:style-name="預設段落字型"><text:span text:style-name="T102">、運輸規範</text:span></text:span></text:p>
      <text:p text:style-name="P73"><text:span text:style-name="壹_3001_內文_20_字元"><text:span text:style-name="T12">運輸包括海運、空運及道路運輸，而海運與空運因涉及境外國際運輸規範，對危險物品之定義、分類及運送規定等，分別依循「</text:span></text:span><text:span text:style-name="預設段落字型"><text:span text:style-name="T21">國際海運危險品運送章程</text:span></text:span><text:span text:style-name="預設段落字型"><text:span text:style-name="T9">」</text:span></text:span><text:span text:style-name="預設段落字型"><text:span text:style-name="T20">及「</text:span></text:span><text:span text:style-name="預設段落字型"><text:span text:style-name="T23">國際民用航空組織之</text:span></text:span><text:soft-page-break/><text:span text:style-name="預設段落字型"><text:span text:style-name="T23">危險物品航空安全運送技術規範</text:span></text:span><text:span text:style-name="預設段落字型"><text:span text:style-name="T9">」等規定辦理；爰本運輸規範係以我國境內道路運輸為主，並</text:span></text:span><text:span text:style-name="壹_3001_內文_20_字元"><text:span text:style-name="T12">引用「道路交通安全規則」相關規定，供公私機構</text:span></text:span><text:span text:style-name="預設段落字型"><text:span text:style-name="T9">道路運輸危險化學物品之</text:span></text:span><text:span text:style-name="壹_3001_內文_20_字元"><text:span text:style-name="T12">依循。</text:span></text:span></text:p>
      <text:p text:style-name="P17">一、適用物質</text:p>
      <text:p text:style-name="P13">依「道路交通安全規則」所稱危險物品，本指引係指歸屬於中華民國國家標準CNS 6864 危險物運輸標示之危險化學物品、有害事業廢棄物、依毒性及關注化學物質管理法公告之第一類至第三類毒性化學物質、具有危害性之關注化學物質等。而「毒性及關注化學物質管理法」及「廢棄物清理法」對裝載、運輸另有規定者，依其規定辦理。</text:p>
      <text:p text:style-name="P17">二、運載規定</text:p>
      <text:p text:style-name="P96"><text:span text:style-name="_28_一_29_標題_20_字元"><text:span text:style-name="T14">（一）</text:span></text:span><text:span text:style-name="預設段落字型"><text:span text:style-name="T12">危險化學物品</text:span></text:span><text:span text:style-name="_28_一_29_標題_20_字元"><text:span text:style-name="T14">運送資格申請</text:span></text:span></text:p>
      <text:p text:style-name="P14">貨主會同運輸業者應向起運地或車籍所在地公路監理機關申請臨時通行證，申請時應備妥危險物品道路運送計畫書及安全資料表。</text:p>
      <text:p text:style-name="P96"><text:span text:style-name="_28_一_29_標題_20_字元"><text:span text:style-name="T14">（二）</text:span></text:span><text:span text:style-name="預設段落字型"><text:span text:style-name="T12">運送人員資格及應注意事項</text:span></text:span></text:p>
      <text:p text:style-name="P88"><text:span text:style-name="_28_一_29_標題_20_字元"><text:span text:style-name="T14">1、駕駛人或隨車護送人員應受專業訓練，並隨車攜帶有效之訓練證明書。</text:span></text:span></text:p>
      <text:p text:style-name="P88"><text:span text:style-name="_28_一_29_標題_20_字元"><text:span text:style-name="T14">2、隨車攜帶安全資料表、適當之個人防護裝備及滅火器。</text:span></text:span></text:p>
      <text:p text:style-name="P88"><text:span text:style-name="_28_一_29_標題_20_字元"><text:span text:style-name="T14">3、</text:span></text:span><text:span text:style-name="預設段落字型"><text:span text:style-name="T12">裝卸時，應依照危險化學物品之特性採取必要之安全措施，並小心謹慎，不得撞擊、磨擦或用力拋放。</text:span></text:span></text:p>
      <text:p text:style-name="P88"><text:span text:style-name="_28_一_29_標題_20_字元"><text:span text:style-name="T14">4、</text:span></text:span><text:span text:style-name="預設段落字型"><text:span text:style-name="T12">裝載危險化學物品，應注意溫度、濕度、氣壓、通風等，以免引起危險。</text:span></text:span></text:p>
      <text:p text:style-name="P88"><text:span text:style-name="_28_一_29_標題_20_字元"><text:span text:style-name="T14">5、依規定運輸路線及時間行駛，於</text:span></text:span><text:span text:style-name="預設段落字型"><text:span text:style-name="T12">行經高速公路及快速公路時，應行駛外側車道，並禁止變換車道。</text:span></text:span></text:p>
      <text:p text:style-name="P88"><text:span text:style-name="_28_一_29_標題_20_字元"><text:span text:style-name="T14">6、</text:span></text:span><text:span text:style-name="預設段落字型"><text:span text:style-name="T12">不得以輕型機車裝載危險化學物品。</text:span></text:span></text:p>
      <text:p text:style-name="P96"><text:span text:style-name="_28_一_29_標題_20_字元"><text:span text:style-name="T14">（三）</text:span></text:span><text:span text:style-name="預設段落字型"><text:span text:style-name="T12">運送車輛裝載規定</text:span></text:span></text:p>
      <text:p text:style-name="P88"><text:soft-page-break/><text:span text:style-name="預設段落字型"><text:span text:style-name="T12">1</text:span></text:span><text:span text:style-name="_28_一_29_標題_20_字元"><text:span text:style-name="T14">、</text:span></text:span><text:span text:style-name="預設段落字型"><text:span text:style-name="T12">車輛之罐槽體應依主管機關規定檢驗合格，並隨車攜帶有效之檢驗（查）合格證明書。</text:span></text:span></text:p>
      <text:p text:style-name="P88"><text:span text:style-name="預設段落字型"><text:span text:style-name="T12">2</text:span></text:span><text:span text:style-name="_28_一_29_標題_20_字元"><text:span text:style-name="T14">、</text:span></text:span><text:span text:style-name="預設段落字型"><text:span text:style-name="T12">罐槽體之管口、人孔、封蓋以及裝載容器之管口及封蓋應密封、鎖緊。</text:span></text:span></text:p>
      <text:p text:style-name="P88"><text:span text:style-name="_28_一_29_標題_20_字元"><text:span text:style-name="T14">3、</text:span></text:span><text:span text:style-name="預設段落字型"><text:span text:style-name="T12">危險化學物品應以嚴密堅固之容器裝置，依危險化學物品特性採直立或平放，且應綑紮穩妥不得發生移動。</text:span></text:span></text:p>
      <text:p text:style-name="P88"><text:span text:style-name="_28_一_29_標題_20_字元"><text:span text:style-name="T14">4、</text:span></text:span><text:span text:style-name="預設段落字型"><text:span text:style-name="T12">危險化學物品</text:span></text:span><text:span text:style-name="_28_一_29_標題_20_字元"><text:span text:style-name="T14">不得與不相容之其他</text:span></text:span><text:span text:style-name="預設段落字型"><text:span text:style-name="T12">危險物品</text:span></text:span><text:span text:style-name="_28_一_29_標題_20_字元"><text:span text:style-name="T14">或貨物同車裝運；裝載爆炸物，不得同時裝載爆管、雷管等引爆物。</text:span></text:span></text:p>
      <text:p text:style-name="P96"><text:span text:style-name="_28_一_29_標題_20_字元"><text:span text:style-name="T14">（四）運送車輛標示規定</text:span></text:span></text:p>
      <text:p text:style-name="P88"><text:span text:style-name="_28_一_29_標題_20_字元"><text:span text:style-name="T14">1、車頭</text:span></text:span><text:span text:style-name="預設段落字型"><text:span text:style-name="T12">及車尾，應懸掛每邊大於30公分之三角紅旗危險標示。</text:span></text:span></text:p>
      <text:p text:style-name="P88"><text:span text:style-name="_28_一_29_標題_20_字元"><text:span text:style-name="T14">2、</text:span></text:span><text:span text:style-name="預設段落字型"><text:span text:style-name="T12">車體左右兩側及後方，應懸掛或黏貼危險物品標誌及標示牌；標誌及標示牌，應以反光材料製作。</text:span></text:span></text:p>
      <text:p text:style-name="P99"><text:span text:style-name="_28_一_29_標題_20_字元"><text:span text:style-name="T14">（五）事故預防及處理</text:span></text:span></text:p>
      <text:p text:style-name="P88"><text:span text:style-name="預設段落字型"><text:span text:style-name="T12">1</text:span></text:span><text:span text:style-name="_28_一_29_標題_20_字元"><text:span text:style-name="T14">、</text:span></text:span><text:span text:style-name="預設段落字型"><text:span text:style-name="T12">運送途中遇惡劣天候時，應停放適當地點。</text:span></text:span></text:p>
      <text:p text:style-name="P88"><text:span text:style-name="_28_一_29_標題_20_字元"><text:span text:style-name="T14">2、</text:span></text:span><text:span text:style-name="預設段落字型"><text:span text:style-name="T12">車輛停駛時，應停放在空曠陰涼場所，與其他車輛隔離，禁止非作業人員接近，並嚴禁在橋樑、隧道、火場100公尺範圍內停車。</text:span></text:span></text:p>
      <text:p text:style-name="P88"><text:span text:style-name="_28_一_29_標題_20_字元"><text:span text:style-name="T14">3、當</text:span></text:span><text:span text:style-name="預設段落字型"><text:span text:style-name="T12">發現外洩、滲漏或發生變化時，應即停車妥善處理；如發生事故或災變時，應立即通知貨主、警察機關及通報相關主管機關，並於車輛前後端各30公尺至100公尺處豎立車輛故障標誌。</text:span></text:span><text:bookmark text:name="_Hlk89413512"/><text:bookmark text:name="_Hlk88731513"/></text:p>
      <text:p text:style-name="P100"><text:span text:style-name="預設段落字型"><text:span text:style-name="T47">捌</text:span></text:span><text:span text:style-name="預設段落字型"><text:span text:style-name="T102">、災害預防、通報、緊急應變及權責分工</text:span></text:span></text:p>
      <text:p text:style-name="P11">一、災害預防及輔導</text:p>
      <text:p text:style-name="P94"><text:span text:style-name="_28_一_29_標題_20_字元"><text:span text:style-name="T93">（一）</text:span></text:span><text:span text:style-name="_28_一_29_標題_20_字元"><text:span text:style-name="T14">主管/目的事業主管機關與地方政府應隨時掌握災害防救團體（如毒災或化災之聯防組織）、後備軍人組織</text:span></text:span><text:soft-page-break/><text:span text:style-name="_28_一_29_標題_20_字元"><text:span text:style-name="T14">及民防團隊等，建立聯繫管道及受理志工團體協助之體制，鼓勵民間志工、組織、企業及團體協助災害防備及應變工作，提升整體防災能量。</text:span></text:span></text:p>
      <text:p text:style-name="P92"><text:span text:style-name="_28_一_29_標題_20_字元"><text:span text:style-name="T14">（二）</text:span></text:span><text:span text:style-name="_28_一_29_標題_20_字元"><text:span text:style-name="T93">主管/目的事業主管機關與地方政府應督導所屬公私機構規劃緊急應變處置並要求定期辦理自主演練，俾轄管運作與貯（儲）存危險化學物品之公私機構發生火災、爆炸時，得以立即執行自主應變機制、指派專人協助救災，並啟動業界聯防組織橫向支援救災。</text:span></text:span></text:p>
      <text:p text:style-name="P95"><text:span text:style-name="預設段落字型"><text:span text:style-name="T95">（三）</text:span></text:span><text:span text:style-name="_28_一_29_標題_20_字元"><text:span text:style-name="T93">主管/</text:span></text:span><text:span text:style-name="預設段落字型"><text:span text:style-name="T95">目的事業主管機關應督導所屬公私機構，定</text:span></text:span><text:span text:style-name="預設段落字型"><text:span text:style-name="T9">期盤點</text:span></text:span><text:span text:style-name="預設段落字型"><text:span text:style-name="T29">災害防救物資、器材、設施、設備及人力</text:span></text:span><text:span text:style-name="預設段落字型"><text:span text:style-name="T9">，並整備發生災害之搜救、滅火、緊急醫療救護所需之裝備、器材及資源。</text:span></text:span></text:p>
      <text:p text:style-name="P11">二、危害事件通報</text:p>
      <text:p text:style-name="P77"><text:span text:style-name="預設段落字型"><text:span text:style-name="T12">危險</text:span></text:span><text:span text:style-name="_28_一_29_標題_20_字元"><text:span text:style-name="T14">化學</text:span></text:span><text:span text:style-name="預設段落字型"><text:span text:style-name="T12">物品相關災害發生時，應於第一時間通報，並依「災害防救法」規定及流程進行通報作業</text:span></text:span><text:span text:style-name="_28_一_29_標題_20_字元"><text:span text:style-name="T14">（主管/目的事業主管機關如未訂定通報流程或通報表，可參考附件5及附件6之流程及通報表）</text:span></text:span><text:span text:style-name="預設段落字型"><text:span text:style-name="T12">。</text:span></text:span></text:p>
      <text:p text:style-name="P92"><text:span text:style-name="_28_一_29_標題_20_字元"><text:span text:style-name="T93">（一）</text:span></text:span><text:span text:style-name="_28_一_29_標題_20_字元"><text:span text:style-name="T14">公路機關、航政機關、港口管理機關（構）、地方政府及相關單位於接獲因危險化學物品不當運作導致災害事件時，應立即將相關資料通報主管/目的事業主管機關。</text:span></text:span></text:p>
      <text:p text:style-name="P93"><text:span text:style-name="預設段落字型"><text:span text:style-name="T9">（二）因危險</text:span></text:span><text:span text:style-name="_28_一_29_標題_20_字元"><text:span text:style-name="T14">化學</text:span></text:span><text:span text:style-name="預設段落字型"><text:span text:style-name="T9">物品運作不當致發生危害、需開設相關災害應變中心前，</text:span></text:span><text:span text:style-name="_28_一_29_標題_20_字元"><text:span text:style-name="T14">主管/目的事業主管機關</text:span></text:span><text:span text:style-name="預設段落字型"><text:span text:style-name="T9">應依權責掌握災變、污染及人員傷亡狀況並持續執行應變，同時以電話、簡訊、傳真、通報系統或其他方式，通報消防署及</text:span></text:span><text:span text:style-name="預設段落字型"><text:span text:style-name="T10">化學署</text:span></text:span><text:span text:style-name="預設段落字型"><text:span text:style-name="T9">。</text:span></text:span></text:p>
      <text:p text:style-name="P93"><text:span text:style-name="預設段落字型"><text:span text:style-name="T9">（三）依法開設災害應變中心後，中心成員應隨時掌握災害情形，並依規定執行通報，且依式填報處理情形回報表，並傳真至應變中心。</text:span></text:span></text:p>
      <text:p text:style-name="P11"><text:soft-page-break/>三、緊急應變</text:p>
      <text:p text:style-name="P93"><text:span text:style-name="預設段落字型"><text:span text:style-name="T9">（一）遇重大災害事故，主管/目的事業主管機關視必要情況或因應應變量能，得依「國軍協助災害防救辦法」，向所在地後備指揮部申請國軍支援；或依「環境部支援毒性及關注化學物質與懸浮微粒物質災害處理作業規定」，向</text:span></text:span><text:span text:style-name="預設段落字型"><text:span text:style-name="T10">環境部</text:span></text:span><text:span text:style-name="預設段落字型"><text:span text:style-name="T9">提出申請；或向中央災害應變中心提出救援申請。中央災害應變中心應協調、指揮有關機關派遣人力、機具支援。</text:span></text:span></text:p>
      <text:p text:style-name="P15">1、內政部（警政署、消防署）應動員警察（負責支援警戒疏散）、消防、義消、民間救難志工團體相關人員、裝備、器材，實施人命搶（搜）救、救助及重大火災搶救工作。</text:p>
      <text:p text:style-name="P89"><text:span text:style-name="預設段落字型"><text:span text:style-name="T92">2</text:span></text:span><text:span text:style-name="預設段落字型"><text:span text:style-name="T12">、</text:span></text:span><text:span text:style-name="預設段落字型"><text:span text:style-name="T92">中央災害應變中心或前進協調所應視災害規模，主動或依請求</text:span></text:span><text:span text:style-name="預設段落字型"><text:span text:style-name="T12">進行統合協調，以確保有關搜救及緊急救護之有效實施。</text:span></text:span></text:p>
      <text:p text:style-name="P15">3、各級政府緊急應變行動所需之裝備、器材，原則上由負責該行動之機關攜帶前往，必要時各級災害應變中心指揮官應依據災害防救法第31條規定，徵調民間之人員，及徵用、徵購民間搜救裝備，以利搜救行動。</text:p>
      <text:p text:style-name="P15">4、內政部（消防署）應統合各相關單位之消防救災資源，協助執行消防救災事宜。</text:p>
      <text:p text:style-name="P15">5、內政部（空中勤務總隊）應支援直升機，執行傷患後送及運送救災人員等工作。</text:p>
      <text:p text:style-name="P15">6、國防部視參與救災情況需要成立緊急應變小組，並適時投入國軍部隊，攜相關裝備、機具執行災害搶救及人命搜救工作，協助災害防救機關（單位）處理災害緊急應變工作。</text:p>
      <text:p text:style-name="P89"><text:span text:style-name="預設段落字型"><text:span text:style-name="T12">7、</text:span></text:span><text:span text:style-name="預設段落字型"><text:span text:style-name="T13">環境部</text:span></text:span><text:span text:style-name="預設段落字型"><text:span text:style-name="T22">應依地方政府或主管/目的事業主管機關請求支援，</text:span></text:span><text:span text:style-name="預設段落字型"><text:span text:style-name="T96">指派環境事故專業技術小組協助現場指揮官災害應變，提供化災防救技術諮詢</text:span></text:span><text:span text:style-name="預設段落字型"><text:span text:style-name="T22">，包含事故物質之毒理</text:span></text:span><text:soft-page-break/><text:span text:style-name="預設段落字型"><text:span text:style-name="T22">特性、環境偵檢、止漏、個人防護、除污及善後復原等相關救災資訊。</text:span></text:span></text:p>
      <text:p text:style-name="P93"><text:span text:style-name="預設段落字型"><text:span text:style-name="T9">（二）消防單位接獲危險</text:span></text:span><text:span text:style-name="_28_一_29_標題_20_字元"><text:span text:style-name="T14">化學</text:span></text:span><text:span text:style-name="預設段落字型"><text:span text:style-name="T9">物品</text:span></text:span><text:span text:style-name="預設段落字型"><text:span text:style-name="T95">發生火災、爆炸</text:span></text:span><text:span text:style-name="預設段落字型"><text:span text:style-name="T9">通報後，應依規定通報目的事業主管機關，並協助地方政府執行災害防救計畫。</text:span></text:span></text:p>
      <text:p text:style-name="P23">玖、應變演練</text:p>
      <text:p text:style-name="P104"><text:span text:style-name="預設段落字型"><text:span text:style-name="T16">一、運作與貯（儲）存危險</text:span></text:span><text:span text:style-name="_28_一_29_標題_20_字元"><text:span text:style-name="T14">化學</text:span></text:span><text:span text:style-name="預設段落字型"><text:span text:style-name="T16">物品之公私機構，應依運作與貯（儲）存危險</text:span></text:span><text:span text:style-name="_28_一_29_標題_20_字元"><text:span text:style-name="T14">化學</text:span></text:span><text:span text:style-name="預設段落字型"><text:span text:style-name="T16">物品之場所風險及內外部資源，制定因應災害應變計畫，內容應具備減災、整備、應變及復原等基本項目。</text:span></text:span></text:p>
      <text:p text:style-name="P104"><text:span text:style-name="預設段落字型"><text:span text:style-name="T16">二、</text:span></text:span><text:span text:style-name="預設段落字型"><text:span text:style-name="T14">主管/目的事業主管機關</text:span></text:span><text:span text:style-name="預設段落字型"><text:span text:style-name="T16">與運作、貯（儲）存危險</text:span></text:span><text:span text:style-name="_28_一_29_標題_20_字元"><text:span text:style-name="T14">化學</text:span></text:span><text:span text:style-name="預設段落字型"><text:span text:style-name="T16">物品之公私機構應密切聯繫</text:span></text:span><text:span text:style-name="預設段落字型"><text:span text:style-name="T94">並推動自主演練機制</text:span></text:span><text:span text:style-name="預設段落字型"><text:span text:style-name="T16">，每年至少規劃及實施1次災害或複合型災害之模擬演習</text:span></text:span><text:span text:style-name="預設段落字型"><text:span text:style-name="T94">場次</text:span></text:span><text:span text:style-name="預設段落字型"><text:span text:style-name="T16">，並得視需要結合國軍、非政府組織、非營利組織、災害防救團體（志願組織）參與。</text:span></text:span></text:p>
      <text:p text:style-name="P104"><text:span text:style-name="預設段落字型"><text:span text:style-name="T16">三、應變演練亦得結合中央與地方政府實施定期定時之危險</text:span></text:span><text:span text:style-name="_28_一_29_標題_20_字元"><text:span text:style-name="T14">化學</text:span></text:span><text:span text:style-name="預設段落字型"><text:span text:style-name="T16">物品災害或化學基礎設施反恐演練，並建議採半預警動員、無腳本兵推方式辦理。</text:span></text:span></text:p>
      <text:p text:style-name="P104"><text:span text:style-name="預設段落字型"><text:span text:style-name="T16">四、</text:span></text:span><text:span text:style-name="預設段落字型"><text:span text:style-name="T14">主管/目的事業主管機關</text:span></text:span><text:span text:style-name="預設段落字型"><text:span text:style-name="T16">應督導運作與貯（儲）存危險</text:span></text:span><text:span text:style-name="_28_一_29_標題_20_字元"><text:span text:style-name="T14">化學</text:span></text:span><text:span text:style-name="預設段落字型"><text:span text:style-name="T16">物品之公私機構，依規定訂定危險</text:span></text:span><text:span text:style-name="_28_一_29_標題_20_字元"><text:span text:style-name="T14">化學</text:span></text:span><text:span text:style-name="預設段落字型"><text:span text:style-name="T16">物品演練計畫，研擬災時應變及災防告警廣播訊息，告警居民疏散避難措施，積極實施防災演練。</text:span></text:span></text:p>
      <text:p text:style-name="P104"><text:span text:style-name="預設段落字型"><text:span text:style-name="T16">五、危險</text:span></text:span><text:span text:style-name="_28_一_29_標題_20_字元"><text:span text:style-name="T14">化學</text:span></text:span><text:span text:style-name="預設段落字型"><text:span text:style-name="T16">物品災害防救相關機關之訓練及演練，應提升女性參與，以強化應變處置能力，並於演練後確實記錄實際演練日期、簡述演練過程與成果、參與人員、矯正措施與建議事項等內容進行檢討評估，供作災害防救之參考。</text:span></text:span></text:p>
      <text:p text:style-name="P104"><text:span text:style-name="預設段落字型"><text:span text:style-name="T16">六、定期演練內容應避免進行相同情境，可演練多重事件以評估整體計畫有效性。</text:span></text:span></text:p>
      <text:p text:style-name="P24"><text:soft-page-break/>拾、附件</text:p>
      <text:p text:style-name="P143"><text:span text:style-name="預設段落字型"><text:span text:style-name="T45">附件 1 <text:s/>美國「化學設施反恐標準計畫」18種安全標準</text:span></text:span></text:p>
      <text:p text:style-name="P41">一、管制區域周界：防護及監控設施之周界。</text:p>
      <text:p text:style-name="P41">二、防護場所資產：防護及監控設施內之管制區域及重要資產。</text:p>
      <text:p text:style-name="P41">三、人員篩濾及進出管制：人車進出管制及身分查驗系統等相關措施。</text:p>
      <text:p text:style-name="P41">四、嚇止、偵測及延緩：採取保安人員、監視系統及路障等相關措施。</text:p>
      <text:p text:style-name="P152"><text:span text:style-name="預設段落字型"><text:span text:style-name="T46">五、運輸、收貨和儲存：設施於運輸、收貨和存儲過程，所採取之程序和技術，以減少任何高關注化學品(Chemicals of Interest, COI) 盜竊、轉移、污染或破壞之風險。</text:span></text:span></text:p>
      <text:p text:style-name="P41">六、盜竊及轉移：該設施採用之流程、程序和技術，盡量減少任何 COI盜竊或轉移之風險。</text:p>
      <text:p text:style-name="P41">七、破壞：防止內部人員破壞之相關作為。</text:p>
      <text:p text:style-name="P41">八、網絡：設施採用為其網絡系統提供安全性技術，以防止未經授權之現場或遠程入侵關鍵電腦相關控制系統。</text:p>
      <text:p text:style-name="P41">九、應變：制定和執行應變計劃，於設施發生安全事件時，於當地相關部門協助下對事件作出有效應變。</text:p>
      <text:p text:style-name="P41">十、監測：保持有效之監測、通信和警報系統，包括確保相關設備運作正常，並執行檢查、測試、校正及維護等作為。</text:p>
      <text:p text:style-name="P43">十一、訓練：確保對設施人員進行適當的安全培訓及相關演練。</text:p>
      <text:p text:style-name="P42">十二、人員保證：對設施人員進行適當背景檢查，並驗證適當安全認證。</text:p>
      <text:p text:style-name="P42">十三、威脅加劇：當威脅加劇時，該設施提高防護等級之程序及因應措施。</text:p>
      <text:p text:style-name="P153"><text:span text:style-name="預設段落字型"><text:span text:style-name="T46">十四、特定之威脅：該設施如何應對安全脆弱性評估(Security Vulnerability Assessment, SVA) 所告知之威脅、安全漏洞及存在風險之程序及措施。</text:span></text:span></text:p>
      <text:p text:style-name="P42">十五、重大事故之報告：如有重大安全事故，透過內部管理向主管機關報告之程序。</text:p>
      <text:p text:style-name="P42">十六、重大安全事故及可疑行動：對發生於設施內或其鄰近處之重大安全事故及可疑行動，執行辨認、調查、報告及相關紀錄留存等作為。</text:p>
      <text:p text:style-name="P42">十七、職員及組織：成立負責遵守RBPS安全標準之職員及組織。</text:p>
      <text:p text:style-name="P42">十八、紀錄：該設施對於安全相關資料創建、維護、保護、儲存和處置之程序與措施。</text:p>
      <text:p text:style-name="P42"><text:soft-page-break/></text:p>
      <text:p text:style-name="P108"><text:span text:style-name="預設段落字型"><text:span text:style-name="T103">附件 2 <text:s/></text:span></text:span><text:span text:style-name="預設段落字型"><text:span text:style-name="T104">危險</text:span></text:span><text:span text:style-name="預設段落字型"><text:span text:style-name="T62">化學</text:span></text:span><text:span text:style-name="預設段落字型"><text:span text:style-name="T104">物品之種類、分級及管制量</text:span></text:span></text:p>
      <text:p text:style-name="P110"><text:span text:style-name="預設段落字型"><text:span text:style-name="T55">依「</text:span></text:span><text:span text:style-name="預設段落字型"><text:span text:style-name="T54">公共危險物品及可燃性高壓氣體製造儲存處理場所設置標準暨安全管理辦法</text:span></text:span><text:span text:style-name="預設段落字型"><text:span text:style-name="T55">」</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header-rows>
          <table:table-row table:style-name="表格4.1">
            <table:table-cell table:style-name="表格4.A1" office:value-type="string">
              <text:p text:style-name="P154">分類</text:p>
            </table:table-cell>
            <table:table-cell table:style-name="表格4.A1" office:value-type="string">
              <text:p text:style-name="P154">名稱</text:p>
            </table:table-cell>
            <table:table-cell table:style-name="表格4.A1" table:number-columns-spanned="2" office:value-type="string">
              <text:p text:style-name="P156">種類</text:p>
            </table:table-cell>
            <table:covered-table-cell/>
            <table:table-cell table:style-name="表格4.A1" office:value-type="string">
              <text:p text:style-name="P156">分級</text:p>
            </table:table-cell>
            <table:table-cell table:style-name="表格4.F1" office:value-type="string">
              <text:p text:style-name="P156">管制量</text:p>
            </table:table-cell>
          </table:table-row>
        </table:table-header-rows>
        <table:table-row table:style-name="表格4.2">
          <table:table-cell table:style-name="表格4.A2" table:number-rows-spanned="3" office:value-type="string">
            <text:p text:style-name="P155">第</text:p>
            <text:p text:style-name="P155">一</text:p>
            <text:p text:style-name="P155">類</text:p>
          </table:table-cell>
          <table:table-cell table:style-name="表格4.B2" table:number-rows-spanned="3" office:value-type="string">
            <text:p text:style-name="P155">氧</text:p>
            <text:p text:style-name="P155">化</text:p>
            <text:p text:style-name="P155">性</text:p>
            <text:p text:style-name="P155">固</text:p>
            <text:p text:style-name="P155">體</text:p>
          </table:table-cell>
          <table:table-cell table:style-name="表格4.C2" table:number-rows-spanned="3" table:number-columns-spanned="2" office:value-type="string">
            <text:p text:style-name="P159">一、氯酸鹽類</text:p>
            <text:p text:style-name="P159">二、過氯酸鹽類</text:p>
            <text:p text:style-name="P159">三、無機過氧化物</text:p>
            <text:p text:style-name="P159">四、次氯酸鹽類</text:p>
            <text:p text:style-name="P159">五、溴酸鹽類</text:p>
            <text:p text:style-name="P159">六、硝酸鹽類</text:p>
            <text:p text:style-name="P159">七、碘酸鹽類</text:p>
            <text:p text:style-name="P159">八、過錳酸鹽類</text:p>
            <text:p text:style-name="P159">九、重鉻酸鹽類</text:p>
            <text:p text:style-name="P159">十、過碘酸鹽類</text:p>
            <text:p text:style-name="P159">十一、過碘酸</text:p>
            <text:p text:style-name="P159">十二、三氧化鉻</text:p>
            <text:p text:style-name="P159">十三、二氧化鉛</text:p>
            <text:p text:style-name="P159">十四、亞硝酸鹽類</text:p>
            <text:p text:style-name="P159">十五、亞氯酸鹽類</text:p>
            <text:p text:style-name="P159">十六、三氯異三聚氰酸</text:p>
            <text:p text:style-name="P159">十七、過硫酸鹽類</text:p>
            <text:p text:style-name="P159">十八、過硼酸鹽類</text:p>
            <text:p text:style-name="P159">十九、其他經中央主管機關公告者</text:p>
            <text:p text:style-name="P159">二十、含有任一種成分之物品者</text:p>
          </table:table-cell>
          <table:covered-table-cell/>
          <table:table-cell table:style-name="表格4.E2" office:value-type="string">
            <text:p text:style-name="P157">第一級</text:p>
          </table:table-cell>
          <table:table-cell table:style-name="表格4.F2" office:value-type="string">
            <text:p text:style-name="P157">50公斤</text:p>
          </table:table-cell>
        </table:table-row>
        <table:table-row table:style-name="表格4.3">
          <table:covered-table-cell table:style-name="表格4.A2"/>
          <table:covered-table-cell table:style-name="表格4.B2"/>
          <table:covered-table-cell table:style-name="表格4.C2"/>
          <table:covered-table-cell/>
          <table:table-cell table:style-name="表格4.E3" office:value-type="string">
            <text:p text:style-name="P157">第二級</text:p>
          </table:table-cell>
          <table:table-cell table:style-name="表格4.F3" office:value-type="string">
            <text:p text:style-name="P157">300公斤</text:p>
          </table:table-cell>
        </table:table-row>
        <table:table-row table:style-name="表格4.3">
          <table:covered-table-cell table:style-name="表格4.A2"/>
          <table:covered-table-cell table:style-name="表格4.B2"/>
          <table:covered-table-cell table:style-name="表格4.C2"/>
          <table:covered-table-cell/>
          <table:table-cell table:style-name="表格4.E4" office:value-type="string">
            <text:p text:style-name="P157">第三級</text:p>
          </table:table-cell>
          <table:table-cell table:style-name="表格4.F4" office:value-type="string">
            <text:p text:style-name="P157">1,000公斤</text:p>
          </table:table-cell>
        </table:table-row>
        <table:table-row table:style-name="表格4.5">
          <table:table-cell table:style-name="表格4.A5" table:number-rows-spanned="5" office:value-type="string">
            <text:p text:style-name="P155">第</text:p>
            <text:p text:style-name="P155">二</text:p>
            <text:p text:style-name="P155">類</text:p>
          </table:table-cell>
          <table:table-cell table:style-name="表格4.B5" table:number-rows-spanned="5" office:value-type="string">
            <text:p text:style-name="P155">易</text:p>
            <text:p text:style-name="P155">燃</text:p>
            <text:p text:style-name="P155">固</text:p>
            <text:p text:style-name="P155">體</text:p>
          </table:table-cell>
          <table:table-cell table:style-name="表格4.C5" table:number-columns-spanned="2" office:value-type="string">
            <text:p text:style-name="P160">一、硫化磷</text:p>
            <text:p text:style-name="P160">二、赤磷</text:p>
            <text:p text:style-name="P160">三、硫磺</text:p>
          </table:table-cell>
          <table:covered-table-cell/>
          <table:table-cell table:style-name="表格4.E5" office:value-type="string">
            <text:p text:style-name="P157"/>
          </table:table-cell>
          <table:table-cell table:style-name="表格4.F5" office:value-type="string">
            <text:p text:style-name="P157">100公斤</text:p>
          </table:table-cell>
        </table:table-row>
        <table:table-row table:style-name="表格4.6">
          <table:covered-table-cell table:style-name="表格4.A5"/>
          <table:covered-table-cell table:style-name="表格4.B5"/>
          <table:table-cell table:style-name="表格4.C6" table:number-columns-spanned="2" office:value-type="string">
            <text:p text:style-name="P177"><text:span text:style-name="預設段落字型"><text:span text:style-name="T107">四、鐵粉：指鐵的粉末。但以孔徑53微米(</text:span></text:span><text:span text:style-name="預設段落字型"><text:span text:style-name="T98">μ</text:span></text:span><text:span text:style-name="預設段落字型"><text:span text:style-name="T107">m)篩網進行篩選，通過比率未達50%者，不屬之。</text:span></text:span></text:p>
          </table:table-cell>
          <table:covered-table-cell/>
          <table:table-cell table:style-name="表格4.E6" office:value-type="string">
            <text:p text:style-name="P157"/>
          </table:table-cell>
          <table:table-cell table:style-name="表格4.F6" office:value-type="string">
            <text:p text:style-name="P157">500公斤</text:p>
          </table:table-cell>
        </table:table-row>
        <table:table-row table:style-name="表格4.7">
          <table:covered-table-cell table:style-name="表格4.A5"/>
          <table:covered-table-cell table:style-name="表格4.B5"/>
          <table:table-cell table:style-name="表格4.C7" table:number-rows-spanned="2" table:number-columns-spanned="2" office:value-type="string">
            <text:p text:style-name="P177"><text:span text:style-name="預設段落字型"><text:span text:style-name="T107">五、金屬粉：指鹼金屬、鹼土金屬、鐵、鎂、銅、鎳以外之金屬粉。但以孔徑150微米(</text:span></text:span><text:span text:style-name="預設段落字型"><text:span text:style-name="T98">μ</text:span></text:span><text:span text:style-name="預設段落字型"><text:span text:style-name="T107">m)篩網進行篩選，通過比率未達50%者，不屬之。</text:span></text:span></text:p>
            <text:p text:style-name="P159">六、鎂：指其塊狀物或棒狀物能通過孔徑2公釐篩網者。</text:p>
            <text:p text:style-name="P159">七、三聚甲醛</text:p>
            <text:p text:style-name="P159">八、其他經中央主管機關公告者。</text:p>
            <text:p text:style-name="P159">九、含有任一種成分之物品者。</text:p>
          </table:table-cell>
          <table:covered-table-cell/>
          <table:table-cell table:style-name="表格4.E7" office:value-type="string">
            <text:p text:style-name="P157">第一級</text:p>
          </table:table-cell>
          <table:table-cell table:style-name="表格4.F7" office:value-type="string">
            <text:p text:style-name="P157">100公斤</text:p>
          </table:table-cell>
        </table:table-row>
        <table:table-row table:style-name="表格4.8">
          <table:covered-table-cell table:style-name="表格4.A5"/>
          <table:covered-table-cell table:style-name="表格4.B5"/>
          <table:covered-table-cell table:style-name="表格4.C7"/>
          <table:covered-table-cell/>
          <table:table-cell table:style-name="表格4.E8" office:value-type="string">
            <text:p text:style-name="P157">第二級</text:p>
          </table:table-cell>
          <table:table-cell table:style-name="表格4.F8" office:value-type="string">
            <text:p text:style-name="P157">500公斤</text:p>
          </table:table-cell>
        </table:table-row>
        <table:table-row table:style-name="表格4.9">
          <table:covered-table-cell table:style-name="表格4.A5"/>
          <table:covered-table-cell table:style-name="表格4.B5"/>
          <table:table-cell table:style-name="表格4.C9" table:number-columns-spanned="2" office:value-type="string">
            <text:p text:style-name="P159">十、易燃性固體：指固態酒精或一大氣壓下閃火點未達攝氏40度之固體。</text:p>
          </table:table-cell>
          <table:covered-table-cell/>
          <table:table-cell table:style-name="表格4.E9" office:value-type="string">
            <text:p text:style-name="P157"/>
          </table:table-cell>
          <table:table-cell table:style-name="表格4.F9" office:value-type="string">
            <text:p text:style-name="P157">1,000公斤</text:p>
          </table:table-cell>
        </table:table-row>
        <text:soft-page-break/>
        <table:table-row table:style-name="表格4.10">
          <table:table-cell table:style-name="表格4.A10" table:number-rows-spanned="5" office:value-type="string">
            <text:p text:style-name="P155">第</text:p>
            <text:p text:style-name="P155">三</text:p>
            <text:p text:style-name="P155">類</text:p>
          </table:table-cell>
          <table:table-cell table:style-name="表格4.B10" table:number-rows-spanned="5" office:value-type="string">
            <text:p text:style-name="P169">發火性液體、發火性固體及禁水性物質</text:p>
          </table:table-cell>
          <table:table-cell table:style-name="表格4.C10" table:number-columns-spanned="2" office:value-type="string">
            <text:p text:style-name="P161">一、鉀</text:p>
            <text:p text:style-name="P161">二、鈉</text:p>
            <text:p text:style-name="P161">三、烷基鋁</text:p>
            <text:p text:style-name="P161">四、烷基鋰</text:p>
          </table:table-cell>
          <table:covered-table-cell/>
          <table:table-cell table:style-name="表格4.E10" office:value-type="string">
            <text:p text:style-name="P157"/>
          </table:table-cell>
          <table:table-cell table:style-name="表格4.F10" office:value-type="string">
            <text:p text:style-name="P157">10公斤</text:p>
          </table:table-cell>
        </table:table-row>
        <table:table-row table:style-name="表格4.11">
          <table:covered-table-cell table:style-name="表格4.A10"/>
          <table:covered-table-cell table:style-name="表格4.B10"/>
          <table:table-cell table:style-name="表格4.C11" table:number-columns-spanned="2" office:value-type="string">
            <text:p text:style-name="P160">五、黃磷</text:p>
          </table:table-cell>
          <table:covered-table-cell/>
          <table:table-cell table:style-name="表格4.E11" office:value-type="string">
            <text:p text:style-name="P157"/>
          </table:table-cell>
          <table:table-cell table:style-name="表格4.F11" office:value-type="string">
            <text:p text:style-name="P157">20公斤</text:p>
          </table:table-cell>
        </table:table-row>
        <table:table-row table:style-name="表格4.12">
          <table:covered-table-cell table:style-name="表格4.A10"/>
          <table:covered-table-cell table:style-name="表格4.B10"/>
          <table:table-cell table:style-name="表格4.C12" table:number-rows-spanned="3" table:number-columns-spanned="2" office:value-type="string">
            <text:p text:style-name="P160">六、鹼金屬(鉀和鈉除外)及鹼土金屬</text:p>
            <text:p text:style-name="P159">七、有機金屬化合物(烷基鋁、烷基鋰除外)</text:p>
            <text:p text:style-name="P159">八、金屬氫化物</text:p>
            <text:p text:style-name="P159">九、金屬磷化物</text:p>
            <text:p text:style-name="P159">十、鈣或鋁的碳化物</text:p>
            <text:p text:style-name="P159">十一、三氯矽甲烷</text:p>
            <text:p text:style-name="P159">十二、其他經中央主管機關公告者</text:p>
            <text:p text:style-name="P159">十三、含有任一種成分之物品者</text:p>
          </table:table-cell>
          <table:covered-table-cell/>
          <table:table-cell table:style-name="表格4.E12" office:value-type="string">
            <text:p text:style-name="P157">第一級</text:p>
          </table:table-cell>
          <table:table-cell table:style-name="表格4.F12" office:value-type="string">
            <text:p text:style-name="P157">10公斤</text:p>
          </table:table-cell>
        </table:table-row>
        <table:table-row table:style-name="表格4.13">
          <table:covered-table-cell table:style-name="表格4.A10"/>
          <table:covered-table-cell table:style-name="表格4.B10"/>
          <table:covered-table-cell table:style-name="表格4.C12"/>
          <table:covered-table-cell/>
          <table:table-cell table:style-name="表格4.E13" office:value-type="string">
            <text:p text:style-name="P157">第二級</text:p>
          </table:table-cell>
          <table:table-cell table:style-name="表格4.F13" office:value-type="string">
            <text:p text:style-name="P157">50公斤</text:p>
          </table:table-cell>
        </table:table-row>
        <table:table-row table:style-name="表格4.14">
          <table:covered-table-cell table:style-name="表格4.A10"/>
          <table:covered-table-cell table:style-name="表格4.B10"/>
          <table:covered-table-cell table:style-name="表格4.C12"/>
          <table:covered-table-cell/>
          <table:table-cell table:style-name="表格4.E14" office:value-type="string">
            <text:p text:style-name="P157">第三級</text:p>
          </table:table-cell>
          <table:table-cell table:style-name="表格4.F14" office:value-type="string">
            <text:p text:style-name="P157">300公斤</text:p>
          </table:table-cell>
        </table:table-row>
        <table:table-row table:style-name="表格4.15">
          <table:table-cell table:style-name="表格4.A15" table:number-rows-spanned="11" office:value-type="string">
            <text:p text:style-name="P155">第</text:p>
            <text:p text:style-name="P155">四</text:p>
            <text:p text:style-name="P155">類</text:p>
          </table:table-cell>
          <table:table-cell table:style-name="表格4.B15" table:number-rows-spanned="11" office:value-type="string">
            <text:p text:style-name="P155">易</text:p>
            <text:p text:style-name="P155">燃</text:p>
            <text:p text:style-name="P155">液</text:p>
            <text:p text:style-name="P155">體</text:p>
            <text:p text:style-name="P155">及</text:p>
            <text:p text:style-name="P155">可</text:p>
            <text:p text:style-name="P155">燃</text:p>
            <text:p text:style-name="P155">液</text:p>
            <text:p text:style-name="P155">體</text:p>
          </table:table-cell>
          <table:table-cell table:style-name="表格4.C15" table:number-rows-spanned="7" office:value-type="string">
            <text:p text:style-name="P162">易燃液體：指在一大氣壓時，閃火點在攝氏 93 度以下之液體。</text:p>
          </table:table-cell>
          <table:table-cell table:style-name="表格4.D15" office:value-type="string">
            <text:p text:style-name="P159">一、特殊易燃物：指在一大氣壓時，自燃溫度在攝氏100度以下之物品，或閃火點低於攝氏-20度，且沸點在攝氏 <text:s text:c="2"/>40度以下之物品。</text:p>
          </table:table-cell>
          <table:table-cell table:style-name="表格4.E15" office:value-type="string">
            <text:p text:style-name="P157"/>
          </table:table-cell>
          <table:table-cell table:style-name="表格4.F15" office:value-type="string">
            <text:p text:style-name="P157">50公升</text:p>
          </table:table-cell>
        </table:table-row>
        <table:table-row table:style-name="表格4.16">
          <table:covered-table-cell table:style-name="表格4.A15"/>
          <table:covered-table-cell table:style-name="表格4.B15"/>
          <table:covered-table-cell table:style-name="表格4.C15"/>
          <table:table-cell table:style-name="表格4.D16" table:number-rows-spanned="2" office:value-type="string">
            <text:p text:style-name="P159">二、第一石油類：指在一大氣壓時，閃火點未達攝氏21度者。</text:p>
          </table:table-cell>
          <table:table-cell table:style-name="表格4.E16" office:value-type="string">
            <text:p text:style-name="P157">非水溶性液體</text:p>
          </table:table-cell>
          <table:table-cell table:style-name="表格4.F16" office:value-type="string">
            <text:p text:style-name="P157">200公升</text:p>
          </table:table-cell>
        </table:table-row>
        <table:table-row table:style-name="表格4.17">
          <table:covered-table-cell table:style-name="表格4.A15"/>
          <table:covered-table-cell table:style-name="表格4.B15"/>
          <table:covered-table-cell table:style-name="表格4.C15"/>
          <table:covered-table-cell table:style-name="表格4.D16"/>
          <table:table-cell table:style-name="表格4.E17" office:value-type="string">
            <text:p text:style-name="P157">水溶性液體</text:p>
          </table:table-cell>
          <table:table-cell table:style-name="表格4.F17" office:value-type="string">
            <text:p text:style-name="P157">400公升</text:p>
          </table:table-cell>
        </table:table-row>
        <table:table-row table:style-name="表格4.18">
          <table:covered-table-cell table:style-name="表格4.A15"/>
          <table:covered-table-cell table:style-name="表格4.B15"/>
          <table:covered-table-cell table:style-name="表格4.C15"/>
          <table:table-cell table:style-name="表格4.D18" office:value-type="string">
            <text:p text:style-name="P159">三、酒精類：指一個分子的碳原子數在一到三之間，並含有一個飽和的羥基（含變性酒精）。但下列物品不在此限：</text:p>
            <text:p text:style-name="P163">（一）酒精含量未達60%之水溶液。</text:p>
            <text:p text:style-name="P164">（二）易燃液體及可燃液體含量未達60%火點與燃燒點超過酒精含量60%水溶液之閃火點及燃燒點。</text:p>
          </table:table-cell>
          <table:table-cell table:style-name="表格4.E18" office:value-type="string">
            <text:p text:style-name="P157"/>
          </table:table-cell>
          <table:table-cell table:style-name="表格4.F18" office:value-type="string">
            <text:p text:style-name="P157">400公升</text:p>
          </table:table-cell>
        </table:table-row>
        <table:table-row table:style-name="表格4.19">
          <table:covered-table-cell table:style-name="表格4.A15"/>
          <table:covered-table-cell table:style-name="表格4.B15"/>
          <table:covered-table-cell table:style-name="表格4.C15"/>
          <table:table-cell table:style-name="表格4.D19" table:number-rows-spanned="2" office:value-type="string">
            <text:p text:style-name="P159">四、第二石油類：指在一大氣壓時，閃火點在攝氏21度以上，未達70度者。但易燃液體及可燃液體含量在40%以下，閃火點在攝氏40度以上，燃燒點在攝氏60度以上，不在此限。</text:p>
          </table:table-cell>
          <table:table-cell table:style-name="表格4.E19" office:value-type="string">
            <text:p text:style-name="P157">非水溶性液體</text:p>
          </table:table-cell>
          <table:table-cell table:style-name="表格4.F19" office:value-type="string">
            <text:p text:style-name="P157">1,000公升</text:p>
          </table:table-cell>
        </table:table-row>
        <table:table-row table:style-name="表格4.20">
          <table:covered-table-cell table:style-name="表格4.A15"/>
          <table:covered-table-cell table:style-name="表格4.B15"/>
          <table:covered-table-cell table:style-name="表格4.C15"/>
          <table:covered-table-cell table:style-name="表格4.D19"/>
          <table:table-cell table:style-name="表格4.E20" office:value-type="string">
            <text:p text:style-name="P157">水溶性液體</text:p>
          </table:table-cell>
          <table:table-cell table:style-name="表格4.F20" office:value-type="string">
            <text:p text:style-name="P157">2,000公升</text:p>
          </table:table-cell>
        </table:table-row>
        <table:table-row table:style-name="表格4.21">
          <table:covered-table-cell table:style-name="表格4.A15"/>
          <table:covered-table-cell table:style-name="表格4.B15"/>
          <table:covered-table-cell table:style-name="表格4.C15"/>
          <table:table-cell table:style-name="表格4.D21" table:number-rows-spanned="3" office:value-type="string">
            <text:p text:style-name="P159">五、第三石油類：指在一大氣壓時，閃火點在攝氏70度以上，未達200度者。但易燃液體及可燃液體含量在40%以下者，不在此限。</text:p>
          </table:table-cell>
          <table:table-cell table:style-name="表格4.E21" table:number-rows-spanned="2" office:value-type="string">
            <text:p text:style-name="P157">非水溶性液體</text:p>
          </table:table-cell>
          <table:table-cell table:style-name="表格4.F21" table:number-rows-spanned="2" office:value-type="string">
            <text:p text:style-name="P157">2,000公升</text:p>
          </table:table-cell>
        </table:table-row>
        <table:table-row table:style-name="表格4.21">
          <table:covered-table-cell table:style-name="表格4.A15"/>
          <table:covered-table-cell table:style-name="表格4.B15"/>
          <table:table-cell table:style-name="表格4.C22" table:number-rows-spanned="4" office:value-type="string">
            <text:p text:style-name="P162">可燃液體：指在一大氣壓<text:soft-page-break/>時，閃火點超過攝氏 93 度未滿攝氏250 度之液體。</text:p>
          </table:table-cell>
          <table:covered-table-cell table:style-name="表格4.D21"/>
          <table:covered-table-cell table:style-name="表格4.E21"/>
          <table:covered-table-cell table:style-name="表格4.F21"/>
        </table:table-row>
        <table:table-row table:style-name="表格4.21">
          <table:covered-table-cell table:style-name="表格4.A15"/>
          <table:covered-table-cell table:style-name="表格4.B15"/>
          <table:covered-table-cell table:style-name="表格4.C22"/>
          <table:covered-table-cell table:style-name="表格4.D21"/>
          <table:table-cell table:style-name="表格4.E23" office:value-type="string">
            <text:p text:style-name="P157">水溶性液體</text:p>
          </table:table-cell>
          <table:table-cell table:style-name="表格4.F23" office:value-type="string">
            <text:p text:style-name="P157">4,000公升</text:p>
          </table:table-cell>
        </table:table-row>
        <table:table-row table:style-name="表格4.24">
          <table:covered-table-cell table:style-name="表格4.A15"/>
          <table:covered-table-cell table:style-name="表格4.B15"/>
          <table:covered-table-cell table:style-name="表格4.C22"/>
          <table:table-cell table:style-name="表格4.D24" office:value-type="string">
            <text:p text:style-name="P159">六、第四石油類：指在一大氣壓時，閃火點在攝氏200度以上，未滿250度者。但易燃液體及可燃液體含量在40%以下者，不在此限。</text:p>
          </table:table-cell>
          <table:table-cell table:style-name="表格4.E24" office:value-type="string">
            <text:p text:style-name="P157"/>
          </table:table-cell>
          <table:table-cell table:style-name="表格4.F24" office:value-type="string">
            <text:p text:style-name="P157">6,000公升</text:p>
          </table:table-cell>
        </table:table-row>
        <table:table-row table:style-name="表格4.25">
          <table:covered-table-cell table:style-name="表格4.A15"/>
          <table:covered-table-cell table:style-name="表格4.B15"/>
          <table:covered-table-cell table:style-name="表格4.C22"/>
          <table:table-cell table:style-name="表格4.D25" office:value-type="string">
            <text:p text:style-name="P159">七、動植物油類：從動物的脂肪、植物的種子或果肉抽取之油脂，一大氣壓時，閃火點未滿攝氏250度者。但依中央主管機關指定之方式儲存保管者，不在此限。</text:p>
          </table:table-cell>
          <table:table-cell table:style-name="表格4.E25" office:value-type="string">
            <text:p text:style-name="P157"/>
          </table:table-cell>
          <table:table-cell table:style-name="表格4.F25" office:value-type="string">
            <text:p text:style-name="P168">10,000公升</text:p>
          </table:table-cell>
        </table:table-row>
        <table:table-row table:style-name="表格4.26">
          <table:table-cell table:style-name="表格4.A26" table:number-rows-spanned="4" office:value-type="string">
            <text:p text:style-name="P154">第</text:p>
            <text:p text:style-name="P154">五</text:p>
            <text:p text:style-name="P154">類</text:p>
          </table:table-cell>
          <table:table-cell table:style-name="表格4.B26" table:number-rows-spanned="4" office:value-type="string">
            <text:p text:style-name="P154">自反應物質及有機過氧化物</text:p>
          </table:table-cell>
          <table:table-cell table:style-name="表格4.C26" table:number-rows-spanned="4" table:number-columns-spanned="2" office:value-type="string">
            <text:p text:style-name="P159">一、有機過氧化物</text:p>
            <text:p text:style-name="P159">二、硝酸酯類</text:p>
            <text:p text:style-name="P159">三、硝基化合物</text:p>
            <text:p text:style-name="P159">四、亞硝基化合物</text:p>
            <text:p text:style-name="P159">五、偶氮化合物</text:p>
            <text:p text:style-name="P159">六、重氮化合物</text:p>
            <text:p text:style-name="P159">七、聯胺的誘導體</text:p>
            <text:p text:style-name="P159">八、金屬疊氮化合物</text:p>
            <text:p text:style-name="P159">九、硝酸胍</text:p>
            <text:p text:style-name="P159">十、丙烯基縮水甘油醚</text:p>
            <text:p text:style-name="P159">十一、倍羰烯</text:p>
            <text:p text:style-name="P159">十二、其他經中央主管機關公告者</text:p>
            <text:p text:style-name="P159">十三、含有任一種成分之物品者</text:p>
          </table:table-cell>
          <table:covered-table-cell/>
          <table:table-cell table:style-name="表格4.E26" office:value-type="string">
            <text:p text:style-name="P157">A型</text:p>
          </table:table-cell>
          <table:table-cell table:style-name="表格4.F26" table:number-rows-spanned="2" office:value-type="string">
            <text:p text:style-name="P157">10公斤</text:p>
          </table:table-cell>
        </table:table-row>
        <table:table-row table:style-name="表格4.27">
          <table:covered-table-cell table:style-name="表格4.A26"/>
          <table:covered-table-cell table:style-name="表格4.B26"/>
          <table:covered-table-cell table:style-name="表格4.C26"/>
          <table:covered-table-cell/>
          <table:table-cell table:style-name="表格4.E27" office:value-type="string">
            <text:p text:style-name="P157">B型</text:p>
          </table:table-cell>
          <table:covered-table-cell table:style-name="表格4.F26"/>
        </table:table-row>
        <table:table-row table:style-name="表格4.14">
          <table:covered-table-cell table:style-name="表格4.A26"/>
          <table:covered-table-cell table:style-name="表格4.B26"/>
          <table:covered-table-cell table:style-name="表格4.C26"/>
          <table:covered-table-cell/>
          <table:table-cell table:style-name="表格4.E28" office:value-type="string">
            <text:p text:style-name="P157">C型</text:p>
          </table:table-cell>
          <table:table-cell table:style-name="表格4.F28" table:number-rows-spanned="2" office:value-type="string">
            <text:p text:style-name="P157">100公斤</text:p>
          </table:table-cell>
        </table:table-row>
        <table:table-row table:style-name="表格4.27">
          <table:covered-table-cell table:style-name="表格4.A26"/>
          <table:covered-table-cell table:style-name="表格4.B26"/>
          <table:covered-table-cell table:style-name="表格4.C26"/>
          <table:covered-table-cell/>
          <table:table-cell table:style-name="表格4.E29" office:value-type="string">
            <text:p text:style-name="P157">D型</text:p>
          </table:table-cell>
          <table:covered-table-cell table:style-name="表格4.F28"/>
        </table:table-row>
        <table:table-row table:style-name="表格4.30">
          <table:table-cell table:style-name="表格4.A30" table:number-rows-spanned="2" office:value-type="string">
            <text:p text:style-name="P155">第</text:p>
            <text:p text:style-name="P155">六</text:p>
            <text:p text:style-name="P155">類</text:p>
          </table:table-cell>
          <table:table-cell table:style-name="表格4.B30" table:number-rows-spanned="2" office:value-type="string">
            <text:p text:style-name="P155">氧</text:p>
            <text:p text:style-name="P155">化</text:p>
            <text:p text:style-name="P155">性</text:p>
            <text:p text:style-name="P155">液</text:p>
            <text:p text:style-name="P155">體</text:p>
          </table:table-cell>
          <table:table-cell table:style-name="表格4.C30" table:number-rows-spanned="2" table:number-columns-spanned="2" office:value-type="string">
            <text:p text:style-name="P159">一、過氯酸</text:p>
            <text:p text:style-name="P159">二、過氧化氫</text:p>
            <text:p text:style-name="P159">三、硝酸</text:p>
            <text:p text:style-name="P159">四、鹵素間化合物</text:p>
            <text:p text:style-name="P159">五、其他經中央主管機關公告者。</text:p>
            <text:p text:style-name="P159">六、含有任一種成分之物品者</text:p>
          </table:table-cell>
          <table:covered-table-cell/>
          <table:table-cell table:style-name="表格4.E30" office:value-type="string">
            <text:p text:style-name="P165">第一級</text:p>
          </table:table-cell>
          <table:table-cell table:style-name="表格4.F30" table:number-rows-spanned="2" office:value-type="string">
            <text:p text:style-name="P158">300公斤</text:p>
          </table:table-cell>
        </table:table-row>
        <table:table-row table:style-name="表格4.30">
          <table:covered-table-cell table:style-name="表格4.A30"/>
          <table:covered-table-cell table:style-name="表格4.B30"/>
          <table:covered-table-cell table:style-name="表格4.C30"/>
          <table:covered-table-cell/>
          <table:table-cell table:style-name="表格4.E31" office:value-type="string">
            <text:p text:style-name="P182">第二級</text:p>
          </table:table-cell>
          <table:covered-table-cell table:style-name="表格4.F30"/>
        </table:table-row>
        <table:table-row table:style-name="表格4.32">
          <table:table-cell table:style-name="表格4.A32" office:value-type="string">
            <text:p text:style-name="P170">第</text:p>
            <text:p text:style-name="P170">七</text:p>
            <text:p text:style-name="P170">類</text:p>
          </table:table-cell>
          <table:table-cell table:style-name="表格4.B32" office:value-type="string">
            <text:p text:style-name="P47">可</text:p>
            <text:p text:style-name="P47">燃</text:p>
            <text:p text:style-name="P47">性</text:p>
            <text:p text:style-name="P47">高</text:p>
            <text:p text:style-name="P47">壓</text:p>
            <text:p text:style-name="P47">氣</text:p>
            <text:p text:style-name="P47">體</text:p>
          </table:table-cell>
          <table:table-cell table:style-name="表格4.C32" table:number-columns-spanned="4" office:value-type="string">
            <text:p text:style-name="P48">指符合下列各款規定之一者：</text:p>
            <text:p text:style-name="P49">一、在常用溫度下或溫度在攝氏35度時，表壓力達每平方公分10公斤以上或100萬帕斯卡（MPa）以上之壓縮氣體中之氫氣、乙烯、甲烷及乙烷。</text:p>
            <text:p text:style-name="P49">二、在常用溫度下或溫度在攝氏15度時，表壓力達每平方公分2公斤以上或0.2百萬帕斯卡（MPa） 以上之壓縮乙炔氣。</text:p>
            <text:p text:style-name="P49">三、在常用溫度下或溫度在攝氏35度以下時，表壓力達每平方公分2公斤以上或0.2百萬帕斯卡（MPa）以上之液化氣體中之丙烷、丁烷及液化石油氣。</text:p>
            <text:p text:style-name="P49">四、其他經中央主管機關指定之氣體</text:p>
          </table:table-cell>
          <table:covered-table-cell/>
          <table:covered-table-cell/>
          <table:covered-table-cell/>
        </table:table-row>
        <text:soft-page-break/>
        <table:table-row table:style-name="表格4.33">
          <table:table-cell table:style-name="表格4.A33" table:number-columns-spanned="6" office:value-type="string">
            <text:p text:style-name="P166">一、本表所稱之「第一級」、「第二級」、「第三級」、「A型」、「B型」、「C型」及「D型」指區分同類物品之危險程度，應依中華民國國家標準CNS 15030進行分類。未完成分類前，基於安全考量，其危險分級程度，得認定為第一級或A型。</text:p>
            <text:p text:style-name="P178"><text:span text:style-name="預設段落字型"><text:span text:style-name="T107">二、儲存公共危險物品種類在二種以上時，計算其是否達管制量之方法，應以各該公共危險物品數量除以其管制量，所得商數之和如大於1時，則儲存總量即達管制量以上。例如過氧</text:span></text:span><text:span text:style-name="預設段落字型"><text:span text:style-name="T84">化鈉數量20公斤，其管制量為50公斤；二硫化碳數量40公升，其管制量為50公升，計算式如下：</text:span></text:span></text:p>
            <text:p text:style-name="P183"><draw:frame draw:style-name="fr3" draw:name="1" text:anchor-type="as-char" svg:y="0cm" svg:width="0.318cm" style:rel-width="scale" svg:height="0.661cm" style:rel-height="scale" draw:z-index="2"><draw:object-ole xlink:href="./Object 1" xlink:type="simple" xlink:show="embed" xlink:actuate="onLoad"/><draw:image xlink:href="./ObjectReplacements/Object 1" xlink:type="simple" xlink:show="embed" xlink:actuate="onLoad"/></draw:frame><draw:frame draw:style-name="fr3" draw:name="2" text:anchor-type="as-char" svg:y="0cm" svg:width="8.943cm" style:rel-width="scale" svg:height="1.164cm" style:rel-height="scale" draw:z-index="3"><draw:object-ole xlink:href="./Object 2" xlink:type="simple" xlink:show="embed" xlink:actuate="onLoad"/><draw:image xlink:href="./ObjectReplacements/Object 2" xlink:type="simple" xlink:show="embed" xlink:actuate="onLoad"/></draw:frame><draw:frame draw:style-name="fr3" draw:name="3" text:anchor-type="as-char" svg:y="0cm" svg:width="4.101cm" style:rel-width="scale" svg:height="1.058cm" style:rel-height="scale" draw:z-index="4"><draw:object-ole xlink:href="./Object 3" xlink:type="simple" xlink:show="embed" xlink:actuate="onLoad"/><draw:image xlink:href="./ObjectReplacements/Object 3" xlink:type="simple" xlink:show="embed" xlink:actuate="onLoad"/></draw:frame></text:p>
            <text:p text:style-name="P166">三、本表第四類易燃液體及可燃液體之酒精類、第二石油類、第三石油類及第四石油類所列但書規定之酒精含量、易燃液體及可燃液體含量，均指重量百分比。</text:p>
            <text:p text:style-name="P167">四、本表所稱之水溶性液體，指在一大氣壓下攝氏20度時與同容量之純水一起緩慢攪拌，當該混合液停止轉動後，呈現顏色均一無分層現象者；非水溶性液體，指水溶性液體以外者。</text:p>
          </table:table-cell>
          <table:covered-table-cell/>
          <table:covered-table-cell/>
          <table:covered-table-cell/>
          <table:covered-table-cell/>
          <table:covered-table-cell/>
        </table:table-row>
      </table:table>
      <text:p text:style-name="P187"/>
      <text:p text:style-name="P187"/>
      <text:p text:style-name="P111"><text:span text:style-name="預設段落字型"><text:span text:style-name="T103">附件 3 </text:span></text:span><text:span text:style-name="預設段落字型"><text:span text:style-name="T105">目的事業主管機關危險</text:span></text:span><text:span text:style-name="預設段落字型"><text:span text:style-name="T62">化學</text:span></text:span><text:span text:style-name="預設段落字型"><text:span text:style-name="T105">物品分類定義</text:span></text:span></text:p>
      <table:table table:name="表格5" table:style-name="表格5">
        <table:table-column table:style-name="表格5.A"/>
        <table:table-column table:style-name="表格5.B"/>
        <table:table-column table:style-name="表格5.C"/>
        <table:table-header-rows>
          <table:table-row table:style-name="表格5.1">
            <table:table-cell table:style-name="表格5.A1" office:value-type="string">
              <text:p text:style-name="P57">部會</text:p>
            </table:table-cell>
            <table:table-cell table:style-name="表格5.B1" office:value-type="string">
              <text:p text:style-name="P57">法規</text:p>
            </table:table-cell>
            <table:table-cell table:style-name="表格5.C1" office:value-type="string">
              <text:p text:style-name="P57">危險物品分類定義</text:p>
            </table:table-cell>
          </table:table-row>
        </table:table-header-rows>
        <table:table-row table:style-name="表格5.2">
          <table:table-cell table:style-name="表格5.A2" office:value-type="string">
            <text:p text:style-name="P57">內政部</text:p>
          </table:table-cell>
          <table:table-cell table:style-name="表格5.B2" office:value-type="string">
            <text:p text:style-name="P50">消防法</text:p>
          </table:table-cell>
          <table:table-cell table:style-name="表格5.C2" office:value-type="string">
            <text:p text:style-name="P189">第一類：氧化性固體</text:p>
            <text:p text:style-name="P171">氯酸鹽類、過氯酸鹽類及無機過氧化物等20種</text:p>
            <text:p text:style-name="P189">第二類：易燃固體</text:p>
            <text:p text:style-name="P171">硫化磷、鐵粉及鎂等10種</text:p>
            <text:p text:style-name="P189">第三類：發火性液體、發火性固體及禁水性物質</text:p>
            <text:p text:style-name="P171">鉀、黃磷及金屬磷化物等13種</text:p>
            <text:p text:style-name="P189">第四類：易燃液體及可燃液體</text:p>
            <text:p text:style-name="P171">乙醚、丙酮及煤油等7類</text:p>
            <text:p text:style-name="P189">第五類：自反應物質及有機過氧化物</text:p>
            <text:p text:style-name="P171">有機過氧化物、硝酸酯類及硝基化合物等13種</text:p>
            <text:p text:style-name="P189">第六類：氧化性液體</text:p>
            <text:p text:style-name="P173">如過氯酸、過氧化氫、硝酸及鹵素間化合物等6種</text:p>
          </table:table-cell>
        </table:table-row>
        <table:table-row table:style-name="表格5.3">
          <table:table-cell table:style-name="表格5.A2" office:value-type="string">
            <text:p text:style-name="P57">內政部</text:p>
          </table:table-cell>
          <table:table-cell table:style-name="表格5.B3" office:value-type="string">
            <text:p text:style-name="P50">爆竹煙火管理條例</text:p>
          </table:table-cell>
          <table:table-cell table:style-name="表格5.C3" office:value-type="string">
            <text:p text:style-name="P184"><text:span text:style-name="預設段落字型"><text:span text:style-name="T107">一、</text:span></text:span><text:span text:style-name="預設段落字型"><text:span text:style-name="T106">一般爆竹煙火</text:span></text:span></text:p>
            <text:p text:style-name="P185"><text:span text:style-name="預設段落字型"><text:span text:style-name="T107">二、</text:span></text:span><text:span text:style-name="預設段落字型"><text:span text:style-name="T106">專業爆竹煙火</text:span></text:span><text:span text:style-name="預設段落字型"><text:span text:style-name="T107">（舞臺煙火、特殊煙火及其他經中央主管機關公告者）</text:span></text:span></text:p>
          </table:table-cell>
        </table:table-row>
        <table:table-row table:style-name="表格5.2">
          <table:table-cell table:style-name="表格5.A4" office:value-type="string">
            <text:p text:style-name="P57">經濟部</text:p>
          </table:table-cell>
          <table:table-cell table:style-name="表格5.B4" office:value-type="string">
            <text:p text:style-name="P50">工廠危險物品申報辦法</text:p>
          </table:table-cell>
          <table:table-cell table:style-name="表格5.C4" office:value-type="string">
            <text:p text:style-name="P44">一、氧化性固體類：</text:p>
            <text:p text:style-name="P45">（一）氯酸鹽類</text:p>
            <text:p text:style-name="P45">（二）過氯酸鹽類</text:p>
            <text:p text:style-name="P45">（三）無機過氧化物</text:p>
            <text:p text:style-name="P45">（四）次氯酸鹽類</text:p>
            <text:p text:style-name="P45">（五）溴酸鹽類</text:p>
            <text:p text:style-name="P45">（六）硝酸鹽類</text:p>
            <text:p text:style-name="P45">（七）碘酸鹽類</text:p>
            <text:p text:style-name="P45">（八）過錳酸鹽類</text:p>
            <text:p text:style-name="P45">（九）重鉻酸鹽類</text:p>
            <text:p text:style-name="P45">（十）過碘酸鹽類</text:p>
            <text:p text:style-name="P46">（十一）過碘酸</text:p>
            <text:p text:style-name="P46">（十二）三氧化鉻</text:p>
            <text:p text:style-name="P46">（十三）二氧化鉛</text:p>
            <text:p text:style-name="P46">（十四）亞硝酸鹽類</text:p>
            <text:p text:style-name="P46">（十五）亞氯酸鹽類</text:p>
            <text:p text:style-name="P46">（十六）三氯異三聚氰酸</text:p>
            <text:p text:style-name="P46">（十七）過硫酸鹽類</text:p>
            <text:p text:style-name="P46">（十八）過硼酸鹽類</text:p>
            <text:p text:style-name="P44">二、易燃固體類：</text:p>
            <text:p text:style-name="P46">（一）硫化磷</text:p>
            <text:p text:style-name="P46">（二）赤磷</text:p>
            <text:p text:style-name="P46">（三）硫磺</text:p>
            <text:p text:style-name="P46">（四）鐵粉：指鐵的粉末。但以孔徑53微米（μm ）篩網進行篩選，通過比例未達50%者，不屬之。</text:p>
            <text:p text:style-name="P46">（五）金屬粉：指鹼金屬、鹼土金屬、鐵、鎂、銅、鎳以外之金屬粉。但以孔徑150微米（μm）篩網進行篩選，通過比例未達50%者，不屬之。</text:p>
            <text:p text:style-name="P46"><text:soft-page-break/>（六）鎂：指其塊狀物或棒狀物能通過孔徑2毫米篩網者。</text:p>
            <text:p text:style-name="P46">（七）三聚甲醛</text:p>
            <text:p text:style-name="P46">（八）易燃性固體</text:p>
            <text:p text:style-name="P58">三、發火性液體、發火性固體及禁水性物質類：</text:p>
            <text:p text:style-name="P46">（一）鉀</text:p>
            <text:p text:style-name="P46">（二）鈉</text:p>
            <text:p text:style-name="P46">（三）烷基鋁</text:p>
            <text:p text:style-name="P46">（四）烷基鋰</text:p>
            <text:p text:style-name="P46">（五）黃磷</text:p>
            <text:p text:style-name="P46">（六）鹼金屬（鉀和鈉除外）及鹼土金屬</text:p>
            <text:p text:style-name="P46">（七）有機金屬化合物（烷基鋁、烷基鋰除外）</text:p>
            <text:p text:style-name="P46">（八）金屬氫化物</text:p>
            <text:p text:style-name="P46">（九）金屬磷化物</text:p>
            <text:p text:style-name="P46">（十）鈣或鋁的碳化物</text:p>
            <text:p text:style-name="P46">（十一）三氯矽甲烷</text:p>
            <text:p text:style-name="P58">四、易燃液體：</text:p>
            <text:p text:style-name="P192"><text:span text:style-name="預設段落字型"><text:span text:style-name="T83">（一）</text:span></text:span><text:span text:style-name="預設段落字型"><text:span text:style-name="T108">特殊易燃物：指乙醚、二硫化碳、乙醛、環氧丙烷及其他在一大氣壓時，自燃溫度在攝氏100度以下之物品，或閃火點低於攝氏-20度，且沸點在攝氏40度以下之物品。</text:span></text:span></text:p>
            <text:p text:style-name="P192"><text:span text:style-name="預設段落字型"><text:span text:style-name="T108">（二）第一石油類：指丙酮、汽油及其他在一大氣壓時，閃火點未達攝氏21度者。</text:span></text:span></text:p>
            <text:p text:style-name="P192"><text:span text:style-name="預設段落字型"><text:span text:style-name="T108">（三）酒精類：指一個分子的碳原子數在一到三之間，並含有一個飽和的羥基（含變性酒精）。但下列物品，不在此限：</text:span></text:span></text:p>
            <text:p text:style-name="P175">1. 酒精含量未達60%之水溶液。</text:p>
            <text:p text:style-name="P193"><text:span text:style-name="預設段落字型"><text:span text:style-name="T107">2. 可燃性液體含量未達60%，其閃火點及燃燒點超過酒精含量60%水溶液之閃火點及燃燒點。</text:span></text:span></text:p>
            <text:p text:style-name="P192"><text:span text:style-name="預設段落字型"><text:span text:style-name="T108">（四）第二石油類：指煤油、柴油及其他在一大氣壓時，閃火點在攝氏21度以上，未達70度者。但可燃性液體含量在40%以下，閃火點在攝氏40度以上，燃燒點在攝氏60度以上，不在此限。</text:span></text:span></text:p>
            <text:p text:style-name="P192"><text:span text:style-name="預設段落字型"><text:span text:style-name="T108">（五）第三石油類：指重油、鍋爐油及其他在一大氣壓時，閃火點在攝氏70度以上，未達200度者。但可燃性液體含量在40%以下者，不在此限。</text:span></text:span></text:p>
            <text:p text:style-name="P192"><text:span text:style-name="預設段落字型"><text:span text:style-name="T108">（六）第四石油類：指齒輪油、活塞油及其他在一大氣壓時，閃火點在攝氏200度以上者。但可燃性液體含量在40%以下者，不在此限。</text:span></text:span></text:p>
            <text:p text:style-name="P192"><text:span text:style-name="預設段落字型"><text:span text:style-name="T108">（七）動植物油類：從動物的脂肪、植物的種子或果肉抽取之油脂，一大氣壓時，閃火點未滿攝氏250度者。但已依消防主管機關指定之方式儲存保管者，不在此限。</text:span></text:span></text:p>
            <text:p text:style-name="P58">五、自反應物質及有機過氧化物：</text:p>
            <text:p text:style-name="P46">（一）有機過氧化物</text:p>
            <text:p text:style-name="P46">（二）硝酸酯類</text:p>
            <text:p text:style-name="P46">（三）硝基化合物</text:p>
            <text:p text:style-name="P46">（四）亞硝基化合物</text:p>
            <text:p text:style-name="P46">（五）偶氮化合物</text:p>
            <text:p text:style-name="P46">（六）重氮化合物</text:p>
            <text:p text:style-name="P46"><text:soft-page-break/>（七）聯胺的誘導體</text:p>
            <text:p text:style-name="P46">（八）金屬疊氮化合物</text:p>
            <text:p text:style-name="P46">（九）硝酸胍</text:p>
            <text:p text:style-name="P46">（十）丙烯基縮水甘油醚</text:p>
            <text:p text:style-name="P46">（十一）倍羰烯</text:p>
            <text:p text:style-name="P184"><text:span text:style-name="預設段落字型"><text:span text:style-name="T84">六</text:span></text:span><text:span text:style-name="預設段落字型"><text:span text:style-name="T65">、氧化性液體：</text:span></text:span></text:p>
            <text:p text:style-name="P46">（一）過氯酸</text:p>
            <text:p text:style-name="P46">（二）過氧化氫</text:p>
            <text:p text:style-name="P46">（三）硝酸</text:p>
            <text:p text:style-name="P46">（四）鹵素間化合物</text:p>
            <text:p text:style-name="P58">七、其他經中央主管機關公告者</text:p>
            <text:p text:style-name="P194">依經濟部103年10月9日經工字第10304604730號公告，可燃性高壓氣體係指符合下列各款規定之一者：</text:p>
            <text:p text:style-name="P195"><text:span text:style-name="預設段落字型"><text:span text:style-name="T89"><text:s text:c="4"/>(一) 在常用溫度下或溫度在攝氏 35 度時，表壓力達每平方公分 10 公斤以上或 1 百萬帕 斯卡（MPa）以上之壓縮氣體中之氫氣、乙烯、甲烷、乙烷及一氧化碳。</text:span></text:span></text:p>
            <text:p text:style-name="P196"><text:span text:style-name="預設段落字型"><text:span text:style-name="T89"><text:s text:c="4"/>(二) 在常用溫度下或溫度在攝氏 15 度時，表壓力達每平方公分 2 公斤以上或 0.2 百萬帕 斯卡（Mpa）以上之壓縮乙炔氣。</text:span></text:span></text:p>
            <text:p text:style-name="P184"><text:span text:style-name="預設段落字型"><text:span text:style-name="T107"><text:s text:c="4"/>(三) 在常用溫度下或溫度在攝氏 35 度以下時，表壓力達每平方公分 2 公斤以上或 0.2 百萬帕斯卡（Mpa）以上之液化氣體中之丙烷、丁烷、液化石油氣、丙烯、丁二烯、氨、氯乙烯及環氧乙烷。</text:span></text:span></text:p>
          </table:table-cell>
        </table:table-row>
        <table:table-row table:style-name="表格5.5">
          <table:table-cell table:style-name="表格5.A4" office:value-type="string">
            <text:p text:style-name="P57">經濟部</text:p>
          </table:table-cell>
          <table:table-cell table:style-name="表格5.B5" office:value-type="string">
            <text:p text:style-name="P50">中華民國國家標準CNS 15030</text:p>
          </table:table-cell>
          <table:table-cell table:style-name="表格5.C5" office:value-type="string">
            <text:p text:style-name="P184"><text:span text:style-name="預設段落字型"><text:span text:style-name="T106">物理性危害</text:span></text:span><text:span text:style-name="預設段落字型"><text:span text:style-name="T107">：</text:span></text:span></text:p>
            <text:p text:style-name="P176">1.爆炸物 <text:s text:c="3"/>2.易燃氣體 <text:s/>3.氣懸膠 <text:s text:c="4"/>4.氧化性氣體</text:p>
            <text:p text:style-name="P176">5.加壓氣體 6.易燃液體 7.易燃固體 8.自反應物質與混合物</text:p>
            <text:p text:style-name="P176">9.發火性液體 <text:s text:c="3"/>10.發火性固體 <text:s text:c="2"/>11.自熱物質與混合物 <text:s text:c="3"/>12.禁水性物質 <text:s text:c="2"/>13.氧化性液體 <text:s text:c="2"/>14.氧化性固體</text:p>
            <text:p text:style-name="P173">15.有機過氧化物 16.金屬腐蝕物</text:p>
          </table:table-cell>
        </table:table-row>
        <table:table-row table:style-name="表格5.6">
          <table:table-cell table:style-name="表格5.A4" office:value-type="string">
            <text:p text:style-name="P57">經濟部</text:p>
          </table:table-cell>
          <table:table-cell table:style-name="表格5.B6" office:value-type="string">
            <text:p text:style-name="P50">事業用爆炸物管理條例</text:p>
          </table:table-cell>
          <table:table-cell table:style-name="表格5.C6" office:value-type="string">
            <text:p text:style-name="P51">指供採礦、探勘、採取土石、土木、建築及爆炸加工使用之物品：</text:p>
            <text:p text:style-name="P186"><text:span text:style-name="預設段落字型"><text:span text:style-name="T84">一、</text:span></text:span><text:span text:style-name="預設段落字型"><text:span text:style-name="T64">供爆破用途之炸藥成品</text:span></text:span><text:span text:style-name="預設段落字型"><text:span text:style-name="T84">，</text:span></text:span><text:span text:style-name="預設段落字型"><text:span text:style-name="T64">包括現場拌合爆劑</text:span></text:span><text:span text:style-name="預設段落字型"><text:span text:style-name="T84">（</text:span></text:span><text:span text:style-name="預設段落字型"><text:span text:style-name="T83">為非爆炸性之物質或化工原料，經由特殊設備在使用現場拌合後成為爆劑，並立即注入砲孔內，藉由引爆裝置引爆之混合物）</text:span></text:span><text:span text:style-name="預設段落字型"><text:span text:style-name="T84">。</text:span></text:span></text:p>
            <text:p text:style-name="P186"><text:span text:style-name="預設段落字型"><text:span text:style-name="T84">二、</text:span></text:span><text:span text:style-name="預設段落字型"><text:span text:style-name="T64">供起爆、引燃、發射及其他特定用途之火工製品</text:span></text:span><text:span text:style-name="預設段落字型"><text:span text:style-name="T84">，包括各式雷管、導火索、導爆索、底火帽、點火頭、延期信管及發射藥等。</text:span></text:span></text:p>
            <text:p text:style-name="P184"><text:span text:style-name="預設段落字型"><text:span text:style-name="T84">三、</text:span></text:span><text:span text:style-name="預設段落字型"><text:span text:style-name="T64">製造前二款爆炸物用之火藥類與炸藥類原料</text:span></text:span><text:span text:style-name="預設段落字型"><text:span text:style-name="T84">。</text:span></text:span></text:p>
          </table:table-cell>
        </table:table-row>
        <text:soft-page-break/>
        <table:table-row table:style-name="表格5.7">
          <table:table-cell table:style-name="表格5.A7" office:value-type="string">
            <text:p text:style-name="P57">勞動部</text:p>
          </table:table-cell>
          <table:table-cell table:style-name="表格5.B7" office:value-type="string">
            <text:p text:style-name="P50">職業安全衛生設施規則</text:p>
          </table:table-cell>
          <table:table-cell table:style-name="表格5.C7" office:value-type="string">
            <text:p text:style-name="P58">一、爆炸性物質：</text:p>
            <text:p text:style-name="P54">硝化乙二醇、三硝基苯及過醋酸等3類</text:p>
            <text:p text:style-name="P58">二、著火性物質：</text:p>
            <text:p text:style-name="P54">金屬鋰、黃磷及鎂粉等8類</text:p>
            <text:p text:style-name="P58">三、易燃液體：</text:p>
            <text:p text:style-name="P54">乙醚、正己烷及煤油等4類</text:p>
            <text:p text:style-name="P58">四、氧化性物質：</text:p>
            <text:p text:style-name="P54">氯酸鉀、過氯酸鉀及過氧化鉀等6類</text:p>
            <text:p text:style-name="P58">五、可燃性氣體：</text:p>
            <text:p text:style-name="P52">氫、乙炔及甲烷等4類</text:p>
          </table:table-cell>
        </table:table-row>
        <table:table-row table:style-name="表格5.8">
          <table:table-cell table:style-name="表格5.A7" office:value-type="string">
            <text:p text:style-name="P57">勞動部</text:p>
          </table:table-cell>
          <table:table-cell table:style-name="表格5.B8" office:value-type="string">
            <text:p text:style-name="P50">優先管理化學品之指定及運作管理辦法</text:p>
          </table:table-cell>
          <table:table-cell table:style-name="表格5.C8" office:value-type="string">
            <text:p text:style-name="P58">一、附表一物質(13種) ：</text:p>
            <text:p text:style-name="P54">黃磷、氯氣、氰化氫、苯胺、鉛及其無機化合物、六價鉻化合物、汞及其無機化合物、砷及其無機化合物、二硫化碳、三氯乙烯、環氧乙烯、丙烯醯胺及次乙亞胺等</text:p>
            <text:p text:style-name="P59">二、CNS15030致癌物質第一級、生殖細胞致突變性物質第一級或生殖毒性物質第一級，或另行公告之具物理性／健康危害化學品，及其他經中央主管機關指定公告者</text:p>
          </table:table-cell>
        </table:table-row>
        <table:table-row table:style-name="表格5.9">
          <table:table-cell table:style-name="表格5.A7" office:value-type="string">
            <text:p text:style-name="P57">勞動部</text:p>
          </table:table-cell>
          <table:table-cell table:style-name="表格5.B9" office:value-type="string">
            <text:p text:style-name="P50">危害性化學品評估及分級管理辦法</text:p>
          </table:table-cell>
          <table:table-cell table:style-name="表格5.C9" office:value-type="string">
            <text:p text:style-name="P173">危害性化學品：</text:p>
            <text:p text:style-name="P190">一、危險物：符合國家標準 CNS 15030分類，具有物理性危害者</text:p>
            <text:p text:style-name="P190">二、有害物：符合國家標準 CNS 15030分類，具有健康危害者</text:p>
          </table:table-cell>
        </table:table-row>
        <table:table-row table:style-name="表格5.10">
          <table:table-cell table:style-name="表格5.A7" office:value-type="string">
            <text:p text:style-name="P57">勞動部</text:p>
          </table:table-cell>
          <table:table-cell table:style-name="表格5.B10" office:value-type="string">
            <text:p text:style-name="P50">特定化學物質危害預防標準</text:p>
          </table:table-cell>
          <table:table-cell table:style-name="表格5.C10" office:value-type="string">
            <text:p text:style-name="P58">甲類物質：致癌物質</text:p>
            <text:p text:style-name="P54">如黃磷火柴、聯苯胺及其鹽類及多氯聯苯等12種</text:p>
            <text:p text:style-name="P58">乙類物質：致癌或疑似致癌物質</text:p>
            <text:p text:style-name="P54">二氯聯苯胺及其鹽類、鈹及其化合物及三氯甲苯等6種</text:p>
            <text:p text:style-name="P58">丙類物質：可能引起勞工慢性健康障害者</text:p>
            <text:p text:style-name="P54">如次乙亞胺、丙烯醯胺及鎘及其化合物等50種</text:p>
            <text:p text:style-name="P58">丁類物質：具腐蝕性、易漏洩之氣態或液態高毒性物質</text:p>
            <text:p text:style-name="P53">氨、硝酸及光氣等8種</text:p>
          </table:table-cell>
        </table:table-row>
        <table:table-row table:style-name="表格5.11">
          <table:table-cell table:style-name="表格5.A11" office:value-type="string">
            <text:p text:style-name="P3"><text:span text:style-name="預設段落字型"><text:span text:style-name="T65">環境部</text:span></text:span></text:p>
          </table:table-cell>
          <table:table-cell table:style-name="表格5.B11" office:value-type="string">
            <text:p text:style-name="P50">毒性及關注化學物質管理法</text:p>
          </table:table-cell>
          <table:table-cell table:style-name="表格5.C11" office:value-type="string">
            <text:p text:style-name="P189">一、第一類至第四類毒性化學物質</text:p>
            <text:p text:style-name="P174">多氯聯苯、三氧化二砷及雙酚A等341種</text:p>
            <text:p text:style-name="P189">二、具危害性之關注化學物質</text:p>
            <text:p text:style-name="P172">硝酸銨、氫氟酸等</text:p>
          </table:table-cell>
        </table:table-row>
        <table:table-row table:style-name="表格5.12">
          <table:table-cell table:style-name="表格5.A12" office:value-type="string">
            <text:p text:style-name="P57">交通部</text:p>
            <text:p text:style-name="P57">航港局</text:p>
          </table:table-cell>
          <table:table-cell table:style-name="表格5.B12" office:value-type="string">
            <text:p text:style-name="P50">船舶法</text:p>
            <text:p text:style-name="P50">商港法</text:p>
          </table:table-cell>
          <table:table-cell table:style-name="表格5.C12" office:value-type="string">
            <text:p text:style-name="P184"><text:span text:style-name="預設段落字型"><text:span text:style-name="T64">第一類</text:span></text:span><text:span text:style-name="預設段落字型"><text:span text:style-name="T84">：爆炸物</text:span></text:span></text:p>
            <text:p text:style-name="P184"><text:span text:style-name="預設段落字型"><text:span text:style-name="T64">第二類</text:span></text:span><text:span text:style-name="預設段落字型"><text:span text:style-name="T84">：氣體</text:span></text:span></text:p>
            <text:p text:style-name="P184"><text:span text:style-name="預設段落字型"><text:span text:style-name="T64">第三類</text:span></text:span><text:span text:style-name="預設段落字型"><text:span text:style-name="T84">：易燃液體</text:span></text:span></text:p>
            <text:p text:style-name="P184"><text:span text:style-name="預設段落字型"><text:span text:style-name="T64">第四類</text:span></text:span><text:span text:style-name="預設段落字型"><text:span text:style-name="T84">：易燃固體</text:span></text:span></text:p>
            <text:p text:style-name="P184"><text:span text:style-name="預設段落字型"><text:span text:style-name="T64">第五類</text:span></text:span><text:span text:style-name="預設段落字型"><text:span text:style-name="T84">：氧化物與有機過氧化物</text:span></text:span></text:p>
            <text:p text:style-name="P184"><text:span text:style-name="預設段落字型"><text:span text:style-name="T64">第六類</text:span></text:span><text:span text:style-name="預設段落字型"><text:span text:style-name="T84">：毒性及傳染性物質</text:span></text:span></text:p>
            <text:p text:style-name="P184"><text:span text:style-name="預設段落字型"><text:span text:style-name="T64">第七類</text:span></text:span><text:span text:style-name="預設段落字型"><text:span text:style-name="T84">：放射性物質</text:span></text:span></text:p>
            <text:p text:style-name="P184"><text:span text:style-name="預設段落字型"><text:span text:style-name="T64">第八類</text:span></text:span><text:span text:style-name="預設段落字型"><text:span text:style-name="T84">：腐蝕性物質</text:span></text:span></text:p>
            <text:p text:style-name="P184"><text:span text:style-name="預設段落字型"><text:span text:style-name="T64">第九類</text:span></text:span><text:span text:style-name="預設段落字型"><text:span text:style-name="T84">：其他危險物品</text:span></text:span></text:p>
            <text:p text:style-name="P55">※分類基準依IMDG章程規定</text:p>
          </table:table-cell>
        </table:table-row>
        <text:soft-page-break/>
        <table:table-row table:style-name="表格5.13">
          <table:table-cell table:style-name="表格5.A12" office:value-type="string">
            <text:p text:style-name="P57">交通部</text:p>
            <text:p text:style-name="P57">民航局</text:p>
          </table:table-cell>
          <table:table-cell table:style-name="表格5.B13" office:value-type="string">
            <text:p text:style-name="P50">民用航空法</text:p>
          </table:table-cell>
          <table:table-cell table:style-name="表格5.C13" office:value-type="string">
            <text:p text:style-name="P184"><text:span text:style-name="預設段落字型"><text:span text:style-name="T106">第一類</text:span></text:span><text:span text:style-name="預設段落字型"><text:span text:style-name="T107">：爆炸物品</text:span></text:span></text:p>
            <text:p text:style-name="P184"><text:span text:style-name="預設段落字型"><text:span text:style-name="T106">第二類</text:span></text:span><text:span text:style-name="預設段落字型"><text:span text:style-name="T107">：氣體</text:span></text:span></text:p>
            <text:p text:style-name="P184"><text:span text:style-name="預設段落字型"><text:span text:style-name="T106">第三類</text:span></text:span><text:span text:style-name="預設段落字型"><text:span text:style-name="T107">：易燃液體</text:span></text:span></text:p>
            <text:p text:style-name="P184"><text:span text:style-name="預設段落字型"><text:span text:style-name="T106">第四類</text:span></text:span><text:span text:style-name="預設段落字型"><text:span text:style-name="T107">：易燃固體、自燃物質及遇水釋放易燃氣體之物質</text:span></text:span></text:p>
            <text:p text:style-name="P184"><text:span text:style-name="預設段落字型"><text:span text:style-name="T106">第五類</text:span></text:span><text:span text:style-name="預設段落字型"><text:span text:style-name="T107">：氧化物與有機過氧化物</text:span></text:span></text:p>
            <text:p text:style-name="P184"><text:span text:style-name="預設段落字型"><text:span text:style-name="T106">第六類</text:span></text:span><text:span text:style-name="預設段落字型"><text:span text:style-name="T107">：毒性及傳染性物質</text:span></text:span></text:p>
            <text:p text:style-name="P184"><text:span text:style-name="預設段落字型"><text:span text:style-name="T106">第七類</text:span></text:span><text:span text:style-name="預設段落字型"><text:span text:style-name="T107">：放射性物質</text:span></text:span></text:p>
            <text:p text:style-name="P184"><text:span text:style-name="預設段落字型"><text:span text:style-name="T106">第八類</text:span></text:span><text:span text:style-name="預設段落字型"><text:span text:style-name="T107">：腐蝕性物質</text:span></text:span></text:p>
            <text:p text:style-name="P184"><text:span text:style-name="預設段落字型"><text:span text:style-name="T106">第九類</text:span></text:span><text:span text:style-name="預設段落字型"><text:span text:style-name="T107">：其他危險物品</text:span></text:span></text:p>
            <text:p text:style-name="P173">※分類基準依ICAO技術規範規定</text:p>
          </table:table-cell>
        </table:table-row>
        <table:table-row table:style-name="表格5.14">
          <table:table-cell table:style-name="表格5.A12" office:value-type="string">
            <text:p text:style-name="P57">交通部</text:p>
            <text:p text:style-name="P57">公路局</text:p>
          </table:table-cell>
          <table:table-cell table:style-name="表格5.B14" office:value-type="string">
            <text:p text:style-name="P50">道路交通安全規則</text:p>
          </table:table-cell>
          <table:table-cell table:style-name="表格5.C14" office:value-type="string">
            <text:p text:style-name="P55">歸屬於中華民國國家標準CNS 6864危險物運輸標示之危險物品、有害事業廢棄物、依毒性及關注化學物質管理法公告之第一類至第三類毒性化學物質、具有危害性之關注化學物質等</text:p>
          </table:table-cell>
        </table:table-row>
      </table:table>
      <text:p text:style-name="P187"/>
      <text:p text:style-name="P187"/>
      <text:p text:style-name="P111"><text:span text:style-name="預設段落字型"><text:span text:style-name="T61">附</text:span></text:span><text:span text:style-name="預設段落字型"><text:span text:style-name="T60">件</text:span></text:span><text:span text:style-name="預設段落字型"><text:span text:style-name="T63"> </text:span></text:span><text:span text:style-name="預設段落字型"><text:span text:style-name="T60">4 <text:s/>危險</text:span></text:span><text:span text:style-name="預設段落字型"><text:span text:style-name="T63">化學</text:span></text:span><text:span text:style-name="預設段落字型"><text:span text:style-name="T60">物品</text:span></text:span><text:span text:style-name="預設段落字型"><text:span text:style-name="T63">運作與</text:span></text:span><text:span text:style-name="預設段落字型"><text:span text:style-name="T60">貯</text:span></text:span><text:span text:style-name="預設段落字型"><text:span text:style-name="T63">（儲）</text:span></text:span><text:span text:style-name="預設段落字型"><text:span text:style-name="T60">存</text:span></text:span><text:span text:style-name="預設段落字型"><text:span text:style-name="T63">管理</text:span></text:span><text:span text:style-name="預設段落字型"><text:span text:style-name="T60">自我檢核表</text:span></text:span></text:p>
      <text:p text:style-name="P113"><text:span text:style-name="預設段落字型"><text:span text:style-name="T72">第一部分：管理面建議</text:span></text:span><text:span text:style-name="預設段落字型"><text:span text:style-name="T66">每月至少自主檢查</text:span></text:span><text:span text:style-name="預設段落字型"><text:span text:style-name="T71">1</text:span></text:span><text:span text:style-name="預設段落字型"><text:span text:style-name="T66">次</text:span></text:span><text:span text:style-name="預設段落字型"><text:span text:style-name="T72">，作成紀錄並保存半年</text:span></text:span></text:p>
      <table:table table:name="表格6" table:style-name="表格6">
        <table:table-column table:style-name="表格6.A"/>
        <table:table-column table:style-name="表格6.B"/>
        <table:table-column table:style-name="表格6.C"/>
        <table:table-row table:style-name="表格6.1">
          <table:table-cell table:style-name="表格6.A1" office:value-type="string">
            <text:p text:style-name="P191">檢核項目</text:p>
          </table:table-cell>
          <table:table-cell table:style-name="表格6.A1" office:value-type="string">
            <text:p text:style-name="P191">說明</text:p>
          </table:table-cell>
          <table:table-cell table:style-name="表格6.A1" office:value-type="string">
            <text:p text:style-name="P191">檢核結果</text:p>
          </table:table-cell>
        </table:table-row>
        <table:table-row table:style-name="表格6.2">
          <table:table-cell table:style-name="表格6.A1" table:number-columns-spanned="3" office:value-type="string">
            <text:p text:style-name="P120"><text:span text:style-name="_28_一_29_標題_20_字元"><text:span text:style-name="T70">運</text:span></text:span><text:span text:style-name="_28_一_29_標題_20_字元"><text:span text:style-name="T75">作與存放管理檢查</text:span></text:span></text:p>
          </table:table-cell>
          <table:covered-table-cell/>
          <table:covered-table-cell/>
        </table:table-row>
        <table:table-row table:style-name="表格6.3">
          <table:table-cell table:style-name="表格6.A1" office:value-type="string">
            <text:p text:style-name="P34">儲存量</text:p>
            <text:p text:style-name="P34">上限</text:p>
          </table:table-cell>
          <table:table-cell table:style-name="表格6.B3" office:value-type="string">
            <text:p text:style-name="P36">符合貯（儲）存量上限規定。</text:p>
          </table:table-cell>
          <table:table-cell table:style-name="表格6.C3"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row>
          <table:table-cell table:style-name="表格6.A1" office:value-type="string">
            <text:p text:style-name="P34">不同類別</text:p>
            <text:p text:style-name="P34">分開儲存</text:p>
          </table:table-cell>
          <table:table-cell table:style-name="表格6.B4" office:value-type="string">
            <text:p text:style-name="P36">不同類別危險化學物品妥善間隔／分別存放。</text:p>
          </table:table-cell>
          <table:table-cell table:style-name="表格6.C4"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row>
          <table:table-cell table:style-name="表格6.A1" table:number-rows-spanned="3" office:value-type="string">
            <text:p text:style-name="P30">容器包裝</text:p>
          </table:table-cell>
          <table:table-cell table:style-name="表格6.B5" office:value-type="string">
            <text:p text:style-name="P137"><text:span text:style-name="預設段落字型"><text:span text:style-name="T56">盛裝危險化學物品化學品之容器完整，無破損、腐蝕或破裂情況</text:span></text:span><text:span text:style-name="預設段落字型"><text:span text:style-name="T51">。</text:span></text:span></text:p>
          </table:table-cell>
          <table:table-cell table:style-name="表格6.C5"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6" office:value-type="string">
            <text:p text:style-name="P40">固態危險化學物品容器處於封閉狀態；液體或氣體危險化學物品以完全封閉的狀態貯（儲）存。</text:p>
          </table:table-cell>
          <table:table-cell table:style-name="表格6.C6"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7" office:value-type="string">
            <text:p text:style-name="P137"><text:span text:style-name="_28_一_29_標題_20_字元"><text:span text:style-name="T70">確定防止傾倒之固定措施牢固。</text:span></text:span></text:p>
          </table:table-cell>
          <table:table-cell table:style-name="表格6.C7"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table-cell table:style-name="表格6.A1" table:number-rows-spanned="2" office:value-type="string">
            <text:p text:style-name="P34">嚴禁火源／易燃／易爆物質</text:p>
          </table:table-cell>
          <table:table-cell table:style-name="表格6.B8" office:value-type="string">
            <text:p text:style-name="P36">嚴禁火源及清除可能置危險之設備、機械器具或容器。</text:p>
          </table:table-cell>
          <table:table-cell table:style-name="表格6.C8"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9" office:value-type="string">
            <text:p text:style-name="P137"><text:span text:style-name="_28_一_29_標題_20_字元"><text:span text:style-name="T70">經常整理及清掃，未堆置雜物或其他易燃/易爆之物品。</text:span></text:span></text:p>
          </table:table-cell>
          <table:table-cell table:style-name="表格6.C9"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table-cell table:style-name="表格6.A1" office:value-type="string">
            <text:p text:style-name="P34">盤點清查</text:p>
          </table:table-cell>
          <table:table-cell table:style-name="表格6.B10" office:value-type="string">
            <text:p text:style-name="P137"><text:span text:style-name="預設段落字型"><text:span text:style-name="T51">定期盤點、清查危險</text:span></text:span><text:span text:style-name="預設段落字型"><text:span text:style-name="T52">化學</text:span></text:span><text:span text:style-name="預設段落字型"><text:span text:style-name="T51">物品種類及數量，避免長期存放。</text:span></text:span></text:p>
          </table:table-cell>
          <table:table-cell table:style-name="表格6.C10"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row>
          <table:table-cell table:style-name="表格6.A1" office:value-type="string">
            <text:p text:style-name="P35">應變器材</text:p>
          </table:table-cell>
          <table:table-cell table:style-name="表格6.B11" office:value-type="string">
            <text:p text:style-name="P137"><text:span text:style-name="預設段落字型"><text:span text:style-name="T51">依</text:span></text:span><text:span text:style-name="預設段落字型"><text:span text:style-name="T56">危險</text:span></text:span><text:span text:style-name="預設段落字型"><text:span text:style-name="T51">化學物品特性，備置緊急應變</text:span></text:span><text:span text:style-name="預設段落字型"><text:span text:style-name="T56">物資、器材、設施、設備，</text:span></text:span><text:span text:style-name="預設段落字型"><text:span text:style-name="T51">及個人防護設備。</text:span></text:span></text:p>
          </table:table-cell>
          <table:table-cell table:style-name="表格6.C11"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style-name="表格6.12">
          <table:table-cell table:style-name="表格6.A1" table:number-columns-spanned="3" office:value-type="string">
            <text:p text:style-name="P181"><text:span text:style-name="_28_一_29_標題_20_字元"><text:span text:style-name="T70">場所管理檢查</text:span></text:span></text:p>
          </table:table-cell>
          <table:covered-table-cell/>
          <table:covered-table-cell/>
        </table:table-row>
        <table:table-row>
          <table:table-cell table:style-name="表格6.A1" table:number-rows-spanned="3" office:value-type="string">
            <text:p text:style-name="P34">環境條件</text:p>
          </table:table-cell>
          <table:table-cell table:style-name="表格6.B13" office:value-type="string">
            <text:p text:style-name="P137"><text:span text:style-name="預設段落字型"><text:span text:style-name="T30">依</text:span></text:span><text:span text:style-name="預設段落字型"><text:span text:style-name="T31">危險</text:span></text:span><text:span text:style-name="預設段落字型"><text:span text:style-name="T30">化學物品特性，妥善調控貯（儲）場所之溫度、溼度及壓力條件。</text:span></text:span></text:p>
          </table:table-cell>
          <table:table-cell table:style-name="表格6.C13"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14" office:value-type="string">
            <text:p text:style-name="P36">符合「職業安全衛生設施規則」第12章第4節採光及照明相關規定。</text:p>
          </table:table-cell>
          <table:table-cell table:style-name="表格6.C14"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15" office:value-type="string">
            <text:p text:style-name="P36">符合「職業安全衛生設施規則」第12章第3節通風及換氣相關規定。</text:p>
          </table:table-cell>
          <table:table-cell table:style-name="表格6.C15"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table-cell table:style-name="表格6.A1" table:number-rows-spanned="2" office:value-type="string">
            <text:p text:style-name="P30">洩漏檢查</text:p>
          </table:table-cell>
          <table:table-cell table:style-name="表格6.B16" office:value-type="string">
            <text:p text:style-name="P137"><text:span text:style-name="預設段落字型"><text:span text:style-name="T56">確保與危險化學物品運作</text:span></text:span><text:span text:style-name="_28_一_29_標題_20_字元"><text:span text:style-name="T70">或貯</text:span></text:span><text:span text:style-name="壹_3001_內文_20_字元"><text:span text:style-name="T1">（儲）</text:span></text:span><text:span text:style-name="_28_一_29_標題_20_字元"><text:span text:style-name="T70">存</text:span></text:span><text:span text:style-name="預設段落字型"><text:span text:style-name="T56">有關之管道、接頭、閥門等安全，無鬆脫或腐蝕致有洩漏疑慮</text:span></text:span><text:span text:style-name="預設段落字型"><text:span text:style-name="T51">。</text:span></text:span></text:p>
          </table:table-cell>
          <table:table-cell table:style-name="表格6.C16"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covered-table-cell table:style-name="表格6.A1"/>
          <table:table-cell table:style-name="表格6.B17" office:value-type="string">
            <text:p text:style-name="P36">定期清理集液設施或油水分離裝置，無積存危險化學物品。</text:p>
          </table:table-cell>
          <table:table-cell table:style-name="表格6.C17"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2">□其他</text:p>
          </table:table-cell>
        </table:table-row>
        <table:table-row>
          <table:table-cell table:style-name="表格6.A1" table:number-rows-spanned="2" office:value-type="string">
            <text:p text:style-name="P35">監測及警報系統</text:p>
          </table:table-cell>
          <table:table-cell table:style-name="表格6.B18" office:value-type="string">
            <text:p text:style-name="P137"><text:span text:style-name="_28_一_29_標題_20_字元"><text:span text:style-name="T70">運作氣態危險</text:span></text:span><text:span text:style-name="預設段落字型"><text:span text:style-name="T52">化學</text:span></text:span><text:span text:style-name="_28_一_29_標題_20_字元"><text:span text:style-name="T70">物品，依規定</text:span></text:span><text:span text:style-name="預設段落字型"><text:span text:style-name="T51">設置偵測及警報器等監控設備。</text:span></text:span></text:p>
          </table:table-cell>
          <table:table-cell table:style-name="表格6.C18"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row>
          <table:covered-table-cell table:style-name="表格6.A1"/>
          <table:table-cell table:style-name="表格6.B19" office:value-type="string">
            <text:p text:style-name="P36">設置監測、通信和警報系統，並維持其有效運作與應備功能。</text:p>
          </table:table-cell>
          <table:table-cell table:style-name="表格6.C19" office:value-type="string">
            <text:p text:style-name="P56"/>
          </table:table-cell>
        </table:table-row>
        <table:table-row>
          <table:table-cell table:style-name="表格6.A1" office:value-type="string">
            <text:p text:style-name="P4"><text:span text:style-name="預設段落字型"><text:span text:style-name="T52">場所標示及</text:span></text:span><text:span text:style-name="預設段落字型"><text:span text:style-name="T51">人員管控</text:span></text:span></text:p>
          </table:table-cell>
          <table:table-cell table:style-name="表格6.B20" office:value-type="string">
            <text:p text:style-name="P36">標示或設置公告板，及管控進出人員。</text:p>
          </table:table-cell>
          <table:table-cell table:style-name="表格6.C20"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6.21">
          <table:table-cell table:style-name="表格6.A1" table:number-columns-spanned="3" office:value-type="string">
            <text:p text:style-name="P31">其他事項</text:p>
          </table:table-cell>
          <table:covered-table-cell/>
          <table:covered-table-cell/>
        </table:table-row>
        <table:table-row>
          <table:table-cell table:style-name="表格6.A1" office:value-type="string">
            <text:p text:style-name="P32">定期申報</text:p>
          </table:table-cell>
          <table:table-cell table:style-name="表格6.B22" office:value-type="string">
            <text:p text:style-name="P36">依規定提報危險化學物品之種類及數量。</text:p>
          </table:table-cell>
          <table:table-cell table:style-name="表格6.C22"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row table:style-name="表格6.23">
          <table:table-cell table:style-name="表格6.A1" office:value-type="string">
            <text:p text:style-name="P32">標示／安全資料表</text:p>
          </table:table-cell>
          <table:table-cell table:style-name="表格6.B23" office:value-type="string">
            <text:p text:style-name="P140"><text:span text:style-name="預設段落字型"><text:span text:style-name="T66">依規定</text:span></text:span><text:span text:style-name="預設段落字型"><text:span text:style-name="T71">進行</text:span></text:span><text:span text:style-name="預設段落字型"><text:span text:style-name="T66">危險化學物品</text:span></text:span><text:span text:style-name="預設段落字型"><text:span text:style-name="T71">標示及備具安全資料表</text:span></text:span><text:span text:style-name="預設段落字型"><text:span text:style-name="T101">於易取得之處</text:span></text:span><text:span text:style-name="預設段落字型"><text:span text:style-name="T66">。</text:span></text:span></text:p>
          </table:table-cell>
          <table:table-cell table:style-name="表格6.C23"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text:span></text:span></text:p>
            <text:p text:style-name="P61">□其他</text:p>
          </table:table-cell>
        </table:table-row>
      </table:table>
      <text:p text:style-name="P197"/>
      <text:p text:style-name="P67">檢查人員簽名： <text:s text:c="17"/></text:p>
      <text:p text:style-name="P67"/>
      <text:p text:style-name="P67">自主檢查日期： <text:s text:c="17"/></text:p>
      <text:p text:style-name="P60"/>
      <text:p text:style-name="P60"/>
      <text:p text:style-name="P141"/>
      <text:p text:style-name="P60">第二部分：設施面建議每半年自主檢核 1 次，作成紀錄並保存1年</text:p>
      <text:p text:style-name="P114"><text:span text:style-name="預設段落字型"><text:span text:style-name="T72">請依貯</text:span></text:span><text:span text:style-name="預設段落字型"><text:span text:style-name="T66">（儲）</text:span></text:span><text:span text:style-name="預設段落字型"><text:span text:style-name="T72">存場所位置及類型，參照表1至表3設施規範檢核</text:span></text:span></text:p>
      <table:table table:name="表格7" table:style-name="表格7">
        <table:table-column table:style-name="表格7.A"/>
        <table:table-column table:style-name="表格7.B"/>
        <table:table-column table:style-name="表格7.C"/>
        <table:table-header-rows>
          <table:table-row table:style-name="表格7.1">
            <table:table-cell table:style-name="表格7.A1" office:value-type="string">
              <text:p text:style-name="P198">檢核項目</text:p>
            </table:table-cell>
            <table:table-cell table:style-name="表格7.B1" office:value-type="string">
              <text:p text:style-name="P198">說明</text:p>
            </table:table-cell>
            <table:table-cell table:style-name="表格7.B1" office:value-type="string">
              <text:p text:style-name="P198">檢核結果</text:p>
            </table:table-cell>
          </table:table-row>
        </table:table-header-rows>
        <table:table-row table:style-name="表格7.2">
          <table:table-cell table:style-name="表格7.A2" table:number-columns-spanned="3" office:value-type="string">
            <text:p text:style-name="P38">位置</text:p>
          </table:table-cell>
          <table:covered-table-cell/>
          <table:covered-table-cell/>
        </table:table-row>
        <table:table-row table:style-name="表格7.3">
          <table:table-cell table:style-name="表格7.A2" office:value-type="string">
            <text:p text:style-name="P37">設置位置</text:p>
          </table:table-cell>
          <table:table-cell table:style-name="表格7.B3" office:value-type="string">
            <text:p text:style-name="P36">貯（儲）存場所設置位置是否符合相關規範。</text:p>
          </table:table-cell>
          <table:table-cell table:style-name="表格7.C3"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3">□其他</text:p>
          </table:table-cell>
        </table:table-row>
        <table:table-row table:style-name="表格7.4">
          <table:table-cell table:style-name="表格7.A2" office:value-type="string">
            <text:p text:style-name="P37">安全距離</text:p>
          </table:table-cell>
          <table:table-cell table:style-name="表格7.B4" office:value-type="string">
            <text:p text:style-name="P36">貯（儲）存場所與鄰近場所間之安全距離是否符合相關規範。</text:p>
          </table:table-cell>
          <table:table-cell table:style-name="表格7.C4"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7.4">
          <table:table-cell table:style-name="表格7.A2" office:value-type="string">
            <text:p text:style-name="P37">保留空地</text:p>
          </table:table-cell>
          <table:table-cell table:style-name="表格7.B5" office:value-type="string">
            <text:p text:style-name="P36">保留空地寬度是否符合相關規範。</text:p>
          </table:table-cell>
          <table:table-cell table:style-name="表格7.C5"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7.6">
          <table:table-cell table:style-name="表格7.A2" table:number-columns-spanned="3" office:value-type="string">
            <text:p text:style-name="P39">構造</text:p>
          </table:table-cell>
          <table:covered-table-cell/>
          <table:covered-table-cell/>
        </table:table-row>
        <table:table-row table:style-name="表格7.7">
          <table:table-cell table:style-name="表格7.A2" office:value-type="string">
            <text:p text:style-name="P34">建材</text:p>
          </table:table-cell>
          <table:table-cell table:style-name="表格7.B7" office:value-type="string">
            <text:p text:style-name="P36">貯（儲）存場所之建材及是否符合相關規範。</text:p>
          </table:table-cell>
          <table:table-cell table:style-name="表格7.C7"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7.4">
          <table:table-cell table:style-name="表格7.A2" office:value-type="string">
            <text:p text:style-name="P34">建築物</text:p>
            <text:p text:style-name="P34">構造</text:p>
          </table:table-cell>
          <table:table-cell table:style-name="表格7.B8" office:value-type="string">
            <text:p text:style-name="P36">貯（儲）存場所建築物之構造是否符合相關規範。</text:p>
          </table:table-cell>
          <table:table-cell table:style-name="表格7.C8"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7.4">
          <table:table-cell table:style-name="表格7.A2" office:value-type="string">
            <text:p text:style-name="P34">架臺</text:p>
          </table:table-cell>
          <table:table-cell table:style-name="表格7.B9" office:value-type="string">
            <text:p text:style-name="P36">架臺之材質及構造是否符合相關規範。</text:p>
          </table:table-cell>
          <table:table-cell table:style-name="表格7.C9"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2">□其他</text:p>
          </table:table-cell>
        </table:table-row>
        <table:table-row table:style-name="表格7.4">
          <table:table-cell table:style-name="表格7.A2" office:value-type="string">
            <text:p text:style-name="P34">防火</text:p>
          </table:table-cell>
          <table:table-cell table:style-name="表格7.B10" office:value-type="string">
            <text:p text:style-name="P36">貯（儲）存場所防火設施是否符合相關規範。</text:p>
          </table:table-cell>
          <table:table-cell table:style-name="表格7.C10"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1">□其他</text:p>
          </table:table-cell>
        </table:table-row>
        <table:table-row table:style-name="表格7.4">
          <table:table-cell table:style-name="表格7.A2" office:value-type="string">
            <text:p text:style-name="P34">擋牆</text:p>
          </table:table-cell>
          <table:table-cell table:style-name="表格7.B11" office:value-type="string">
            <text:p text:style-name="P36">擋牆是否符合相關規範。</text:p>
          </table:table-cell>
          <table:table-cell table:style-name="表格7.C11"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1">□其他</text:p>
          </table:table-cell>
        </table:table-row>
        <table:table-row table:style-name="表格7.4">
          <table:table-cell table:style-name="表格7.A2" table:number-columns-spanned="3" office:value-type="string">
            <text:p text:style-name="P64">災害預防應變及管理人員</text:p>
          </table:table-cell>
          <table:covered-table-cell/>
          <table:covered-table-cell/>
        </table:table-row>
        <table:table-row table:style-name="表格7.4">
          <table:table-cell table:style-name="表格7.A2" office:value-type="string">
            <text:p text:style-name="P65">預防及應變計畫</text:p>
          </table:table-cell>
          <table:table-cell table:style-name="表格7.B13" office:value-type="string">
            <text:p text:style-name="P66">定期檢討危害預防及緊急應變計畫內容，及是否依計畫內容進行演練<text:soft-page-break/>與實施。</text:p>
          </table:table-cell>
          <table:table-cell table:style-name="表格7.C13" office:value-type="string">
            <text:p text:style-name="P62">□是</text:p>
            <text:p text:style-name="P63">□否，改善計畫為______</text:p>
            <text:p text:style-name="P61"><text:soft-page-break/>□其他</text:p>
          </table:table-cell>
        </table:table-row>
        <table:table-row table:style-name="表格7.4">
          <table:table-cell table:style-name="表格7.A2" office:value-type="string">
            <text:p text:style-name="P65">聯防組織</text:p>
          </table:table-cell>
          <table:table-cell table:style-name="表格7.B14" office:value-type="string">
            <text:p text:style-name="P66">組設或加入聯防組織是否符合相關規範，並參與其運作（如演練）。</text:p>
          </table:table-cell>
          <table:table-cell table:style-name="表格7.C14" office:value-type="string">
            <text:p text:style-name="P62">□是</text:p>
            <text:p text:style-name="P63">□否，改善計畫為______</text:p>
            <text:p text:style-name="P61">□其他</text:p>
          </table:table-cell>
        </table:table-row>
        <table:table-row table:style-name="表格7.4">
          <table:table-cell table:style-name="表格7.A2" office:value-type="string">
            <text:p text:style-name="P35">管理人員</text:p>
            <text:p text:style-name="P35">資格與設置</text:p>
          </table:table-cell>
          <table:table-cell table:style-name="表格7.B15" office:value-type="string">
            <text:p text:style-name="P36">管理人員是否須具備各相關法規要求之專責人員，設置之等級、人數是否符合規範。</text:p>
          </table:table-cell>
          <table:table-cell table:style-name="表格7.C15" office:value-type="string">
            <text:p text:style-name="P179"><text:span text:style-name="預設段落字型"><text:span text:style-name="T38">□</text:span></text:span><text:span text:style-name="預設段落字型"><text:span text:style-name="T85">是</text:span></text:span></text:p>
            <text:p text:style-name="P180"><text:span text:style-name="預設段落字型"><text:span text:style-name="T38">□</text:span></text:span><text:span text:style-name="預設段落字型"><text:span text:style-name="T85">否，改善計畫為_______</text:span></text:span></text:p>
            <text:p text:style-name="P61">□其他</text:p>
          </table:table-cell>
        </table:table-row>
      </table:table>
      <text:p text:style-name="P188"/>
      <text:p text:style-name="P204">檢查人員簽名： <text:s text:c="19"/></text:p>
      <text:p text:style-name="P204"/>
      <text:p text:style-name="P204">自主檢查日期： <text:s text:c="19"/></text:p>
      <text:p text:style-name="P109"><text:span text:style-name="預設段落字型"><text:span text:style-name="T61">附件 5 <text:s/>危險</text:span></text:span><text:span text:style-name="預設段落字型"><text:span text:style-name="T62">化學</text:span></text:span><text:span text:style-name="預設段落字型"><text:span text:style-name="T61">物品災害</text:span></text:span><text:span text:style-name="預設段落字型"><text:span text:style-name="T103">事件通報流程</text:span></text:span></text:p>
      <text:p text:style-name="P108"><draw:frame draw:style-name="fr1" draw:name="圖片 2" text:anchor-type="paragraph" svg:x="1.309cm" svg:y="0.9cm" svg:width="14.023cm" style:rel-width="scale" svg:height="21.458cm" style:rel-height="scale" draw:z-index="1"><draw:image xlink:href="Pictures/10000000000001BA000002BCF926683A.png" xlink:type="simple" xlink:show="embed" xlink:actuate="onLoad" draw:mime-type="image/png"/><draw:contour-polygon svg:width="426px" svg:height="682px" svg:viewBox="0 0 426 682" draw:points="19,3 18,4 18,5 18,6 18,7 18,8 18,9 18,10 18,11 18,12 18,13 18,14 18,15 18,16 18,17 18,18 18,19 18,20 18,21 18,22 18,23 18,24 18,25 18,26 18,27 18,28 18,29 18,30 18,31 18,32 18,33 18,34 18,35 18,36 18,37 18,38 18,39 18,40 18,41 18,42 19,43 111,44 111,45 111,46 109,47 109,48 109,49 109,50 110,51 20,52 19,53 18,54 18,55 18,56 18,57 18,58 18,59 18,60 18,61 18,62 18,63 18,64 18,65 18,66 18,67 18,68 18,69 18,70 18,71 18,72 18,73 18,74 18,75 18,76 18,77 18,78 18,79 18,80 18,81 18,82 18,83 18,84 18,85 18,86 18,87 18,88 18,89 18,90 18,91 19,92 111,93 111,94 111,95 109,96 109,97 109,98 109,99 110,100 110,101 19,102 18,103 18,104 18,105 18,106 18,107 18,108 18,109 18,110 18,111 18,112 18,113 18,114 18,115 18,116 18,117 18,118 18,119 18,120 18,121 18,122 18,123 18,124 18,125 18,126 18,127 18,128 18,129 18,130 18,131 18,132 18,133 18,134 18,135 18,136 18,137 18,138 18,139 18,140 19,141 20,142 111,143 111,144 111,145 111,146 111,147 111,148 111,149 111,150 112,151 210,152 210,153 208,154 207,155 207,156 208,157 208,158 209,159 19,160 18,161 18,162 18,163 18,164 18,165 18,166 18,167 18,168 18,169 18,170 18,171 18,172 18,173 18,174 18,175 18,176 18,177 18,178 18,179 18,180 18,181 18,182 18,183 18,184 18,185 18,186 18,187 18,188 18,189 18,190 18,191 18,192 18,193 18,194 18,195 18,196 18,197 18,198 18,199 20,200 210,201 210,202 210,203 210,204 208,205 208,206 208,207 208,208 209,209 209,210 209,211 206,212 204,213 201,214 199,215 196,216 194,217 191,218 189,219 186,220 184,221 181,222 179,223 176,224 174,225 171,226 169,227 166,228 164,229 161,230 159,231 156,232 154,233 151,234 149,235 146,236 144,237 141,238 139,239 136,240 134,241 131,242 69,243 69,244 69,245 69,246 69,247 69,248 69,249 69,250 69,251 69,252 69,253 69,254 69,255 69,256 69,257 69,258 69,259 69,260 69,261 69,262 69,263 69,264 69,265 69,266 69,267 69,268 69,269 69,270 69,271 69,272 69,273 69,274 69,275 69,276 69,277 69,278 69,279 69,280 69,281 69,282 69,283 69,284 69,285 69,286 69,287 69,288 69,289 69,290 69,291 69,292 69,293 67,294 67,295 67,296 67,297 68,298 8,299 6,300 6,301 6,302 6,303 6,304 6,305 6,306 6,307 6,308 6,309 6,310 6,311 6,312 6,313 6,314 6,315 6,316 6,317 6,318 6,319 6,320 6,321 6,322 6,323 6,324 6,325 6,326 6,327 6,328 6,329 6,330 6,331 6,332 6,333 6,334 6,335 6,336 6,337 6,338 6,339 36,340 36,341 36,342 14,343 10,344 10,345 10,346 10,347 10,348 10,349 9,350 9,351 10,352 15,353 36,354 36,355 34,356 33,357 34,358 34,359 35,360 7,361 6,362 6,363 6,364 6,365 6,366 6,367 6,368 6,369 6,370 6,371 6,372 6,373 6,374 6,375 6,376 6,377 6,378 6,379 6,380 6,381 6,382 6,383 6,384 6,385 6,386 6,387 6,388 6,389 6,390 6,391 6,392 6,393 6,394 6,395 6,396 6,397 6,398 6,399 6,400 6,401 186,402 186,403 186,404 184,405 184,406 184,407 185,408 185,409 186,410 147,411 147,412 147,413 147,414 147,415 147,416 147,417 147,418 147,419 147,420 147,421 147,422 147,423 147,424 147,425 147,426 147,427 147,428 147,429 147,430 147,431 147,432 147,433 147,434 147,435 147,436 147,437 147,438 147,439 147,440 147,441 147,442 147,443 147,444 147,445 147,446 147,447 147,448 147,449 147,450 148,451 186,452 186,453 186,454 186,455 164,456 164,457 163,458 162,459 162,460 163,461 164,462 164,463 164,464 164,465 165,466 184,467 184,468 184,469 185,470 185,471 91,472 90,473 90,474 90,475 92,476 100,479 100,480 100,481 100,482 100,483 100,484 100,485 100,486 100,487 100,488 100,489 100,490 100,491 100,492 100,493 100,494 100,495 100,496 100,497 100,498 100,499 100,500 100,501 100,502 100,503 100,504 100,505 100,506 100,507 100,508 100,509 100,510 100,511 100,512 100,513 100,514 100,515 100,516 100,517 100,518 100,519 100,520 100,521 100,522 100,523 100,524 100,525 100,526 100,527 100,528 100,529 100,530 50,531 49,532 49,533 49,534 49,535 49,536 49,537 49,538 49,539 49,540 49,541 49,542 49,543 49,544 49,545 49,546 49,547 49,548 49,549 49,550 49,551 49,552 49,553 49,554 49,555 49,556 49,557 49,558 49,559 49,560 49,561 49,562 49,563 49,564 49,565 49,566 49,567 49,568 49,569 49,570 49,571 49,572 49,573 49,574 49,575 49,576 49,577 49,578 49,579 49,580 49,581 49,582 49,583 49,584 49,585 49,586 49,587 49,588 49,589 49,590 49,591 49,592 49,593 49,594 49,595 49,596 49,597 49,598 49,599 49,600 49,601 49,602 49,603 49,604 49,605 49,606 49,607 49,608 49,609 49,610 49,611 49,612 49,613 49,614 49,615 49,616 49,617 49,618 49,619 49,620 49,621 49,622 49,623 49,624 49,625 49,626 49,627 49,628 49,629 49,630 49,631 49,632 49,633 49,634 49,635 49,636 49,637 49,638 49,639 49,640 49,641 49,642 49,643 49,644 49,645 49,646 49,647 49,648 49,649 49,650 49,651 49,652 49,653 49,654 49,655 49,656 49,657 49,658 49,659 49,660 49,661 49,662 50,663 52,664 62,665 63,666 68,667 68,668 68,669 68,670 68,671 68,672 68,673 68,674 68,675 68,676 68,677 68,678 68,679 68,680 68,681 68,682 68,683 68,684 68,685 421,685 421,684 421,683 421,682 421,681 421,680 421,679 421,678 421,677 421,676 421,675 421,674 421,673 421,672 421,671 421,670 421,669 421,668 421,667 426,666 427,665 429,664 432,663 432,662 432,661 432,660 432,659 432,658 432,657 432,656 432,655 432,654 432,653 432,652 432,651 432,650 432,649 432,648 432,647 432,646 432,645 432,644 432,643 432,642 432,641 432,640 432,639 432,638 432,637 432,636 432,635 432,634 432,633 432,632 432,631 432,630 432,629 432,628 432,627 432,626 432,625 432,624 432,623 432,622 432,621 432,620 432,619 432,618 432,617 432,616 432,615 432,614 432,613 432,612 432,611 432,610 432,609 432,608 432,607 432,606 432,605 432,604 432,603 432,602 432,601 432,600 432,599 432,598 432,597 432,596 432,595 432,594 432,593 432,592 432,591 432,590 432,589 432,588 432,587 432,586 432,585 432,584 432,583 432,582 432,581 432,580 432,579 432,578 432,577 432,576 432,575 432,574 432,573 432,572 432,571 432,570 432,569 432,568 432,567 432,566 432,565 432,564 432,563 432,562 432,561 432,560 432,559 432,558 432,557 432,556 432,555 432,554 432,553 432,552 432,551 432,550 432,549 432,548 432,547 432,546 432,545 432,544 432,543 432,542 432,541 432,540 432,539 432,538 432,537 432,536 432,535 432,534 431,533 327,532 327,531 327,530 327,529 327,528 327,527 327,526 327,525 327,524 327,523 327,522 327,521 327,520 327,519 327,518 327,517 327,516 327,515 327,514 327,513 327,512 327,511 327,510 327,509 327,508 327,507 327,506 327,505 327,504 327,503 327,502 327,501 327,500 327,499 327,498 327,497 327,496 327,495 327,494 327,493 327,492 327,491 327,490 327,489 327,488 327,487 327,486 327,485 327,484 327,483 327,482 327,481 327,480 327,479 345,476 347,475 347,474 347,473 346,472 236,471 236,470 236,469 236,468 236,467 262,466 262,465 262,464 262,463 261,462 261,461 261,460 261,459 261,458 261,457 256,456 238,455 238,454 237,453 283,452 355,451 356,450 356,449 356,448 356,447 356,446 356,445 356,444 356,443 356,442 356,441 356,440 356,439 356,438 356,437 356,436 356,435 356,434 356,433 356,432 356,431 356,430 356,429 356,428 356,427 356,426 356,425 356,424 356,423 356,422 356,421 356,420 356,419 356,418 356,417 356,416 356,415 356,414 356,413 356,412 356,411 236,410 236,409 236,408 236,407 236,406 236,405 236,404 236,403 236,402 417,401 417,400 417,399 417,398 417,397 417,396 417,395 417,394 417,393 417,392 417,391 417,390 417,389 417,388 417,387 417,386 417,385 417,384 417,383 417,382 417,381 417,380 417,379 417,378 417,377 417,376 417,375 417,374 417,373 417,372 417,371 417,370 417,369 417,368 417,367 417,366 417,365 417,364 417,363 417,362 416,361 387,360 387,359 387,358 387,357 387,356 412,355 412,354 412,353 411,352 411,351 411,350 411,349 411,348 411,347 410,346 405,345 389,344 389,343 388,342 388,341 387,340 417,339 417,338 417,337 417,336 417,335 417,334 417,333 417,332 417,331 417,330 417,329 417,328 417,327 417,326 417,325 417,324 417,323 417,322 417,321 417,320 417,319 417,318 417,317 417,316 417,315 417,314 417,313 417,312 417,311 417,310 417,309 417,308 417,307 417,306 417,305 417,304 417,303 417,302 417,301 417,300 416,299 356,298 356,297 357,296 357,295 356,294 354,293 354,292 354,291 354,290 354,289 354,288 354,287 354,286 354,285 354,284 354,283 354,282 354,281 354,280 354,279 354,278 354,277 354,276 354,275 354,274 354,273 354,272 354,271 354,270 354,269 354,268 354,267 354,266 354,265 354,264 354,263 354,262 354,261 354,260 354,259 354,258 354,257 354,256 354,255 354,254 354,253 354,252 354,251 354,250 354,249 354,248 354,247 354,246 354,245 354,244 354,243 291,242 288,241 286,240 283,239 281,238 278,237 276,236 273,235 271,234 268,233 266,232 263,231 261,230 258,229 256,228 253,227 251,226 248,225 246,224 243,223 241,222 238,221 236,220 233,219 231,218 228,217 226,216 223,215 221,214 218,213 216,212 213,211 213,210 214,209 214,208 214,207 215,206 214,205 212,204 212,203 212,202 212,201 402,200 404,199 404,198 404,197 404,196 404,195 404,194 404,193 404,192 404,191 404,190 404,189 404,188 404,187 404,186 404,185 404,184 404,183 404,182 404,181 404,180 404,179 404,178 404,177 404,176 404,175 404,174 404,173 404,172 404,171 404,170 404,169 404,168 404,167 404,166 404,165 404,164 404,163 404,162 404,161 403,160 213,159 214,158 214,157 215,156 215,155 214,154 212,153 212,152 310,151 311,150 311,149 311,148 311,147 311,146 311,145 311,144 311,143 402,142 404,141 404,140 404,139 404,138 404,137 404,136 404,135 404,134 404,133 404,132 404,131 404,130 404,129 404,128 404,127 404,126 404,125 404,124 404,123 404,122 404,121 404,120 404,119 404,118 404,117 404,116 404,115 404,114 404,113 404,112 404,111 404,110 404,109 404,108 404,107 404,106 404,105 404,104 404,103 403,102 312,101 312,100 313,99 313,98 313,97 313,96 311,95 311,94 311,93 403,92 404,91 404,90 404,89 404,88 404,87 404,86 404,85 404,84 404,83 404,82 404,81 404,80 404,79 404,78 404,77 404,76 404,75 404,74 404,73 404,72 404,71 404,70 404,69 404,68 404,67 404,66 404,65 404,64 404,63 404,62 404,61 404,60 404,59 404,58 404,57 404,56 404,55 404,54 404,53 402,52 312,51 313,50 313,49 313,48 313,47 311,46 311,45 311,44 403,43 404,42 404,41 404,40 404,39 404,38 404,37 404,36 404,35 404,34 404,33 404,32 404,31 404,30 404,29 404,28 404,27 404,26 404,25 404,24 404,23 404,22 404,21 404,20 404,19 404,18 404,17 404,16 404,15 404,14 404,13 404,12 404,11 404,10 404,9 404,8 404,7 404,6 404,5 404,4 403,3" draw:recreate-on-edit="true"/></draw:frame><text:bookmark text:name="_GoBack"/></text:p>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87"/>
      <text:p text:style-name="P112"/>
      <text:p text:style-name="P112"><text:soft-page-break/><text:span text:style-name="預設段落字型"><text:span text:style-name="T61">附</text:span></text:span><text:span text:style-name="預設段落字型"><text:span text:style-name="T57">件</text:span></text:span><text:span text:style-name="預設段落字型"><text:span text:style-name="T61"> </text:span></text:span><text:span text:style-name="預設段落字型"><text:span text:style-name="T57">6 <text:s/>危險</text:span></text:span><text:span text:style-name="預設段落字型"><text:span text:style-name="T62">化學</text:span></text:span><text:span text:style-name="預設段落字型"><text:span text:style-name="T57">物品事故災害通報表</text:span></text:span></text:p>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able:table-column table:style-name="表格8.G"/>
        <table:table-row table:style-name="表格8.1">
          <table:table-cell table:style-name="表格8.A1" table:number-columns-spanned="7" office:value-type="string">
            <text:p text:style-name="P199">（機關全銜） <text:s text:c="58"/>通報編號：</text:p>
          </table:table-cell>
          <table:covered-table-cell/>
          <table:covered-table-cell/>
          <table:covered-table-cell/>
          <table:covered-table-cell/>
          <table:covered-table-cell/>
          <table:covered-table-cell/>
        </table:table-row>
        <table:table-row>
          <table:table-cell table:style-name="表格8.A2" table:number-columns-spanned="7" office:value-type="string">
            <text:p text:style-name="P200">通報資料</text:p>
          </table:table-cell>
          <table:covered-table-cell/>
          <table:covered-table-cell/>
          <table:covered-table-cell/>
          <table:covered-table-cell/>
          <table:covered-table-cell/>
          <table:covered-table-cell/>
        </table:table-row>
        <table:table-row>
          <table:table-cell table:style-name="表格8.A1" office:value-type="string">
            <text:p text:style-name="P202">通報時間</text:p>
          </table:table-cell>
          <table:table-cell table:style-name="表格8.A1" table:number-columns-spanned="6" office:value-type="string">
            <text:p text:style-name="P203"><text:s text:c="7"/>年 <text:s text:c="5"/>月 <text:s text:c="5"/>日 <text:s text:c="5"/>時 <text:s text:c="5"/>分</text:p>
          </table:table-cell>
          <table:covered-table-cell/>
          <table:covered-table-cell/>
          <table:covered-table-cell/>
          <table:covered-table-cell/>
          <table:covered-table-cell/>
        </table:table-row>
        <table:table-row>
          <table:table-cell table:style-name="表格8.A1" office:value-type="string">
            <text:p text:style-name="P202">單位</text:p>
          </table:table-cell>
          <table:table-cell table:style-name="表格8.A1" table:number-columns-spanned="2" office:value-type="string">
            <text:p text:style-name="P203"/>
          </table:table-cell>
          <table:covered-table-cell/>
          <table:table-cell table:style-name="表格8.A1" office:value-type="string">
            <text:p text:style-name="P202">通報人</text:p>
          </table:table-cell>
          <table:table-cell table:style-name="表格8.A1" table:number-columns-spanned="3" office:value-type="string">
            <text:p text:style-name="P203"/>
          </table:table-cell>
          <table:covered-table-cell/>
          <table:covered-table-cell/>
        </table:table-row>
        <table:table-row>
          <table:table-cell table:style-name="表格8.A1" office:value-type="string">
            <text:p text:style-name="P202">電話</text:p>
          </table:table-cell>
          <table:table-cell table:style-name="表格8.A1" table:number-columns-spanned="2" office:value-type="string">
            <text:p text:style-name="P203"/>
          </table:table-cell>
          <table:covered-table-cell/>
          <table:table-cell table:style-name="表格8.A1" office:value-type="string">
            <text:p text:style-name="P202">傳真</text:p>
          </table:table-cell>
          <table:table-cell table:style-name="表格8.A1" table:number-columns-spanned="3" office:value-type="string">
            <text:p text:style-name="P203"/>
          </table:table-cell>
          <table:covered-table-cell/>
          <table:covered-table-cell/>
        </table:table-row>
        <table:table-row>
          <table:table-cell table:style-name="表格8.A2" table:number-columns-spanned="7" office:value-type="string">
            <text:p text:style-name="P202">災害資料</text:p>
          </table:table-cell>
          <table:covered-table-cell/>
          <table:covered-table-cell/>
          <table:covered-table-cell/>
          <table:covered-table-cell/>
          <table:covered-table-cell/>
          <table:covered-table-cell/>
        </table:table-row>
        <table:table-row>
          <table:table-cell table:style-name="表格8.A7" office:value-type="string">
            <text:p text:style-name="P202">肇事單位</text:p>
          </table:table-cell>
          <table:table-cell table:style-name="表格8.A1" table:number-columns-spanned="6" office:value-type="string">
            <text:p text:style-name="P203"/>
          </table:table-cell>
          <table:covered-table-cell/>
          <table:covered-table-cell/>
          <table:covered-table-cell/>
          <table:covered-table-cell/>
          <table:covered-table-cell/>
        </table:table-row>
        <table:table-row>
          <table:table-cell table:style-name="表格8.A7" office:value-type="string">
            <text:p text:style-name="P202">發生時間</text:p>
          </table:table-cell>
          <table:table-cell table:style-name="表格8.A1" table:number-columns-spanned="6" office:value-type="string">
            <text:p text:style-name="P203"><text:s text:c="8"/>年 <text:s text:c="5"/>月 <text:s text:c="5"/>日 <text:s text:c="5"/>時 <text:s text:c="5"/>分</text:p>
          </table:table-cell>
          <table:covered-table-cell/>
          <table:covered-table-cell/>
          <table:covered-table-cell/>
          <table:covered-table-cell/>
          <table:covered-table-cell/>
        </table:table-row>
        <table:table-row table:style-name="表格8.9">
          <table:table-cell table:style-name="表格8.A1" office:value-type="string">
            <text:p text:style-name="P202">發生地點</text:p>
          </table:table-cell>
          <table:table-cell table:style-name="表格8.A1" table:number-columns-spanned="6" office:value-type="string">
            <text:p text:style-name="P203"/>
          </table:table-cell>
          <table:covered-table-cell/>
          <table:covered-table-cell/>
          <table:covered-table-cell/>
          <table:covered-table-cell/>
          <table:covered-table-cell/>
        </table:table-row>
        <table:table-row table:style-name="表格8.10">
          <table:table-cell table:style-name="表格8.A7" office:value-type="string">
            <text:p text:style-name="P202">災害類別</text:p>
          </table:table-cell>
          <table:table-cell table:style-name="表格8.A1" table:number-columns-spanned="6" office:value-type="string">
            <text:p text:style-name="P144"><text:span text:style-name="預設段落字型"><text:span text:style-name="T97">□</text:span></text:span><text:span text:style-name="預設段落字型"><text:span text:style-name="T109">火災 <text:s/></text:span></text:span><text:span text:style-name="預設段落字型"><text:span text:style-name="T97">□</text:span></text:span><text:span text:style-name="預設段落字型"><text:span text:style-name="T109">爆炸 </text:span></text:span><text:span text:style-name="預設段落字型"><text:span text:style-name="T97"><text:s/>□</text:span></text:span><text:span text:style-name="預設段落字型"><text:span text:style-name="T109">外洩 <text:s/></text:span></text:span><text:span text:style-name="預設段落字型"><text:span text:style-name="T97">□</text:span></text:span><text:span text:style-name="預設段落字型"><text:span text:style-name="T109">翻覆 <text:s/></text:span></text:span><text:span text:style-name="預設段落字型"><text:span text:style-name="T97">□</text:span></text:span><text:span text:style-name="預設段落字型"><text:span text:style-name="T109">其他</text:span></text:span></text:p>
          </table:table-cell>
          <table:covered-table-cell/>
          <table:covered-table-cell/>
          <table:covered-table-cell/>
          <table:covered-table-cell/>
          <table:covered-table-cell/>
        </table:table-row>
        <table:table-row table:style-name="表格8.11">
          <table:table-cell table:style-name="表格8.A7" office:value-type="string">
            <text:p text:style-name="P200">發生原因</text:p>
          </table:table-cell>
          <table:table-cell table:style-name="表格8.A1" table:number-columns-spanned="6" office:value-type="string">
            <text:p text:style-name="P205"><text:span text:style-name="預設段落字型"><text:span text:style-name="T97">□</text:span></text:span><text:span text:style-name="預設段落字型"><text:span text:style-name="T109">因危險化學物品不當運作肇致之事故災害</text:span></text:span></text:p>
            <text:p text:style-name="P205"><text:span text:style-name="預設段落字型"><text:span text:style-name="T97">□</text:span></text:span><text:span text:style-name="預設段落字型"><text:span text:style-name="T109">非因危險化學物品不當運作肇致之事故災害</text:span></text:span></text:p>
          </table:table-cell>
          <table:covered-table-cell/>
          <table:covered-table-cell/>
          <table:covered-table-cell/>
          <table:covered-table-cell/>
          <table:covered-table-cell/>
        </table:table-row>
        <table:table-row>
          <table:table-cell table:style-name="表格8.A7" office:value-type="string">
            <text:p text:style-name="P200">引發災害物質</text:p>
          </table:table-cell>
          <table:table-cell table:style-name="表格8.A1" table:number-columns-spanned="2" office:value-type="string">
            <text:p text:style-name="P199"/>
          </table:table-cell>
          <table:covered-table-cell/>
          <table:table-cell table:style-name="表格8.A7" office:value-type="string">
            <text:p text:style-name="P200">狀態</text:p>
          </table:table-cell>
          <table:table-cell table:style-name="表格8.A7" office:value-type="string">
            <text:p text:style-name="P206"><text:span text:style-name="預設段落字型"><text:span text:style-name="T97">□</text:span></text:span><text:span text:style-name="預設段落字型"><text:span text:style-name="T109">固 </text:span></text:span><text:span text:style-name="預設段落字型"><text:span text:style-name="T97"><text:s/>□</text:span></text:span><text:span text:style-name="預設段落字型"><text:span text:style-name="T109">液</text:span></text:span><text:span text:style-name="預設段落字型"><text:span text:style-name="T97"> □</text:span></text:span><text:span text:style-name="預設段落字型"><text:span text:style-name="T109">氣</text:span></text:span></text:p>
          </table:table-cell>
          <table:table-cell table:style-name="表格8.A7" office:value-type="string">
            <text:p text:style-name="P200">數量</text:p>
          </table:table-cell>
          <table:table-cell table:style-name="表格8.A7" office:value-type="string">
            <text:p text:style-name="P200"/>
          </table:table-cell>
        </table:table-row>
        <table:table-row>
          <table:table-cell table:style-name="表格8.A7" office:value-type="string">
            <text:p text:style-name="P200">引發災害物質</text:p>
          </table:table-cell>
          <table:table-cell table:style-name="表格8.A1" table:number-columns-spanned="2" office:value-type="string">
            <text:p text:style-name="P199"/>
          </table:table-cell>
          <table:covered-table-cell/>
          <table:table-cell table:style-name="表格8.A7" office:value-type="string">
            <text:p text:style-name="P200">狀態</text:p>
          </table:table-cell>
          <table:table-cell table:style-name="表格8.A7" office:value-type="string">
            <text:p text:style-name="P206"><text:span text:style-name="預設段落字型"><text:span text:style-name="T97">□</text:span></text:span><text:span text:style-name="預設段落字型"><text:span text:style-name="T109">固 <text:s/></text:span></text:span><text:span text:style-name="預設段落字型"><text:span text:style-name="T97">□</text:span></text:span><text:span text:style-name="預設段落字型"><text:span text:style-name="T109">液 <text:s/></text:span></text:span><text:span text:style-name="預設段落字型"><text:span text:style-name="T97">□</text:span></text:span><text:span text:style-name="預設段落字型"><text:span text:style-name="T109">氣</text:span></text:span></text:p>
          </table:table-cell>
          <table:table-cell table:style-name="表格8.A7" office:value-type="string">
            <text:p text:style-name="P200">數量</text:p>
          </table:table-cell>
          <table:table-cell table:style-name="表格8.A7" office:value-type="string">
            <text:p text:style-name="P200"/>
          </table:table-cell>
        </table:table-row>
        <table:table-row>
          <table:table-cell table:style-name="表格8.A2" table:number-columns-spanned="7" office:value-type="string">
            <text:p text:style-name="P200">現場情形</text:p>
          </table:table-cell>
          <table:covered-table-cell/>
          <table:covered-table-cell/>
          <table:covered-table-cell/>
          <table:covered-table-cell/>
          <table:covered-table-cell/>
          <table:covered-table-cell/>
        </table:table-row>
        <table:table-row table:style-name="表格8.15">
          <table:table-cell table:style-name="表格8.A7" table:number-columns-spanned="2" office:value-type="string">
            <text:p text:style-name="P202">人員傷亡</text:p>
          </table:table-cell>
          <table:covered-table-cell/>
          <table:table-cell table:style-name="表格8.A1" table:number-columns-spanned="5" office:value-type="string">
            <text:p text:style-name="P144"><text:span text:style-name="預設段落字型"><text:span text:style-name="T109">死亡</text:span></text:span><text:span text:style-name="預設段落字型"><text:span text:style-name="T110"> <text:s text:c="5"/></text:span></text:span><text:span text:style-name="預設段落字型"><text:span text:style-name="T109">人；受傷</text:span></text:span><text:span text:style-name="預設段落字型"><text:span text:style-name="T110"> <text:s text:c="5"/></text:span></text:span><text:span text:style-name="預設段落字型"><text:span text:style-name="T109">人；失蹤</text:span></text:span><text:span text:style-name="預設段落字型"><text:span text:style-name="T110"> <text:s text:c="5"/></text:span></text:span><text:span text:style-name="預設段落字型"><text:span text:style-name="T109">人</text:span></text:span></text:p>
          </table:table-cell>
          <table:covered-table-cell/>
          <table:covered-table-cell/>
          <table:covered-table-cell/>
          <table:covered-table-cell/>
        </table:table-row>
        <table:table-row table:style-name="表格8.16">
          <table:table-cell table:style-name="表格8.A7" table:number-columns-spanned="2" office:value-type="string">
            <text:p text:style-name="P202">重大損害</text:p>
          </table:table-cell>
          <table:covered-table-cell/>
          <table:table-cell table:style-name="表格8.A1" table:number-columns-spanned="5" office:value-type="string">
            <text:p text:style-name="P203"/>
          </table:table-cell>
          <table:covered-table-cell/>
          <table:covered-table-cell/>
          <table:covered-table-cell/>
          <table:covered-table-cell/>
        </table:table-row>
        <table:table-row table:style-name="表格8.17">
          <table:table-cell table:style-name="表格8.A7" table:number-rows-spanned="2" table:number-columns-spanned="2" office:value-type="string">
            <text:p text:style-name="P200">支援事項</text:p>
          </table:table-cell>
          <table:covered-table-cell/>
          <table:table-cell table:style-name="表格8.A1" table:number-columns-spanned="5" office:value-type="string">
            <text:p text:style-name="P205"><text:span text:style-name="預設段落字型"><text:span text:style-name="T97">□</text:span></text:span><text:span text:style-name="預設段落字型"><text:span text:style-name="T109">無</text:span></text:span></text:p>
          </table:table-cell>
          <table:covered-table-cell/>
          <table:covered-table-cell/>
          <table:covered-table-cell/>
          <table:covered-table-cell/>
        </table:table-row>
        <table:table-row table:style-name="表格8.11">
          <table:covered-table-cell table:style-name="表格8.A7"/>
          <table:covered-table-cell/>
          <table:table-cell table:style-name="表格8.A1" table:number-columns-spanned="5" office:value-type="string">
            <text:p text:style-name="P205"><text:span text:style-name="預設段落字型"><text:span text:style-name="T97">□</text:span></text:span><text:span text:style-name="預設段落字型"><text:span text:style-name="T109">有，機關（單位）：</text:span></text:span></text:p>
            <text:p text:style-name="P201">支援事項：</text:p>
          </table:table-cell>
          <table:covered-table-cell/>
          <table:covered-table-cell/>
          <table:covered-table-cell/>
          <table:covered-table-cell/>
        </table:table-row>
        <table:table-row table:style-name="表格8.19">
          <table:table-cell table:style-name="表格8.A7" table:number-rows-spanned="3" table:number-columns-spanned="2" office:value-type="string">
            <text:p text:style-name="P200">採行重要措施</text:p>
          </table:table-cell>
          <table:covered-table-cell/>
          <table:table-cell table:style-name="表格8.A1" table:number-columns-spanned="5" office:value-type="string">
            <text:p text:style-name="P144"><text:span text:style-name="預設段落字型"><text:span text:style-name="T97">□</text:span></text:span><text:span text:style-name="預設段落字型"><text:span text:style-name="T109">無</text:span></text:span></text:p>
          </table:table-cell>
          <table:covered-table-cell/>
          <table:covered-table-cell/>
          <table:covered-table-cell/>
          <table:covered-table-cell/>
        </table:table-row>
        <table:table-row table:style-name="表格8.20">
          <table:covered-table-cell table:style-name="表格8.A7"/>
          <table:covered-table-cell/>
          <table:table-cell table:style-name="表格8.A1" table:number-columns-spanned="5" office:value-type="string">
            <text:p text:style-name="P144"><text:span text:style-name="預設段落字型"><text:span text:style-name="T97">□</text:span></text:span><text:span text:style-name="預設段落字型"><text:span text:style-name="T109">已成立緊急應變小組</text:span></text:span></text:p>
          </table:table-cell>
          <table:covered-table-cell/>
          <table:covered-table-cell/>
          <table:covered-table-cell/>
          <table:covered-table-cell/>
        </table:table-row>
        <table:table-row table:style-name="表格8.21">
          <table:covered-table-cell table:style-name="表格8.A7"/>
          <table:covered-table-cell/>
          <table:table-cell table:style-name="表格8.A1" table:number-columns-spanned="5" office:value-type="string">
            <text:p text:style-name="P144"><text:span text:style-name="預設段落字型"><text:span text:style-name="T97">□</text:span></text:span><text:span text:style-name="預設段落字型"><text:span text:style-name="T109">其他作為</text:span></text:span></text:p>
          </table:table-cell>
          <table:covered-table-cell/>
          <table:covered-table-cell/>
          <table:covered-table-cell/>
          <table:covered-table-cell/>
        </table:table-row>
        <table:table-row table:style-name="表格8.22">
          <table:table-cell table:style-name="表格8.A7" table:number-columns-spanned="2" office:value-type="string">
            <text:p text:style-name="P200">環境污染狀況</text:p>
          </table:table-cell>
          <table:covered-table-cell/>
          <table:table-cell table:style-name="表格8.A1" table:number-columns-spanned="5" office:value-type="string">
            <text:p text:style-name="P199"/>
          </table:table-cell>
          <table:covered-table-cell/>
          <table:covered-table-cell/>
          <table:covered-table-cell/>
          <table:covered-table-cell/>
        </table:table-row>
        <table:table-row table:style-name="表格8.23">
          <table:table-cell table:style-name="表格8.A7" table:number-columns-spanned="2" office:value-type="string">
            <text:p text:style-name="P200">周遭建築</text:p>
          </table:table-cell>
          <table:covered-table-cell/>
          <table:table-cell table:style-name="表格8.A1" table:number-columns-spanned="5" office:value-type="string">
            <text:p text:style-name="P207">□醫院 <text:s text:c="2"/>□學校 <text:s text:c="5"/>□商場</text:p>
            <text:p text:style-name="P205"><text:span text:style-name="預設段落字型"><text:span text:style-name="T30">□</text:span></text:span><text:span text:style-name="預設段落字型"><text:span text:style-name="T32">古蹟 <text:s text:c="2"/></text:span></text:span><text:span text:style-name="預設段落字型"><text:span text:style-name="T30">□</text:span></text:span><text:span text:style-name="預設段落字型"><text:span text:style-name="T32">圖書館 <text:s text:c="3"/></text:span></text:span><text:span text:style-name="預設段落字型"><text:span text:style-name="T97">□其他</text:span></text:span></text:p>
          </table:table-cell>
          <table:covered-table-cell/>
          <table:covered-table-cell/>
          <table:covered-table-cell/>
          <table:covered-table-cell/>
        </table:table-row>
        <table:table-row table:style-name="表格8.24">
          <table:table-cell table:style-name="表格8.A7" table:number-columns-spanned="2" office:value-type="string">
            <text:p text:style-name="P200">其他重要說明</text:p>
          </table:table-cell>
          <table:covered-table-cell/>
          <table:table-cell table:style-name="表格8.A1" table:number-columns-spanned="5" office:value-type="string">
            <text:p text:style-name="P199"/>
          </table:table-cell>
          <table:covered-table-cell/>
          <table:covered-table-cell/>
          <table:covered-table-cell/>
          <table:covered-table-cell/>
        </table:table-row>
      </table:table>
      <text:p text:style-name="P134"><text:span text:style-name="預設段落字型"><text:span text:style-name="T66">說明：各機關單位接獲危險物品事故災害通報後，請填報本表並依規定通報主管</text:span></text:span><text:span text:style-name="預設段落字型"><text:span text:style-name="T35">/目的事業主管機關</text:span></text:span><text:span text:style-name="預設段落字型"><text:span text:style-name="T66">。</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DengXian" svg:font-family="DengXian" style:font-family-generic="system" style:font-pitch="variable"/>
    <style:font-face style:name="Liberation Sans" svg:font-family="'Liberation San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system" style:font-pitch="variable"/>
    <style:font-face style:name="標楷體" svg:font-family="標楷體" style:font-family-generic="script"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ahoma"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ahoma"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_20__28_user_29_" style:next-style-name="Text_20_body_20__28_user_29_"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Standard_20__28_user_29_" style:default-outline-level="1" style:class="text">
      <style:paragraph-properties fo:margin-top="0.494cm" fo:margin-bottom="0.494cm" style:contextual-spacing="false" fo:orphans="2" fo:widows="2" fo:hyphenation-ladder-count="no-limit"/>
      <style:text-properties style:font-name="新細明體" fo:font-family="新細明體" style:font-family-generic="roman" style:font-pitch="variable" fo:font-size="24pt" fo:font-weight="bold" style:font-name-asian="新細明體" style:font-family-asian="新細明體" style:font-family-generic-asian="roman" style:font-pitch-asian="variable" style:font-size-asian="24pt" style:font-weight-asian="bold" style:font-name-complex="新細明體" style:font-family-complex="新細明體" style:font-family-generic-complex="roman" style:font-pitch-complex="variable" style:font-size-complex="24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left="0.706cm" fo:line-height="300%" fo:hyphenation-ladder-count="no-limit" fo:keep-with-next="always">
        <style:tab-stops/>
      </style:paragraph-properties>
      <style:text-properties style:font-name="Calibri Light" fo:font-family="'Calibri Light'" style:font-family-generic="swiss" style:font-pitch="variable" fo:font-size="18pt" fo:font-weight="bold" style:font-size-asian="18pt" style:font-weight-asian="bold" style:font-name-complex="Times New Roman" style:font-family-complex="'Times New Roman'" style:font-family-generic-complex="roman" style:font-pitch-complex="variable" style:font-size-complex="18pt" style:font-weight-complex="bold" fo:hyphenate="true" loext:hyphenation-no-caps="false" loext:hyphenation-no-last-word="false" loext:hyphenation-word-char-count="no-limit" loext:hyphenation-zone="no-limit"/>
    </style:style>
    <style:style style:name="List" style:family="paragraph" style:parent-style-name="Text_20_body_20__28_user_29_"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_20__28_user_29_"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Standard_20__28_user_29_" style:display-name="Standard (user)" style:family="paragraph">
      <style:paragraph-properties fo:hyphenation-ladder-count="no-limit"/>
      <style:text-properties style:font-name="Times New Roman" fo:font-family="'Times New Roman'" style:font-family-generic="roman" style:font-pitch="variable" style:font-name-asian="新細明體1" style:font-family-asian="新細明體, PMingLiU" style:font-family-generic-asian="system" style:font-pitch-asian="variable"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清單段落" style:family="paragraph" style:parent-style-name="Standard_20__28_user_29_">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一_3001_內文" style:display-name="一、內文" style:family="paragraph" style:parent-style-name="Standard_20__28_user_29_">
      <style:paragraph-properties fo:margin-left="1.744cm" fo:line-height="0.917cm" fo:hyphenation-ladder-count="no-limit" fo:text-indent="0.998cm" style:auto-text-indent="false">
        <style:tab-stops/>
      </style:paragraph-properties>
      <style:text-properties fo:font-size="14pt" style:font-name-asian="標楷體" style:font-family-asian="標楷體" style:font-family-generic-asian="script" style:font-pitch-asian="fixed" style:font-size-asian="14pt" style:font-size-complex="14pt" fo:hyphenate="false" loext:hyphenation-no-caps="false" loext:hyphenation-no-last-word="false" loext:hyphenation-word-char-count="no-limit" loext:hyphenation-zone="no-limit"/>
    </style:style>
    <style:style style:name="一_3001_標題" style:display-name="一、標題" style:family="paragraph" style:parent-style-name="清單段落">
      <style:paragraph-properties fo:margin-left="0cm" fo:line-height="0.917cm" fo:text-align="justify" style:justify-single-word="false" fo:hyphenation-ladder-count="no-limit" style:snap-to-layout-grid="false">
        <style:tab-stops/>
      </style:paragraph-properties>
      <style:text-properties fo:font-size="14pt" style:letter-kerning="false" style:font-name-asian="標楷體" style:font-family-asian="標楷體" style:font-family-generic-asian="script" style:font-pitch-asian="fixed" style:font-size-asian="14pt" style:language-asian="zh" style:country-asian="CN" style:font-size-complex="14pt" fo:hyphenate="false" loext:hyphenation-no-caps="false" loext:hyphenation-no-last-word="false" loext:hyphenation-word-char-count="no-limit" loext:hyphenation-zone="no-limit"/>
    </style:style>
    <style:style style:name="_28_一_29_標題" style:display-name="(一)標題" style:family="paragraph" style:parent-style-name="Standard_20__28_user_29_">
      <style:paragraph-properties fo:margin-left="2.651cm" fo:line-height="0.917cm" fo:text-align="justify" style:justify-single-word="false" fo:hyphenation-ladder-count="no-limit" fo:text-indent="-0.85cm" style:auto-text-indent="false" style:snap-to-layout-grid="false">
        <style:tab-stops/>
      </style:paragraph-properties>
      <style:text-properties fo:font-size="14pt" style:letter-kerning="false"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壹_3001_內文" style:display-name="壹、內文" style:family="paragraph" style:parent-style-name="Standard_20__28_user_29_">
      <style:paragraph-properties fo:margin-left="0.995cm" fo:line-height="0.917cm" fo:text-align="justify" style:justify-single-word="false" fo:hyphenation-ladder-count="no-limit" fo:text-indent="0.998cm" style:auto-text-indent="false" style:snap-to-layout-grid="false">
        <style:tab-stops/>
      </style:paragraph-properties>
      <style:text-properties fo:font-size="14pt" style:font-name-asian="標楷體" style:font-family-asian="標楷體" style:font-family-generic-asian="script" style:font-pitch-asian="fixed" style:font-size-asian="14pt" style:font-size-complex="14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Header" style:family="paragraph" style:parent-style-name="Standard_20__28_user_29_"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Standard_20__28_user_29_"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_28_新_29_一_3001_" style:display-name="(新)一、" style:family="paragraph" style:parent-style-name="Standard_20__28_user_29_">
      <style:paragraph-properties fo:margin-left="0.617cm" fo:line-height="0.776cm" fo:hyphenation-ladder-count="no-limit" fo:text-indent="-0.353cm" style:auto-text-indent="false" style:snap-to-layout-grid="false">
        <style:tab-stops/>
      </style:paragraph-properties>
      <style:text-properties fo:font-size="14pt" style:letter-kerning="false" style:font-name-asian="標楷體" style:font-family-asian="標楷體" style:font-family-generic-asian="script" style:font-pitch-asian="fixed" style:font-size-asian="14pt" style:font-size-complex="14pt" fo:hyphenate="false" loext:hyphenation-no-caps="false" loext:hyphenation-no-last-word="false" loext:hyphenation-word-char-count="no-limit" loext:hyphenation-zone="no-limit"/>
    </style:style>
    <style:style style:name="_28_新_29__28_一_29_" style:display-name="(新)(一)" style:family="paragraph" style:parent-style-name="Standard_20__28_user_29_">
      <style:paragraph-properties fo:margin-left="3.009cm" fo:line-height="0.776cm" fo:text-align="justify" style:justify-single-word="false" fo:hyphenation-ladder-count="no-limit" fo:text-indent="-1.081cm" style:auto-text-indent="false" style:vertical-align="middle" style:snap-to-layout-grid="false">
        <style:tab-stops/>
      </style:paragraph-properties>
      <style:text-properties fo:font-size="14pt" style:letter-kerning="false" style:font-name-asian="標楷體" style:font-family-asian="標楷體" style:font-family-generic-asian="script" style:font-pitch-asian="fixed" style:font-size-asian="14pt" style:font-size-complex="14pt" style:font-weight-complex="bold" fo:hyphenate="false" loext:hyphenation-no-caps="false" loext:hyphenation-no-last-word="false" loext:hyphenation-word-char-count="no-limit" loext:hyphenation-zone="no-limit"/>
    </style:style>
    <style:style style:name="註解文字" style:family="paragraph" style:parent-style-name="Standard_20__28_user_29_">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Standard_20__28_user_29_">
      <style:paragraph-properties fo:hyphenation-ladder-count="no-limit"/>
      <style:text-properties style:font-name="Cambria" fo:font-family="Cambria" style:font-family-generic="roman" style:font-pitch="variable" fo:font-size="9pt" style:font-name-asian="Cambria" style:font-family-asian="Cambria" style:font-family-generic-asian="roman" style:font-pitch-asian="variable" style:font-size-asian="9pt" style:font-name-complex="Cambria" style:font-family-complex="Cambria" style:font-family-generic-complex="roman" style:font-pitch-complex="variable" style:font-size-complex="9pt" fo:hyphenate="false" loext:hyphenation-no-caps="false" loext:hyphenation-no-last-word="false" loext:hyphenation-word-char-count="no-limit" loext:hyphenation-zone="no-limit"/>
    </style:style>
    <style:style style:name="Footnote_20__28_user_29_" style:display-name="Footnote (user)" style:family="paragraph" style:parent-style-name="Standard_20__28_user_29_">
      <style:paragraph-properties style:line-height-at-least="0.635cm" fo:hyphenation-ladder-count="no-limit" style:snap-to-layout-grid="false"/>
      <style:text-properties style:font-name="標楷體" fo:font-family="標楷體" style:font-family-generic="script" style:font-pitch="fixed" fo:font-size="10pt" style:letter-kerning="false" style:font-name-asian="標楷體" style:font-family-asian="標楷體" style:font-family-generic-asian="script" style:font-pitch-asian="fixed" style:font-size-asian="10pt" style:font-name-complex="標楷體" style:font-family-complex="標楷體" style:font-family-generic-complex="script" style:font-pitch-complex="fixed" style:font-size-complex="10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內文_20__28_Web_29_" style:display-name="內文 (Web)" style:family="paragraph" style:parent-style-name="Standard_20__28_user_29_">
      <style:paragraph-properties fo:margin-top="0.494cm" fo:margin-bottom="0.494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_30_" style:display-name="0" style:family="paragraph" style:parent-style-name="Standard_20__28_user_29_">
      <style:paragraph-properties fo:hyphenation-ladder-count="no-limit"/>
      <style:text-properties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_20__28_user_29_"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_20__28_user_29_"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style:vertical-align="auto" style:snap-to-layout-grid="false"/>
      <style:text-properties style:font-name="標楷體" fo:font-family="標楷體" style:font-family-generic="script" style:font-pitch="fixed" fo:font-size="10pt" style:letter-kerning="false" style:font-name-asian="標楷體" style:font-family-asian="標楷體" style:font-family-generic-asian="script" style:font-pitch-asian="fixed" style:font-size-asian="10pt" style:font-name-complex="Times New Roman" style:font-family-complex="'Times New Roman'" style:font-family-generic-complex="roman" style:font-pitch-complex="variable" style:font-size-complex="10pt" fo:hyphenate="true" loext:hyphenation-no-caps="false" loext:hyphenation-no-last-word="false" loext:hyphenation-word-char-count="no-limit" loext:hyphenation-zone="no-limit"/>
    </style:style>
    <style:style style:name="pty1_5f_de2_5f_1" style:display-name="pty1_de2_1" style:family="paragraph" style:parent-style-name="Standard">
      <style:paragraph-properties fo:margin-top="0.494cm" fo:margin-bottom="0.494cm" style: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true" loext:hyphenation-no-caps="false" loext:hyphenation-no-last-word="false" loext:hyphenation-word-char-count="no-limit" loext:hyphenation-zone="no-limit"/>
    </style:style>
    <style:style style:name="預設段落字型" style:family="text"/>
    <style:style style:name="一_3001_內文_20_字元" style:display-name="一、內文 字元" style:family="tex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一_3001_標題_20_字元" style:display-name="一、標題 字元" style:family="text" style:parent-style-name="預設段落字型">
      <style:text-properties style:font-name="Times New Roman" fo:font-family="'Times New Roman'" style:font-family-generic="roman" style:font-pitch="variable" fo:font-size="14pt" style:letter-kerning="false" style:font-name-asian="標楷體" style:font-family-asian="標楷體" style:font-family-generic-asian="script" style:font-pitch-asian="fixed" style:font-size-asian="14pt" style:language-asian="zh" style:country-asian="CN" style:font-name-complex="Times New Roman" style:font-family-complex="'Times New Roman'" style:font-family-generic-complex="roman" style:font-pitch-complex="variable" style:font-size-complex="14pt"/>
    </style:style>
    <style:style style:name="清單段落_20_字元" style:display-name="清單段落 字元" style:family="text" style:parent-style-name="預設段落字型"/>
    <style:style style:name="_28_一_29_標題_20_字元" style:display-name="(一)標題 字元" style:family="text" style:parent-style-name="預設段落字型">
      <style:text-properties style:font-name="Times New Roman" fo:font-family="'Times New Roman'" style:font-family-generic="roman" style:font-pitch="variable" fo:font-size="14pt" style:letter-kerning="false"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0pt"/>
    </style:style>
    <style:style style:name="壹_3001_內文_20_字元" style:display-name="壹、內文 字元" style:family="text" style:parent-style-name="預設段落字型">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ahoma" style:font-family-complex="Tahoma" style:font-family-generic-complex="swiss" style:font-pitch-complex="variable" style:font-size-complex="9pt"/>
    </style:style>
    <style:style style:name="註腳文字_20_字元" style:display-name="註腳文字 字元" style:family="text" style:parent-style-name="預設段落字型">
      <style:text-properties style:font-name="標楷體" fo:font-family="標楷體" style:font-family-generic="script" style:font-pitch="fixed" fo:font-size="10pt" style:letter-kerning="false" style:font-name-asian="標楷體" style:font-family-asian="標楷體" style:font-family-generic-asian="script" style:font-pitch-asian="fixed" style:font-size-asian="10pt" style:font-name-complex="Times New Roman" style:font-family-complex="'Times New Roman'" style:font-family-generic-complex="roman" style:font-pitch-complex="variable" style:font-size-complex="10pt"/>
    </style:style>
    <style:style style:name="Footnote_20_anchor" style:display-name="Footnote anchor" style:family="text">
      <style:text-properties style:text-position="super 67%"/>
    </style:style>
    <style:style style:name="Footnote_20_Characters" style:display-name="Footnote Characters" style:family="text" style:parent-style-name="預設段落字型">
      <style:text-properties style:text-position="super 67%"/>
    </style:style>
    <style:style style:name="Internet_20_link_20__28_user_29_" style:display-name="Internet link (user)"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標題_20_1_20_字元" style:display-name="標題 1 字元" style:family="text" style:parent-style-name="預設段落字型">
      <style:text-properties style:font-name="新細明體" fo:font-family="新細明體"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style:font-name-complex="新細明體" style:font-family-complex="新細明體" style:font-family-generic-complex="roman" style:font-pitch-complex="variable" style:font-size-complex="24pt" style:font-weight-complex="bold"/>
    </style:style>
    <style:style style:name="強調斜體" style:family="text" style:parent-style-name="預設段落字型">
      <style:text-properties fo:font-style="italic" style:font-style-asian="italic" style:font-style-complex="italic"/>
    </style:style>
    <style:style style:name="ListLabel_20_1" style:display-name="ListLabel 1" style:family="text">
      <style:text-properties style:font-name-asian="標楷體" style:font-family-asian="標楷體" style:font-family-generic-asian="script" style:font-pitch-asian="fixed"/>
    </style:style>
    <style:style style:name="ListLabel_20_2" style:display-name="ListLabel 2" style:family="text">
      <style:text-properties style:font-name="Times New Roman" fo:font-family="'Times New Roman'" style:font-family-generic="roman" style:font-pitch="variable" fo:language="en" fo:country="US" style:font-name-asian="標楷體" style:font-family-asian="標楷體" style:font-family-generic-asian="script" style:font-pitch-asian="fixed" style:font-name-complex="Tahoma" style:font-family-complex="Tahoma" style:font-family-generic-complex="swiss" style:font-pitch-complex="variable"/>
    </style:style>
    <style:style style:name="ListLabel_20_3" style:display-name="ListLabel 3" style:family="text">
      <style:text-properties fo:color="#000000" loext:opacity="100%" fo:font-size="16pt" style:text-underline-style="none" fo:background-color="#f5fcfb" style:font-size-asian="16pt" style:font-size-complex="16pt"/>
    </style:style>
    <style:style style:name="Footnote_20_Symbol" style:display-name="Footnote Symbol" style:family="text"/>
    <style:style style:name="Internet_20_link" style:display-name="Internet link"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註腳文字_20_字元1" style:display-name="註腳文字 字元1" style:family="text" style:parent-style-name="預設段落字型">
      <style:text-properties fo:font-size="10pt" style:font-size-asian="10pt" style:font-size-complex="10pt"/>
    </style:style>
    <style:style style:name="ListLabel_20_4" style:display-name="ListLabel 4" style:family="text">
      <style:text-properties style:font-name-asian="標楷體" style:font-family-asian="標楷體" style:font-family-generic-asian="script" style:font-pitch-asian="fixed"/>
    </style:style>
    <style:style style:name="ListLabel_20_5" style:display-name="ListLabel 5" style:family="text">
      <style:text-properties fo:language="en" fo:country="US" style:font-name-asian="標楷體" style:font-family-asian="標楷體" style:font-family-generic-asian="script" style:font-pitch-asian="fixed" style:font-name-complex="Tahoma" style:font-family-complex="Tahoma" style:font-family-generic-complex="swiss" style:font-pitch-complex="variable"/>
    </style:style>
    <style:style style:name="ListLabel_20_6" style:display-name="ListLabel 6" style:family="text">
      <style:text-properties fo:language="en" fo:country="US" style:font-name-asian="標楷體" style:font-family-asian="標楷體" style:font-family-generic-asian="script" style:font-pitch-asian="fixed" style:font-name-complex="Tahoma" style:font-family-complex="Tahoma" style:font-family-generic-complex="swiss" style:font-pitch-complex="variable"/>
    </style:style>
    <style:style style:name="註腳參照" style:family="text" style:parent-style-name="預設段落字型">
      <style:text-properties style:text-position="super 67%"/>
    </style:style>
    <style:style style:name="標題_20_7_20_字元" style:display-name="標題 7 字元" style:family="text" style:parent-style-name="預設段落字型">
      <style:text-properties style:font-name="Calibri Light" fo:font-family="'Calibri Light'" style:font-family-generic="swiss" style:font-pitch="variable" fo:font-size="18pt" fo:font-weight="bold"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WW_5f_CharLFO20LVL1" style:display-name="WW_CharLFO20LVL1" style:family="text">
      <style:text-properties style:font-name-asian="標楷體" style:font-family-asian="標楷體" style:font-family-generic-asian="script" style:font-pitch-asian="fixed"/>
    </style:style>
    <style:style style:name="WW_5f_CharLFO23LVL1" style:display-name="WW_CharLFO23LVL1" style:family="text">
      <style:text-properties style:font-name="Times New Roman" fo:font-family="'Times New Roman'" style:font-family-generic="roman" style:font-pitch="variable" fo:language="en" fo:country="US" style:font-name-asian="標楷體" style:font-family-asian="標楷體" style:font-family-generic-asian="script" style:font-pitch-asian="fixed" style:font-name-complex="Tahoma" style:font-family-complex="Tahoma" style:font-family-generic-complex="swiss" style:font-pitch-complex="variable"/>
    </style:style>
    <style:style style:name="WW_5f_CharLFO25LVL1" style:display-name="WW_CharLFO25LVL1" style:family="text">
      <style:text-properties style:font-name="Times New Roman" fo:font-family="'Times New Roman'" style:font-family-generic="roman" style:font-pitch="variable" fo:language="en" fo:country="US" style:font-name-asian="標楷體" style:font-family-asian="標楷體" style:font-family-generic-asian="script" style:font-pitch-asian="fixed" style:font-name-complex="Tahoma" style:font-family-complex="Tahoma" style:font-family-generic-complex="swiss" style:font-pitch-complex="variable"/>
    </style:style>
    <style:style style:name="Graphics" style:family="graphic">
      <style:graphic-properties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loext:num-list-format="%1%、" style:num-suffix="、" style:num-format="壹, 貳, 參, ...">
        <style:list-level-properties text:list-level-position-and-space-mode="label-alignment">
          <style:list-level-label-alignment text:label-followed-by="listtab" fo:text-indent="-0.847cm" fo:margin-left="2.598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4.29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5.138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5.98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6.83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7.678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8.525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number text:level="1"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27cm" fo:margin-left="2.54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5.0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27cm" fo:margin-left="6.3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27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27cm" fo:margin-left="8.89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1.27cm" fo:margin-left="10.16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bullet text:level="1" loext:num-list-format="%1%" text:bullet-char="">
        <style:list-level-properties text:list-level-position-and-space-mode="label-alignment">
          <style:list-level-label-alignment text:label-followed-by="listtab" fo:text-indent="-0.847cm" fo:margin-left="1.651cm"/>
        </style:list-level-properties>
      </text:list-level-style-bullet>
      <text:list-level-style-bullet text:level="2" loext:num-list-format="%2%" text:bullet-char="">
        <style:list-level-properties text:list-level-position-and-space-mode="label-alignment">
          <style:list-level-label-alignment text:label-followed-by="listtab" fo:text-indent="-0.847cm" fo:margin-left="2.498cm"/>
        </style:list-level-properties>
      </text:list-level-style-bullet>
      <text:list-level-style-bullet text:level="3" loext:num-list-format="%3%" text:bullet-char="">
        <style:list-level-properties text:list-level-position-and-space-mode="label-alignment">
          <style:list-level-label-alignment text:label-followed-by="listtab" fo:text-indent="-0.847cm" fo:margin-left="3.344cm"/>
        </style:list-level-properties>
      </text:list-level-style-bullet>
      <text:list-level-style-bullet text:level="4" loext:num-list-format="%4%" text:bullet-char="">
        <style:list-level-properties text:list-level-position-and-space-mode="label-alignment">
          <style:list-level-label-alignment text:label-followed-by="listtab" fo:text-indent="-0.847cm" fo:margin-left="4.191cm"/>
        </style:list-level-properties>
      </text:list-level-style-bullet>
      <text:list-level-style-bullet text:level="5" loext:num-list-format="%5%" text:bullet-char="">
        <style:list-level-properties text:list-level-position-and-space-mode="label-alignment">
          <style:list-level-label-alignment text:label-followed-by="listtab" fo:text-indent="-0.847cm" fo:margin-left="5.038cm"/>
        </style:list-level-properties>
      </text:list-level-style-bullet>
      <text:list-level-style-bullet text:level="6" loext:num-list-format="%6%" text:bullet-char="">
        <style:list-level-properties text:list-level-position-and-space-mode="label-alignment">
          <style:list-level-label-alignment text:label-followed-by="listtab" fo:text-indent="-0.847cm" fo:margin-left="5.884cm"/>
        </style:list-level-properties>
      </text:list-level-style-bullet>
      <text:list-level-style-bullet text:level="7" loext:num-list-format="%7%" text:bullet-char="">
        <style:list-level-properties text:list-level-position-and-space-mode="label-alignment">
          <style:list-level-label-alignment text:label-followed-by="listtab" fo:text-indent="-0.847cm" fo:margin-left="6.731cm"/>
        </style:list-level-properties>
      </text:list-level-style-bullet>
      <text:list-level-style-bullet text:level="8" loext:num-list-format="%8%" text:bullet-char="">
        <style:list-level-properties text:list-level-position-and-space-mode="label-alignment">
          <style:list-level-label-alignment text:label-followed-by="listtab" fo:text-indent="-0.847cm" fo:margin-left="7.578cm"/>
        </style:list-level-properties>
      </text:list-level-style-bullet>
      <text:list-level-style-bullet text:level="9" loext:num-list-format="%9%" text:bullet-char="">
        <style:list-level-properties text:list-level-position-and-space-mode="label-alignment">
          <style:list-level-label-alignment text:label-followed-by="listtab" fo:text-indent="-0.847cm" fo:margin-left="8.42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
      <text:list-level-style-bullet text:level="1" loext:num-list-format="%1%" text:bullet-char="">
        <style:list-level-properties text:list-level-position-and-space-mode="label-alignment">
          <style:list-level-label-alignment text:label-followed-by="listtab" fo:text-indent="-0.847cm" fo:margin-left="1.693cm"/>
        </style:list-level-properties>
      </text:list-level-style-bullet>
      <text:list-level-style-bullet text:level="2" loext:num-list-format="%2%" text:bullet-char="">
        <style:list-level-properties text:list-level-position-and-space-mode="label-alignment">
          <style:list-level-label-alignment text:label-followed-by="listtab" fo:text-indent="-0.847cm" fo:margin-left="2.54cm"/>
        </style:list-level-properties>
      </text:list-level-style-bullet>
      <text:list-level-style-bullet text:level="3" loext:num-list-format="%3%" text:bullet-char="">
        <style:list-level-properties text:list-level-position-and-space-mode="label-alignment">
          <style:list-level-label-alignment text:label-followed-by="listtab" fo:text-indent="-0.847cm" fo:margin-left="3.387cm"/>
        </style:list-level-properties>
      </text:list-level-style-bullet>
      <text:list-level-style-bullet text:level="4" loext:num-list-format="%4%" text:bullet-char="">
        <style:list-level-properties text:list-level-position-and-space-mode="label-alignment">
          <style:list-level-label-alignment text:label-followed-by="listtab" fo:text-indent="-0.847cm" fo:margin-left="4.233cm"/>
        </style:list-level-properties>
      </text:list-level-style-bullet>
      <text:list-level-style-bullet text:level="5" loext:num-list-format="%5%" text:bullet-char="">
        <style:list-level-properties text:list-level-position-and-space-mode="label-alignment">
          <style:list-level-label-alignment text:label-followed-by="listtab" fo:text-indent="-0.847cm" fo:margin-left="5.08cm"/>
        </style:list-level-properties>
      </text:list-level-style-bullet>
      <text:list-level-style-bullet text:level="6" loext:num-list-format="%6%" text:bullet-char="">
        <style:list-level-properties text:list-level-position-and-space-mode="label-alignment">
          <style:list-level-label-alignment text:label-followed-by="listtab" fo:text-indent="-0.847cm" fo:margin-left="5.927cm"/>
        </style:list-level-properties>
      </text:list-level-style-bullet>
      <text:list-level-style-bullet text:level="7" loext:num-list-format="%7%" text:bullet-char="">
        <style:list-level-properties text:list-level-position-and-space-mode="label-alignment">
          <style:list-level-label-alignment text:label-followed-by="listtab" fo:text-indent="-0.847cm" fo:margin-left="6.773cm"/>
        </style:list-level-properties>
      </text:list-level-style-bullet>
      <text:list-level-style-bullet text:level="8" loext:num-list-format="%8%" text:bullet-char="">
        <style:list-level-properties text:list-level-position-and-space-mode="label-alignment">
          <style:list-level-label-alignment text:label-followed-by="listtab" fo:text-indent="-0.847cm" fo:margin-left="7.62cm"/>
        </style:list-level-properties>
      </text:list-level-style-bullet>
      <text:list-level-style-bullet text:level="9" loext:num-list-format="%9%" text:bullet-char="">
        <style:list-level-properties text:list-level-position-and-space-mode="label-alignment">
          <style:list-level-label-alignment text:label-followed-by="listtab" fo:text-indent="-0.847cm" fo:margin-left="8.46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a">
      <text:list-level-style-bullet text:level="1" loext:num-list-format="%1%" text:bullet-char="">
        <style:list-level-properties text:list-level-position-and-space-mode="label-alignment">
          <style:list-level-label-alignment text:label-followed-by="listtab" fo:text-indent="-0.847cm" fo:margin-left="1.693cm"/>
        </style:list-level-properties>
      </text:list-level-style-bullet>
      <text:list-level-style-bullet text:level="2" loext:num-list-format="%2%" text:bullet-char="">
        <style:list-level-properties text:list-level-position-and-space-mode="label-alignment">
          <style:list-level-label-alignment text:label-followed-by="listtab" fo:text-indent="-0.847cm" fo:margin-left="2.54cm"/>
        </style:list-level-properties>
      </text:list-level-style-bullet>
      <text:list-level-style-bullet text:level="3" loext:num-list-format="%3%" text:bullet-char="">
        <style:list-level-properties text:list-level-position-and-space-mode="label-alignment">
          <style:list-level-label-alignment text:label-followed-by="listtab" fo:text-indent="-0.847cm" fo:margin-left="3.387cm"/>
        </style:list-level-properties>
      </text:list-level-style-bullet>
      <text:list-level-style-bullet text:level="4" loext:num-list-format="%4%" text:bullet-char="">
        <style:list-level-properties text:list-level-position-and-space-mode="label-alignment">
          <style:list-level-label-alignment text:label-followed-by="listtab" fo:text-indent="-0.847cm" fo:margin-left="4.233cm"/>
        </style:list-level-properties>
      </text:list-level-style-bullet>
      <text:list-level-style-bullet text:level="5" loext:num-list-format="%5%" text:bullet-char="">
        <style:list-level-properties text:list-level-position-and-space-mode="label-alignment">
          <style:list-level-label-alignment text:label-followed-by="listtab" fo:text-indent="-0.847cm" fo:margin-left="5.08cm"/>
        </style:list-level-properties>
      </text:list-level-style-bullet>
      <text:list-level-style-bullet text:level="6" loext:num-list-format="%6%" text:bullet-char="">
        <style:list-level-properties text:list-level-position-and-space-mode="label-alignment">
          <style:list-level-label-alignment text:label-followed-by="listtab" fo:text-indent="-0.847cm" fo:margin-left="5.927cm"/>
        </style:list-level-properties>
      </text:list-level-style-bullet>
      <text:list-level-style-bullet text:level="7" loext:num-list-format="%7%" text:bullet-char="">
        <style:list-level-properties text:list-level-position-and-space-mode="label-alignment">
          <style:list-level-label-alignment text:label-followed-by="listtab" fo:text-indent="-0.847cm" fo:margin-left="6.773cm"/>
        </style:list-level-properties>
      </text:list-level-style-bullet>
      <text:list-level-style-bullet text:level="8" loext:num-list-format="%8%" text:bullet-char="">
        <style:list-level-properties text:list-level-position-and-space-mode="label-alignment">
          <style:list-level-label-alignment text:label-followed-by="listtab" fo:text-indent="-0.847cm" fo:margin-left="7.62cm"/>
        </style:list-level-properties>
      </text:list-level-style-bullet>
      <text:list-level-style-bullet text:level="9" loext:num-list-format="%9%" text:bullet-char="">
        <style:list-level-properties text:list-level-position-and-space-mode="label-alignment">
          <style:list-level-label-alignment text:label-followed-by="listtab" fo:text-indent="-0.847cm" fo:margin-left="8.46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WW_5f_CharLFO20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a">
      <text:list-level-style-bullet text:leve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a">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23LVL1" loext:num-list-format="%1%" text:bullet-char="□">
        <style:list-level-properties text:list-level-position-and-space-mode="label-alignment">
          <style:list-level-label-alignment text:label-followed-by="listtab" fo:text-indent="-0.635cm" fo:margin-left="0.584cm"/>
        </style:list-level-properties>
        <style:text-properties style:font-name="Times New Roman"/>
      </text:list-level-style-bullet>
      <text:list-level-style-bullet text:level="2" loext:num-list-format="%2%" text:bullet-char="">
        <style:list-level-properties text:list-level-position-and-space-mode="label-alignment">
          <style:list-level-label-alignment text:label-followed-by="listtab" fo:text-indent="-0.847cm" fo:margin-left="1.642cm"/>
        </style:list-level-properties>
      </text:list-level-style-bullet>
      <text:list-level-style-bullet text:level="3" loext:num-list-format="%3%" text:bullet-char="">
        <style:list-level-properties text:list-level-position-and-space-mode="label-alignment">
          <style:list-level-label-alignment text:label-followed-by="listtab" fo:text-indent="-0.847cm" fo:margin-left="2.489cm"/>
        </style:list-level-properties>
      </text:list-level-style-bullet>
      <text:list-level-style-bullet text:level="4" loext:num-list-format="%4%" text:bullet-char="">
        <style:list-level-properties text:list-level-position-and-space-mode="label-alignment">
          <style:list-level-label-alignment text:label-followed-by="listtab" fo:text-indent="-0.847cm" fo:margin-left="3.336cm"/>
        </style:list-level-properties>
      </text:list-level-style-bullet>
      <text:list-level-style-bullet text:level="5" loext:num-list-format="%5%" text:bullet-char="">
        <style:list-level-properties text:list-level-position-and-space-mode="label-alignment">
          <style:list-level-label-alignment text:label-followed-by="listtab" fo:text-indent="-0.847cm" fo:margin-left="4.182cm"/>
        </style:list-level-properties>
      </text:list-level-style-bullet>
      <text:list-level-style-bullet text:level="6" loext:num-list-format="%6%" text:bullet-char="">
        <style:list-level-properties text:list-level-position-and-space-mode="label-alignment">
          <style:list-level-label-alignment text:label-followed-by="listtab" fo:text-indent="-0.847cm" fo:margin-left="5.029cm"/>
        </style:list-level-properties>
      </text:list-level-style-bullet>
      <text:list-level-style-bullet text:level="7" loext:num-list-format="%7%" text:bullet-char="">
        <style:list-level-properties text:list-level-position-and-space-mode="label-alignment">
          <style:list-level-label-alignment text:label-followed-by="listtab" fo:text-indent="-0.847cm" fo:margin-left="5.876cm"/>
        </style:list-level-properties>
      </text:list-level-style-bullet>
      <text:list-level-style-bullet text:level="8" loext:num-list-format="%8%" text:bullet-char="">
        <style:list-level-properties text:list-level-position-and-space-mode="label-alignment">
          <style:list-level-label-alignment text:label-followed-by="listtab" fo:text-indent="-0.847cm" fo:margin-left="6.722cm"/>
        </style:list-level-properties>
      </text:list-level-style-bullet>
      <text:list-level-style-bullet text:level="9" loext:num-list-format="%9%" text:bullet-char="">
        <style:list-level-properties text:list-level-position-and-space-mode="label-alignment">
          <style:list-level-label-alignment text:label-followed-by="listtab" fo:text-indent="-0.847cm" fo:margin-left="7.56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WW_5f_CharLFO25LVL1" loext:num-list-format="%1%" text:bullet-char="□">
        <style:list-level-properties text:list-level-position-and-space-mode="label-alignment">
          <style:list-level-label-alignment text:label-followed-by="listtab" fo:text-indent="-0.635cm" fo:margin-left="0.584cm"/>
        </style:list-level-properties>
        <style:text-properties style:font-name="Times New Roman"/>
      </text:list-level-style-bullet>
      <text:list-level-style-bullet text:level="2" loext:num-list-format="%2%" text:bullet-char="">
        <style:list-level-properties text:list-level-position-and-space-mode="label-alignment">
          <style:list-level-label-alignment text:label-followed-by="listtab" fo:text-indent="-0.847cm" fo:margin-left="1.642cm"/>
        </style:list-level-properties>
      </text:list-level-style-bullet>
      <text:list-level-style-bullet text:level="3" loext:num-list-format="%3%" text:bullet-char="">
        <style:list-level-properties text:list-level-position-and-space-mode="label-alignment">
          <style:list-level-label-alignment text:label-followed-by="listtab" fo:text-indent="-0.847cm" fo:margin-left="2.489cm"/>
        </style:list-level-properties>
      </text:list-level-style-bullet>
      <text:list-level-style-bullet text:level="4" loext:num-list-format="%4%" text:bullet-char="">
        <style:list-level-properties text:list-level-position-and-space-mode="label-alignment">
          <style:list-level-label-alignment text:label-followed-by="listtab" fo:text-indent="-0.847cm" fo:margin-left="3.336cm"/>
        </style:list-level-properties>
      </text:list-level-style-bullet>
      <text:list-level-style-bullet text:level="5" loext:num-list-format="%5%" text:bullet-char="">
        <style:list-level-properties text:list-level-position-and-space-mode="label-alignment">
          <style:list-level-label-alignment text:label-followed-by="listtab" fo:text-indent="-0.847cm" fo:margin-left="4.182cm"/>
        </style:list-level-properties>
      </text:list-level-style-bullet>
      <text:list-level-style-bullet text:level="6" loext:num-list-format="%6%" text:bullet-char="">
        <style:list-level-properties text:list-level-position-and-space-mode="label-alignment">
          <style:list-level-label-alignment text:label-followed-by="listtab" fo:text-indent="-0.847cm" fo:margin-left="5.029cm"/>
        </style:list-level-properties>
      </text:list-level-style-bullet>
      <text:list-level-style-bullet text:level="7" loext:num-list-format="%7%" text:bullet-char="">
        <style:list-level-properties text:list-level-position-and-space-mode="label-alignment">
          <style:list-level-label-alignment text:label-followed-by="listtab" fo:text-indent="-0.847cm" fo:margin-left="5.876cm"/>
        </style:list-level-properties>
      </text:list-level-style-bullet>
      <text:list-level-style-bullet text:level="8" loext:num-list-format="%8%" text:bullet-char="">
        <style:list-level-properties text:list-level-position-and-space-mode="label-alignment">
          <style:list-level-label-alignment text:label-followed-by="listtab" fo:text-indent="-0.847cm" fo:margin-left="6.722cm"/>
        </style:list-level-properties>
      </text:list-level-style-bullet>
      <text:list-level-style-bullet text:level="9" loext:num-list-format="%9%" text:bullet-char="">
        <style:list-level-properties text:list-level-position-and-space-mode="label-alignment">
          <style:list-level-label-alignment text:label-followed-by="listtab" fo:text-indent="-0.847cm" fo:margin-left="7.56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loext:num-list-format="%1%.%2%.%3%.%4%.%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loext:num-list-format="%1%.%2%.%3%.%4%.%5%.%6%.%7%.%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2.5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5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4</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_64 LibreOffice_project/51933c03f7aad372cef828fa456e28ee89038ffc</meta:generator>
    <meta:initial-creator>環資國際 Office 141-145(11001)</meta:initial-creator>
    <meta:creation-date>2026-08-27T06:35:00Z</meta:creation-date>
    <dc:date>2026-08-27T19:01:02.216000000</dc:date>
    <meta:print-date>2022-10-21T01:33:00Z</meta:print-date>
    <meta:editing-cycles>8</meta:editing-cycles>
    <meta:editing-duration>PT15M44S</meta:editing-duration>
    <meta:document-statistic meta:table-count="8" meta:image-count="2" meta:object-count="3" meta:page-count="37" meta:paragraph-count="869" meta:word-count="17744" meta:character-count="18934" meta:non-whitespace-character-count="1845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C:/atis/temp/115-09-02/0959320975/1150089644/incomingAttach/1158117846/81580328e03aca2b9d1a56e2d2d79038_1158117846-0-0.odt/Normal.dotm"/>
  </office:meta>
</office:document-meta>
</file>